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02D0000002DF455429C.png" manifest:media-type="image/png"/>
  <manifest:file-entry manifest:full-path="Pictures/10000000000003AB000000DCF4F4A55D.png" manifest:media-type="image/png"/>
  <manifest:file-entry manifest:full-path="Pictures/100000000000023C000000A40BAF7ADA.jpg" manifest:media-type="image/jpeg"/>
  <manifest:file-entry manifest:full-path="Pictures/10000000000000C400000047BB44F08B.jpg" manifest:media-type="image/jpeg"/>
  <manifest:file-entry manifest:full-path="Pictures/100000000000002D0000002D1FF5E7DF.png" manifest:media-type="image/png"/>
  <manifest:file-entry manifest:full-path="Pictures/100000000000018E0000003BEAE483B6.png" manifest:media-type="image/png"/>
  <manifest:file-entry manifest:full-path="Fonts/Font_Lucida_Sans_3.ttf" manifest:media-type="application/x-font-ttf"/>
  <manifest:file-entry manifest:full-path="Fonts/Font_Lucida_Sans_1.ttf" manifest:media-type="application/x-font-ttf"/>
  <manifest:file-entry manifest:full-path="Fonts/Font_Liberation_Sans_4.ttf" manifest:media-type="application/x-font-ttf"/>
  <manifest:file-entry manifest:full-path="Fonts/Font_Liberation_Sans_3.ttf" manifest:media-type="application/x-font-ttf"/>
  <manifest:file-entry manifest:full-path="Fonts/Font_Lucida_Sans_2.ttf" manifest:media-type="application/x-font-ttf"/>
  <manifest:file-entry manifest:full-path="Fonts/Font_Arial_Unicode_MS_1.ttf" manifest:media-type="application/x-font-ttf"/>
  <manifest:file-entry manifest:full-path="Fonts/Font_Liberation_Sans_2.ttf" manifest:media-type="application/x-font-ttf"/>
  <manifest:file-entry manifest:full-path="Fonts/Font_Arial_4.ttf" manifest:media-type="application/x-font-ttf"/>
  <manifest:file-entry manifest:full-path="Fonts/Font_Liberation_Sans_1.ttf" manifest:media-type="application/x-font-ttf"/>
  <manifest:file-entry manifest:full-path="Fonts/Font_Arial_3.ttf" manifest:media-type="application/x-font-ttf"/>
  <manifest:file-entry manifest:full-path="Fonts/Font_Arial_2.ttf" manifest:media-type="application/x-font-ttf"/>
  <manifest:file-entry manifest:full-path="Fonts/Font_Arial_1.ttf" manifest:media-type="application/x-font-ttf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 style:font-family-generic="swiss" style:font-pitch="variable">
      <svg:font-face-src>
        <svg:font-face-uri xlink:href="Fonts/Font_Arial_1.ttf" xlink:type="simple" loext:font-style="normal" loext:font-weight="normal">
          <svg:font-face-format svg:string="truetype"/>
        </svg:font-face-uri>
        <svg:font-face-uri xlink:href="Fonts/Font_Arial_2.ttf" xlink:type="simple" loext:font-style="normal" loext:font-weight="bold">
          <svg:font-face-format svg:string="truetype"/>
        </svg:font-face-uri>
        <svg:font-face-uri xlink:href="Fonts/Font_Arial_3.ttf" xlink:type="simple" loext:font-style="italic" loext:font-weight="normal">
          <svg:font-face-format svg:string="truetype"/>
        </svg:font-face-uri>
        <svg:font-face-uri xlink:href="Fonts/Font_Arial_4.ttf" xlink:type="simple" loext:font-style="italic" loext:font-weight="bold">
          <svg:font-face-format svg:string="truetype"/>
        </svg:font-face-uri>
      </svg:font-face-src>
    </style:font-face>
    <style:font-face style:name="Arial Unicode MS" svg:font-family="'Arial Unicode MS'" style:font-family-generic="system" style:font-pitch="variable">
      <svg:font-face-src>
        <svg:font-face-uri xlink:href="Fonts/Font_Arial_Unicode_MS_1.ttf" xlink:type="simple" loext:font-style="normal" loext:font-weight="normal">
          <svg:font-face-format svg:string="truetype"/>
        </svg:font-face-uri>
        <svg:font-face-uri xlink:href="Fonts/Font_Arial_Unicode_MS_1.ttf" xlink:type="simple" loext:font-style="normal" loext:font-weight="bold">
          <svg:font-face-format svg:string="truetype"/>
        </svg:font-face-uri>
      </svg:font-face-src>
    </style:font-face>
    <style:font-face style:name="Arial1" svg:font-family="Arial" style:font-family-generic="system" style:font-pitch="variable">
      <svg:font-face-src>
        <svg:font-face-uri xlink:href="Fonts/Font_Arial_4.ttf" xlink:type="simple" loext:font-style="normal" loext:font-weight="normal">
          <svg:font-face-format svg:string="truetype"/>
        </svg:font-face-uri>
        <svg:font-face-uri xlink:href="Fonts/Font_Arial_4.ttf" xlink:type="simple" loext:font-style="italic" loext:font-weight="bold">
          <svg:font-face-format svg:string="truetype"/>
        </svg:font-face-uri>
      </svg:font-face-src>
    </style:font-face>
    <style:font-face style:name="Liberation Sans" svg:font-family="'Liberation Sans'" style:font-family-generic="swiss" style:font-pitch="variable">
      <svg:font-face-src>
        <svg:font-face-uri xlink:href="Fonts/Font_Liberation_Sans_1.ttf" xlink:type="simple" loext:font-style="normal" loext:font-weight="normal">
          <svg:font-face-format svg:string="truetype"/>
        </svg:font-face-uri>
        <svg:font-face-uri xlink:href="Fonts/Font_Liberation_Sans_2.ttf" xlink:type="simple" loext:font-style="normal" loext:font-weight="bold">
          <svg:font-face-format svg:string="truetype"/>
        </svg:font-face-uri>
        <svg:font-face-uri xlink:href="Fonts/Font_Liberation_Sans_3.ttf" xlink:type="simple" loext:font-style="italic" loext:font-weight="normal">
          <svg:font-face-format svg:string="truetype"/>
        </svg:font-face-uri>
        <svg:font-face-uri xlink:href="Fonts/Font_Liberation_Sans_4.ttf" xlink:type="simple" loext:font-style="italic" loext:font-weight="bold">
          <svg:font-face-format svg:string="truetype"/>
        </svg:font-face-uri>
      </svg:font-face-src>
    </style:font-face>
    <style:font-face style:name="Lucida Sans" svg:font-family="'Lucida Sans'" style:font-family-generic="swiss">
      <svg:font-face-src>
        <svg:font-face-uri xlink:href="Fonts/Font_Lucida_Sans_1.ttf" xlink:type="simple" loext:font-style="normal" loext:font-weight="normal">
          <svg:font-face-format svg:string="truetype"/>
        </svg:font-face-uri>
        <svg:font-face-uri xlink:href="Fonts/Font_Lucida_Sans_2.ttf" xlink:type="simple" loext:font-style="normal" loext:font-weight="bold">
          <svg:font-face-format svg:string="truetype"/>
        </svg:font-face-uri>
        <svg:font-face-uri xlink:href="Fonts/Font_Lucida_Sans_3.ttf" xlink:type="simple" loext:font-style="italic" loext:font-weight="normal">
          <svg:font-face-format svg:string="truetype"/>
        </svg:font-face-uri>
      </svg:font-face-src>
    </style:font-face>
    <style:font-face style:name="Lucida Sans1" svg:font-family="'Lucida Sans'" style:font-family-generic="system" style:font-pitch="variable">
      <svg:font-face-src>
        <svg:font-face-uri xlink:href="Fonts/Font_Lucida_Sans_1.ttf" xlink:type="simple" loext:font-style="normal" loext:font-weight="normal">
          <svg:font-face-format svg:string="truetype"/>
        </svg:font-face-uri>
        <svg:font-face-uri xlink:href="Fonts/Font_Lucida_Sans_3.ttf" xlink:type="simple" loext:font-style="italic" loext:font-weight="normal">
          <svg:font-face-format svg:string="truetype"/>
        </svg:font-face-uri>
      </svg:font-face-src>
    </style:font-face>
  </office:font-face-decls>
  <office:automatic-styles>
    <style:style style:name="Table1" style:family="table">
      <style:table-properties style:width="7.8021in" fo:margin-left="0.0618in" fo:margin-top="0in" fo:margin-bottom="0in" table:align="left" style:writing-mode="page"/>
    </style:style>
    <style:style style:name="Table1.A" style:family="table-column">
      <style:table-column-properties style:column-width="0.641in"/>
    </style:style>
    <style:style style:name="Table1.B" style:family="table-column">
      <style:table-column-properties style:column-width="1.9278in"/>
    </style:style>
    <style:style style:name="Table1.C" style:family="table-column">
      <style:table-column-properties style:column-width="0.7028in"/>
    </style:style>
    <style:style style:name="Table1.D" style:family="table-column">
      <style:table-column-properties style:column-width="4.5299in"/>
    </style:style>
    <style:style style:name="Table1.1" style:family="table-row">
      <style:table-row-properties style:min-row-height="0.4208in" fo:keep-together="auto"/>
    </style:style>
    <style:style style:name="Table1.A1" style:family="table-cell">
      <style:table-cell-properties style:vertical-align="" fo:background-color="#dddddd" fo:padding-left="0.0278in" fo:padding-right="0.0278in" fo:padding-top="0in" fo:padding-bottom="0in" fo:border="0.5pt solid #000000">
        <style:background-image/>
      </style:table-cell-properties>
    </style:style>
    <style:style style:name="Table1.2" style:family="table-row">
      <style:table-row-properties style:min-row-height="0.2472in" fo:keep-together="auto"/>
    </style:style>
    <style:style style:name="Table1.A2" style:family="table-cell">
      <style:table-cell-properties style:vertical-align="" fo:padding-left="0.0278in" fo:padding-right="0.0278in" fo:padding-top="0in" fo:padding-bottom="0in" fo:border="0.5pt solid #000000"/>
    </style:style>
    <style:style style:name="Table1.B2" style:family="table-cell">
      <style:table-cell-properties style:vertical-align="" fo:padding-left="0.0278in" fo:padding-right="0.0278in" fo:padding-top="0in" fo:padding-bottom="0in" fo:border="0.5pt solid #000000"/>
    </style:style>
    <style:style style:name="Table1.C2" style:family="table-cell">
      <style:table-cell-properties style:vertical-align="" fo:padding-left="0.0278in" fo:padding-right="0.0278in" fo:padding-top="0in" fo:padding-bottom="0in" fo:border="0.5pt solid #000000"/>
    </style:style>
    <style:style style:name="Table1.D2" style:family="table-cell">
      <style:table-cell-properties style:vertical-align="" fo:padding-left="0.0278in" fo:padding-right="0.0278in" fo:padding-top="0in" fo:padding-bottom="0in" fo:border="0.5pt solid #000000"/>
    </style:style>
    <style:style style:name="Table1.3" style:family="table-row">
      <style:table-row-properties style:min-row-height="0.2486in" fo:keep-together="auto"/>
    </style:style>
    <style:style style:name="Table1.A3" style:family="table-cell">
      <style:table-cell-properties style:vertical-align="" fo:padding-left="0.0278in" fo:padding-right="0.0278in" fo:padding-top="0in" fo:padding-bottom="0in" fo:border="0.5pt solid #000000"/>
    </style:style>
    <style:style style:name="Table1.B3" style:family="table-cell">
      <style:table-cell-properties style:vertical-align="" fo:padding-left="0.0278in" fo:padding-right="0.0278in" fo:padding-top="0in" fo:padding-bottom="0in" fo:border="0.5pt solid #000000"/>
    </style:style>
    <style:style style:name="Table1.C3" style:family="table-cell">
      <style:table-cell-properties style:vertical-align="" fo:padding-left="0.0278in" fo:padding-right="0.0278in" fo:padding-top="0in" fo:padding-bottom="0in" fo:border="0.5pt solid #000000"/>
    </style:style>
    <style:style style:name="Table1.D3" style:family="table-cell">
      <style:table-cell-properties style:vertical-align="" fo:padding-left="0.0278in" fo:padding-right="0.0278in" fo:padding-top="0in" fo:padding-bottom="0in" fo:border="0.5pt solid #000000"/>
    </style:style>
    <style:style style:name="Table1.A4" style:family="table-cell">
      <style:table-cell-properties style:vertical-align="" fo:padding-left="0.0278in" fo:padding-right="0.0278in" fo:padding-top="0in" fo:padding-bottom="0in" fo:border="0.5pt solid #000000"/>
    </style:style>
    <style:style style:name="Table1.B4" style:family="table-cell">
      <style:table-cell-properties style:vertical-align="" fo:padding-left="0.0278in" fo:padding-right="0.0278in" fo:padding-top="0in" fo:padding-bottom="0in" fo:border="0.5pt solid #000000"/>
    </style:style>
    <style:style style:name="Table1.C4" style:family="table-cell">
      <style:table-cell-properties style:vertical-align="" fo:padding-left="0.0278in" fo:padding-right="0.0278in" fo:padding-top="0in" fo:padding-bottom="0in" fo:border="0.5pt solid #000000"/>
    </style:style>
    <style:style style:name="Table1.D4" style:family="table-cell">
      <style:table-cell-properties style:vertical-align="" fo:padding-left="0.0278in" fo:padding-right="0.0278in" fo:padding-top="0in" fo:padding-bottom="0in" fo:border="0.5pt solid #000000"/>
    </style:style>
    <style:style style:name="Table1.5" style:family="table-row">
      <style:table-row-properties style:min-row-height="0.3847in" fo:keep-together="auto"/>
    </style:style>
    <style:style style:name="Table1.A5" style:family="table-cell">
      <style:table-cell-properties style:vertical-align="" fo:padding-left="0.0278in" fo:padding-right="0.0278in" fo:padding-top="0in" fo:padding-bottom="0in" fo:border="0.5pt solid #000000"/>
    </style:style>
    <style:style style:name="Table1.B5" style:family="table-cell">
      <style:table-cell-properties style:vertical-align="" fo:padding-left="0.0278in" fo:padding-right="0.0278in" fo:padding-top="0in" fo:padding-bottom="0in" fo:border="0.5pt solid #000000"/>
    </style:style>
    <style:style style:name="Table1.C5" style:family="table-cell">
      <style:table-cell-properties style:vertical-align="" fo:padding-left="0.0278in" fo:padding-right="0.0278in" fo:padding-top="0in" fo:padding-bottom="0in" fo:border="0.5pt solid #000000"/>
    </style:style>
    <style:style style:name="Table1.D5" style:family="table-cell">
      <style:table-cell-properties style:vertical-align="" fo:padding-left="0.0278in" fo:padding-right="0.0278in" fo:padding-top="0in" fo:padding-bottom="0in" fo:border="0.5pt solid #000000"/>
    </style:style>
    <style:style style:name="Table2" style:family="table">
      <style:table-properties style:width="7.3188in" fo:margin-left="0.2764in" fo:margin-top="0in" fo:margin-bottom="0in" table:align="left" style:writing-mode="page"/>
    </style:style>
    <style:style style:name="Table2.A" style:family="table-column">
      <style:table-column-properties style:column-width="6.0264in"/>
    </style:style>
    <style:style style:name="Table2.B" style:family="table-column">
      <style:table-column-properties style:column-width="1.2917in"/>
    </style:style>
    <style:style style:name="Table2.1" style:family="table-row">
      <style:table-row-properties style:min-row-height="0.4028in" fo:keep-together="auto"/>
    </style:style>
    <style:style style:name="Table2.A1" style:family="table-cell">
      <style:table-cell-properties style:vertical-align="" fo:padding-left="0.0035in" fo:padding-right="0.0035in" fo:padding-top="0in" fo:padding-bottom="0in" fo:border="0.5pt solid #000000"/>
    </style:style>
    <style:style style:name="Table2.2" style:family="table-row">
      <style:table-row-properties style:row-height="0.2222in" fo:keep-together="auto"/>
    </style:style>
    <style:style style:name="Table2.A2" style:family="table-cell">
      <style:table-cell-properties style:vertical-align="" fo:padding-left="0.0278in" fo:padding-right="0.0035in" fo:padding-top="0in" fo:padding-bottom="0in" fo:border="0.5pt solid #000000"/>
    </style:style>
    <style:style style:name="Table2.3" style:family="table-row">
      <style:table-row-properties style:row-height="0.5389in" fo:keep-together="always"/>
    </style:style>
    <style:style style:name="Table2.A3" style:family="table-cell">
      <style:table-cell-properties style:vertical-align="middle" fo:padding-left="0.0035in" fo:padding-right="0.0035in" fo:padding-top="0in" fo:padding-bottom="0in" fo:border="0.5pt solid #000000"/>
    </style:style>
    <style:style style:name="P1" style:family="paragraph" style:parent-style-name="Standard">
      <style:paragraph-properties fo:margin-top="0in" fo:margin-bottom="0in" style:contextual-spacing="false" fo:line-height="0.0138in"/>
    </style:style>
    <style:style style:name="P2" style:family="paragraph" style:parent-style-name="Standard">
      <style:paragraph-properties fo:margin-top="0in" fo:margin-bottom="0in" style:contextual-spacing="false" fo:line-height="0.1256in" fo:padding="0in" fo:border="none"/>
    </style:style>
    <style:style style:name="P3" style:family="paragraph" style:parent-style-name="Standard">
      <style:paragraph-properties fo:margin-top="0in" fo:margin-bottom="0in" style:contextual-spacing="false" fo:line-height="0.1783in" fo:padding="0in" fo:border="none"/>
    </style:style>
    <style:style style:name="P4" style:family="paragraph" style:parent-style-name="Standard">
      <style:paragraph-properties fo:margin-top="0in" fo:margin-bottom="0in" style:contextual-spacing="false" fo:line-height="0.1634in" fo:padding="0in" fo:border="none"/>
    </style:style>
    <style:style style:name="P5" style:family="paragraph" style:parent-style-name="Standard">
      <style:paragraph-properties fo:margin-top="0in" fo:margin-bottom="0in" style:contextual-spacing="false" fo:line-height="0.1591in" fo:padding="0in" fo:border="none"/>
    </style:style>
    <style:style style:name="P6" style:family="paragraph" style:parent-style-name="Standard">
      <style:paragraph-properties fo:margin-top="0in" fo:margin-bottom="0in" style:contextual-spacing="false" fo:line-height="0.1602in" fo:padding="0in" fo:border="none"/>
    </style:style>
    <style:style style:name="P7" style:family="paragraph" style:parent-style-name="Standard">
      <style:paragraph-properties fo:margin-top="0in" fo:margin-bottom="0in" style:contextual-spacing="false" fo:line-height="0.0957in" fo:padding="0in" fo:border="none"/>
    </style:style>
    <style:style style:name="P8" style:family="paragraph">
      <loext:graphic-properties draw:fill="none"/>
      <style:paragraph-properties fo:text-align="start"/>
      <style:text-properties fo:font-size="11pt"/>
    </style:style>
    <style:style style:name="P9" style:family="paragraph" style:parent-style-name="Standard">
      <style:paragraph-properties fo:margin-top="0in" fo:margin-bottom="0in" style:contextual-spacing="false" fo:line-height="0.0138in" fo:break-before="page"/>
    </style:style>
    <style:style style:name="P10" style:family="paragraph" style:parent-style-name="Standard">
      <style:paragraph-properties fo:margin-top="0in" fo:margin-bottom="0in" style:contextual-spacing="false" fo:line-height="0.1583in" fo:padding="0in" fo:border="none"/>
    </style:style>
    <style:style style:name="P11" style:family="paragraph" style:parent-style-name="Standard" style:master-page-name="Converted1">
      <style:paragraph-properties fo:margin-left="0.4654in" fo:line-height="0.1598in" style:page-number="auto" fo:break-before="page"/>
    </style:style>
    <style:style style:name="P12" style:family="paragraph" style:parent-style-name="Standard">
      <style:paragraph-properties fo:margin-top="0.3311in" fo:margin-bottom="0in" style:contextual-spacing="false" fo:line-height="0.1598in" fo:text-align="center" style:justify-single-word="false"/>
    </style:style>
    <style:style style:name="P13" style:family="paragraph" style:parent-style-name="Standard">
      <style:paragraph-properties fo:margin-top="0.1638in" fo:margin-bottom="0in" style:contextual-spacing="false" fo:line-height="0.1634in" fo:text-align="justify" style:justify-single-word="false"/>
    </style:style>
    <style:style style:name="P14" style:family="paragraph" style:parent-style-name="Standard">
      <style:paragraph-properties fo:margin-top="0.1634in" fo:margin-bottom="0in" style:contextual-spacing="false" fo:line-height="0.1638in" fo:text-align="justify" style:justify-single-word="false" fo:padding-left="0in" fo:padding-right="0in" fo:padding-top="0in" fo:padding-bottom="0.0555in" fo:border-left="none" fo:border-right="none" fo:border-top="none" fo:border-bottom="2.35pt solid #000000"/>
    </style:style>
    <style:style style:name="P15" style:family="paragraph" style:parent-style-name="Standard">
      <style:paragraph-properties fo:margin-top="0.289in" fo:margin-bottom="0.0555in" style:contextual-spacing="false" fo:keep-with-next="always"/>
    </style:style>
    <style:style style:name="P16" style:family="paragraph" style:parent-style-name="Standard">
      <style:paragraph-properties fo:margin-top="0.2972in" fo:margin-bottom="0in" style:contextual-spacing="false" fo:line-height="0.1638in" fo:text-align="justify" style:justify-single-word="false" fo:padding-left="0in" fo:padding-right="0in" fo:padding-top="0.3193in" fo:padding-bottom="0in" fo:border-left="none" fo:border-right="none" fo:border-top="2.35pt solid #000000" fo:border-bottom="none"/>
    </style:style>
    <style:style style:name="P17" style:family="paragraph" style:parent-style-name="Standard">
      <style:paragraph-properties fo:margin-top="0in" fo:margin-bottom="0in" style:contextual-spacing="false" fo:line-height="0.1335in" fo:padding="0in" fo:border="none" fo:keep-with-next="always"/>
    </style:style>
    <style:style style:name="P18" style:family="paragraph" style:parent-style-name="Standard">
      <style:paragraph-properties fo:margin-top="0in" fo:margin-bottom="0in" style:contextual-spacing="false" fo:line-height="0.1634in" fo:padding="0in" fo:border="none" fo:keep-with-next="always"/>
    </style:style>
    <style:style style:name="P19" style:family="paragraph" style:parent-style-name="Standard">
      <style:paragraph-properties fo:margin-top="0.1783in" fo:margin-bottom="0in" style:contextual-spacing="false" fo:line-height="0.1638in" fo:text-align="justify" style:justify-single-word="false"/>
    </style:style>
    <style:style style:name="P20" style:family="paragraph" style:parent-style-name="Standard" style:master-page-name="Converted2">
      <style:paragraph-properties fo:margin-top="0in" fo:margin-bottom="0in" style:contextual-spacing="false" fo:line-height="0.0138in" style:page-number="auto"/>
    </style:style>
    <style:style style:name="P21" style:family="paragraph" style:parent-style-name="Standard">
      <style:paragraph-properties fo:margin-top="0in" fo:margin-bottom="0in" style:contextual-spacing="false" fo:line-height="0.1189in" fo:padding="0in" fo:border="none"/>
    </style:style>
    <style:style style:name="P22" style:family="paragraph" style:parent-style-name="Standard">
      <style:paragraph-properties fo:margin-top="0in" fo:margin-bottom="0in" style:contextual-spacing="false" fo:line-height="0.1484in" fo:padding="0in" fo:border="none"/>
    </style:style>
    <style:style style:name="P23" style:family="paragraph" style:parent-style-name="Standard" style:master-page-name="Converted3">
      <style:paragraph-properties fo:line-height="0.139in" fo:text-align="center" style:justify-single-word="false" style:page-number="auto" fo:break-before="page"/>
    </style:style>
    <style:style style:name="P24" style:family="paragraph" style:parent-style-name="Standard">
      <style:paragraph-properties fo:margin-top="0.1299in" fo:margin-bottom="0in" style:contextual-spacing="false" fo:line-height="0.1307in"/>
    </style:style>
    <style:style style:name="P25" style:family="paragraph" style:parent-style-name="Standard">
      <style:paragraph-properties fo:line-height="0.1307in" fo:text-align="center" style:justify-single-word="false"/>
    </style:style>
    <style:style style:name="P26" style:family="paragraph" style:parent-style-name="Standard">
      <style:paragraph-properties fo:margin-top="0.2055in" fo:margin-bottom="0in" style:contextual-spacing="false" fo:line-height="0.0138in"/>
    </style:style>
    <style:style style:name="P27" style:family="paragraph" style:parent-style-name="Standard">
      <style:paragraph-properties fo:margin-left="0.1925in" fo:margin-top="0in" fo:margin-bottom="0in" style:contextual-spacing="false" fo:line-height="0.111in"/>
    </style:style>
    <style:style style:name="P28" style:family="paragraph" style:parent-style-name="Standard">
      <style:paragraph-properties fo:margin-left="0.0327in" fo:margin-top="0in" fo:margin-bottom="0in" style:contextual-spacing="false" fo:line-height="0.1126in"/>
    </style:style>
    <style:style style:name="P29" style:family="paragraph" style:parent-style-name="Standard">
      <style:paragraph-properties fo:margin-top="0in" fo:margin-bottom="0in" style:contextual-spacing="false" fo:line-height="0.111in"/>
    </style:style>
    <style:style style:name="P30" style:family="paragraph" style:parent-style-name="Standard">
      <style:paragraph-properties fo:margin-left="0.1835in" fo:margin-top="0in" fo:margin-bottom="0in" style:contextual-spacing="false" fo:line-height="0.1138in"/>
    </style:style>
    <style:style style:name="P31" style:family="paragraph" style:parent-style-name="Standard">
      <style:paragraph-properties fo:margin-top="0in" fo:margin-bottom="0in" style:contextual-spacing="false" fo:line-height="0.1138in" fo:text-align="center" style:justify-single-word="false"/>
    </style:style>
    <style:style style:name="P32" style:family="paragraph" style:parent-style-name="Standard">
      <style:paragraph-properties fo:margin-left="0.0217in" fo:margin-top="0in" fo:margin-bottom="0in" style:contextual-spacing="false" fo:line-height="0.111in"/>
    </style:style>
    <style:style style:name="P33" style:family="paragraph" style:parent-style-name="Standard">
      <style:paragraph-properties fo:margin-top="0in" fo:margin-bottom="0in" style:contextual-spacing="false" fo:line-height="0.1126in"/>
    </style:style>
    <style:style style:name="P34" style:family="paragraph" style:parent-style-name="Standard">
      <style:paragraph-properties fo:margin-left="0.0272in" fo:margin-top="0in" fo:margin-bottom="0in" style:contextual-spacing="false" fo:line-height="0.111in"/>
    </style:style>
    <style:style style:name="P35" style:family="paragraph" style:parent-style-name="Standard">
      <style:paragraph-properties fo:margin-left="0.0618in" fo:margin-top="0in" fo:margin-bottom="0in" style:contextual-spacing="false" fo:line-height="0.1138in"/>
    </style:style>
    <style:style style:name="P36" style:family="paragraph" style:parent-style-name="Standard">
      <style:paragraph-properties fo:margin-top="0in" fo:margin-bottom="0in" style:contextual-spacing="false" fo:line-height="0.1075in" fo:text-align="center" style:justify-single-word="false"/>
    </style:style>
    <style:style style:name="P37" style:family="paragraph" style:parent-style-name="Standard">
      <style:paragraph-properties fo:margin-top="0in" fo:margin-bottom="0in" style:contextual-spacing="false" fo:line-height="0.139in"/>
    </style:style>
    <style:style style:name="P38" style:family="paragraph" style:parent-style-name="Standard">
      <style:paragraph-properties fo:margin-top="0in" fo:margin-bottom="0in" style:contextual-spacing="false" fo:line-height="0.139in" fo:text-align="center" style:justify-single-word="false"/>
    </style:style>
    <style:style style:name="P39" style:family="paragraph" style:parent-style-name="Standard">
      <style:paragraph-properties fo:margin-top="0in" fo:margin-bottom="0in" style:contextual-spacing="false" fo:line-height="0.1362in"/>
    </style:style>
    <style:style style:name="P40" style:family="paragraph" style:parent-style-name="Standard">
      <style:paragraph-properties fo:margin-top="0in" fo:margin-bottom="0in" style:contextual-spacing="false" fo:line-height="0.1374in"/>
    </style:style>
    <style:style style:name="P41" style:family="paragraph" style:parent-style-name="Standard">
      <style:paragraph-properties fo:margin-top="0.1429in" fo:margin-bottom="0in" style:contextual-spacing="false" fo:line-height="0.1126in"/>
    </style:style>
    <style:style style:name="P42" style:family="paragraph" style:parent-style-name="Standard">
      <style:paragraph-properties fo:margin-top="2.2311in" fo:margin-bottom="0in" style:contextual-spacing="false" fo:line-height="0.0138in"/>
    </style:style>
    <style:style style:name="P43" style:family="paragraph" style:parent-style-name="Standard">
      <style:paragraph-properties fo:margin-top="0in" fo:margin-bottom="0in" style:contextual-spacing="false" fo:line-height="0.1252in"/>
    </style:style>
    <style:style style:name="P44" style:family="paragraph" style:parent-style-name="Standard">
      <style:paragraph-properties fo:margin-top="0in" fo:margin-bottom="0in" style:contextual-spacing="false" fo:line-height="0.0835in"/>
    </style:style>
    <style:style style:name="P45" style:family="paragraph" style:parent-style-name="Standard">
      <style:paragraph-properties fo:margin-top="0in" fo:margin-bottom="0in" style:contextual-spacing="false" fo:line-height="0.0972in"/>
    </style:style>
    <style:style style:name="P46" style:family="paragraph" style:parent-style-name="Standard">
      <style:paragraph-properties fo:margin-top="0.0445in" fo:margin-bottom="0in" style:contextual-spacing="false" fo:line-height="0.0972in"/>
    </style:style>
    <style:style style:name="T1" style:family="text">
      <style:text-properties fo:color="#000000" loext:opacity="100%" fo:font-family="'Courier New'" style:font-family-generic="swiss" style:font-pitch="variable" fo:font-size="8pt" style:font-family-asian="'Courier New'" style:font-family-generic-asian="system" style:font-pitch-asian="variable" style:font-size-asian="8pt" style:font-family-complex="'Courier New'" style:font-family-generic-complex="system" style:font-pitch-complex="variable" style:font-size-complex="8pt"/>
    </style:style>
    <style:style style:name="T2" style:family="text">
      <style:text-properties fo:color="#000000" loext:opacity="100%" fo:font-family="LiberationSerif" style:font-family-generic="roman" style:font-pitch="variable" fo:font-size="11pt" fo:font-style="normal" fo:font-weight="normal" style:font-family-asian="LiberationSerif" style:font-family-generic-asian="system" style:font-pitch-asian="variable" style:font-size-asian="11pt" style:font-style-asian="normal" style:font-weight-asian="normal" style:font-family-complex="LiberationSerif" style:font-family-generic-complex="system" style:font-pitch-complex="variable" style:font-size-complex="11pt" style:font-style-complex="normal" style:font-weight-complex="normal" style:text-scale="102%"/>
    </style:style>
    <style:style style:name="T3" style:family="text">
      <style:text-properties fo:color="#000000" loext:opacity="100%" style:font-name="Arial" fo:font-size="10pt" fo:font-style="normal" fo:font-weight="normal" style:letter-kerning="true" style:font-name-asian="Arial1" style:font-size-asian="10pt" style:font-style-asian="normal" style:font-weight-asian="normal" style:font-name-complex="Arial1" style:font-size-complex="10pt" style:font-style-complex="normal" style:font-weight-complex="normal" style:text-scale="102%"/>
    </style:style>
    <style:style style:name="T4" style:family="text">
      <style:text-properties fo:color="#000000" loext:opacity="100%" style:font-name="Arial" fo:font-size="10pt" fo:font-style="normal" fo:font-weight="bold" style:letter-kerning="true" style:font-name-asian="Arial1" style:font-size-asian="10pt" style:font-style-asian="normal" style:font-weight-asian="bold" style:font-name-complex="Arial1" style:font-size-complex="10pt" style:font-style-complex="normal" style:font-weight-complex="bold"/>
    </style:style>
    <style:style style:name="T5" style:family="text">
      <style:text-properties fo:color="#000000" loext:opacity="100%" style:font-name="Arial" fo:font-size="10pt" fo:font-style="normal" fo:font-weight="bold" style:letter-kerning="true" style:font-name-asian="Arial1" style:font-size-asian="10pt" style:font-style-asian="normal" style:font-weight-asian="bold" style:font-name-complex="Arial1" style:font-size-complex="10pt" style:font-style-complex="normal" style:font-weight-complex="bold" style:text-scale="99%"/>
    </style:style>
    <style:style style:name="T6" style:family="text">
      <style:text-properties fo:color="#000000" loext:opacity="100%" style:font-name="Arial" fo:font-size="10pt" fo:letter-spacing="-0.0008in" fo:font-style="normal" fo:font-weight="bold" style:letter-kerning="true" style:font-name-asian="Arial1" style:font-size-asian="10pt" style:font-style-asian="normal" style:font-weight-asian="bold" style:font-name-complex="Arial1" style:font-size-complex="10pt" style:font-style-complex="normal" style:font-weight-complex="bold"/>
    </style:style>
    <style:style style:name="T7" style:family="text">
      <style:text-properties fo:color="#000000" loext:opacity="100%" style:font-name="Arial" fo:font-size="10pt" fo:letter-spacing="0.0016in" fo:font-style="normal" fo:font-weight="normal" style:letter-kerning="true" style:font-name-asian="Arial1" style:font-size-asian="10pt" style:font-style-asian="normal" style:font-weight-asian="normal" style:font-name-complex="Arial1" style:font-size-complex="10pt" style:font-style-complex="normal" style:font-weight-complex="normal" style:text-scale="102%"/>
    </style:style>
    <style:style style:name="T8" style:family="text">
      <style:text-properties fo:color="#000000" loext:opacity="100%" style:font-name="Arial" fo:font-size="10pt" fo:letter-spacing="0.002in" fo:font-style="normal" fo:font-weight="normal" style:letter-kerning="true" style:font-name-asian="Arial1" style:font-size-asian="10pt" style:font-style-asian="normal" style:font-weight-asian="normal" style:font-name-complex="Arial1" style:font-size-complex="10pt" style:font-style-complex="normal" style:font-weight-complex="normal" style:text-scale="102%"/>
    </style:style>
    <style:style style:name="T9" style:family="text">
      <style:text-properties fo:color="#000000" loext:opacity="100%" style:font-name="Arial" fo:font-size="10pt" fo:letter-spacing="0.0008in" fo:font-style="normal" fo:font-weight="normal" style:letter-kerning="true" style:font-name-asian="Arial1" style:font-size-asian="10pt" style:font-style-asian="normal" style:font-weight-asian="normal" style:font-name-complex="Arial1" style:font-size-complex="10pt" style:font-style-complex="normal" style:font-weight-complex="normal" style:text-scale="102%"/>
    </style:style>
    <style:style style:name="T10" style:family="text">
      <style:text-properties fo:color="#000000" loext:opacity="100%" style:font-name="Arial" fo:font-size="10pt" fo:letter-spacing="0.0043in" fo:font-style="normal" fo:font-weight="normal" style:letter-kerning="true" style:font-name-asian="Arial1" style:font-size-asian="10pt" style:font-style-asian="normal" style:font-weight-asian="normal" style:font-name-complex="Arial1" style:font-size-complex="10pt" style:font-style-complex="normal" style:font-weight-complex="normal" style:text-scale="102%"/>
    </style:style>
    <style:style style:name="T11" style:family="text">
      <style:text-properties fo:color="#000000" loext:opacity="100%" style:font-name="Arial" fo:font-size="10pt" fo:letter-spacing="0.0083in" fo:font-style="normal" fo:font-weight="normal" style:letter-kerning="true" style:font-name-asian="Arial1" style:font-size-asian="10pt" style:font-style-asian="normal" style:font-weight-asian="normal" style:font-name-complex="Arial1" style:font-size-complex="10pt" style:font-style-complex="normal" style:font-weight-complex="normal" style:text-scale="102%"/>
    </style:style>
    <style:style style:name="T12" style:family="text">
      <style:text-properties fo:color="#000000" loext:opacity="100%" style:font-name="Arial" fo:font-size="10pt" fo:font-style="normal" fo:font-weight="normal" style:letter-kerning="true" style:font-name-asian="Arial1" style:font-size-asian="10pt" style:font-style-asian="normal" style:font-weight-asian="normal" style:font-name-complex="Arial1" style:font-size-complex="10pt" style:font-style-complex="normal" style:font-weight-complex="normal" style:text-scale="103%"/>
    </style:style>
    <style:style style:name="T13" style:family="text">
      <style:text-properties fo:color="#000000" loext:opacity="100%" style:font-name="Arial" fo:font-size="10pt" fo:letter-spacing="0.0035in" fo:font-style="normal" fo:font-weight="normal" style:letter-kerning="true" style:font-name-asian="Arial1" style:font-size-asian="10pt" style:font-style-asian="normal" style:font-weight-asian="normal" style:font-name-complex="Arial1" style:font-size-complex="10pt" style:font-style-complex="normal" style:font-weight-complex="normal" style:text-scale="102%"/>
    </style:style>
    <style:style style:name="T14" style:family="text">
      <style:text-properties fo:color="#000000" loext:opacity="100%" style:font-name="Arial" fo:font-size="10pt" fo:font-style="normal" fo:font-weight="bold" style:letter-kerning="true" style:font-name-asian="Arial1" style:font-size-asian="10pt" style:font-style-asian="normal" style:font-weight-asian="bold" style:font-name-complex="Arial1" style:font-size-complex="10pt" style:font-style-complex="normal" style:font-weight-complex="bold" style:text-scale="102%"/>
    </style:style>
    <style:style style:name="T15" style:family="text">
      <style:text-properties fo:color="#000000" loext:opacity="100%" style:font-name="Arial" fo:font-size="10pt" fo:font-style="normal" fo:font-weight="normal" style:letter-kerning="true" style:font-name-asian="Arial1" style:font-size-asian="10pt" style:font-style-asian="normal" style:font-weight-asian="normal" style:font-name-complex="Arial1" style:font-size-complex="10pt" style:font-style-complex="normal" style:font-weight-complex="normal"/>
    </style:style>
    <style:style style:name="T16" style:family="text">
      <style:text-properties fo:color="#000000" loext:opacity="100%" style:font-name="Arial" fo:font-size="10pt" fo:font-style="normal" fo:font-weight="bold" style:letter-kerning="true" style:font-name-asian="Arial1" style:font-size-asian="10pt" style:font-style-asian="normal" style:font-weight-asian="bold" style:font-name-complex="Arial1" style:font-size-complex="10pt" style:font-style-complex="normal" style:font-weight-complex="bold" style:text-scale="103%"/>
    </style:style>
    <style:style style:name="T17" style:family="text">
      <style:text-properties fo:color="#000000" loext:opacity="100%" style:font-name="Arial" fo:font-size="10pt" fo:font-style="normal" fo:font-weight="normal" style:letter-kerning="true" style:font-name-asian="Arial1" style:font-size-asian="10pt" style:font-style-asian="normal" style:font-weight-asian="normal" style:font-name-complex="Arial1" style:font-size-complex="10pt" style:font-style-complex="normal" style:font-weight-complex="normal" style:text-scale="114%"/>
    </style:style>
    <style:style style:name="T18" style:family="text">
      <style:text-properties fo:color="#000000" loext:opacity="100%" style:font-name="Arial" fo:font-size="10pt" fo:letter-spacing="0.0028in" fo:font-style="normal" fo:font-weight="normal" style:letter-kerning="true" style:font-name-asian="Arial1" style:font-size-asian="10pt" style:font-style-asian="normal" style:font-weight-asian="normal" style:font-name-complex="Arial1" style:font-size-complex="10pt" style:font-style-complex="normal" style:font-weight-complex="normal" style:text-scale="102%"/>
    </style:style>
    <style:style style:name="T19" style:family="text">
      <style:text-properties fo:color="#000000" loext:opacity="100%" style:font-name="Arial" fo:font-size="10pt" fo:font-style="normal" fo:font-weight="normal" style:letter-kerning="true" style:font-name-asian="Arial1" style:font-size-asian="10pt" style:font-style-asian="normal" style:font-weight-asian="normal" style:font-name-complex="Arial1" style:font-size-complex="10pt" style:font-style-complex="normal" style:font-weight-complex="normal" style:text-scale="101%"/>
    </style:style>
    <style:style style:name="T20" style:family="text">
      <style:text-properties fo:color="#000000" loext:opacity="100%" style:font-name="Arial" fo:font-size="10pt" fo:letter-spacing="0.0008in" fo:font-style="normal" fo:font-weight="normal" style:letter-kerning="true" style:font-name-asian="Arial1" style:font-size-asian="10pt" style:font-style-asian="normal" style:font-weight-asian="normal" style:font-name-complex="Arial1" style:font-size-complex="10pt" style:font-style-complex="normal" style:font-weight-complex="normal"/>
    </style:style>
    <style:style style:name="T21" style:family="text">
      <style:text-properties fo:color="#000000" loext:opacity="100%" style:font-name="Arial" fo:font-size="10pt" fo:letter-spacing="0.0047in" fo:font-style="normal" fo:font-weight="normal" style:letter-kerning="true" style:font-name-asian="Arial1" style:font-size-asian="10pt" style:font-style-asian="normal" style:font-weight-asian="normal" style:font-name-complex="Arial1" style:font-size-complex="10pt" style:font-style-complex="normal" style:font-weight-complex="normal" style:text-scale="102%"/>
    </style:style>
    <style:style style:name="T22" style:family="text">
      <style:text-properties fo:color="#000000" loext:opacity="100%" style:font-name="Arial" fo:font-size="6pt" style:font-name-asian="Arial1" style:font-size-asian="6pt" style:font-name-complex="Arial1" style:font-size-complex="6pt"/>
    </style:style>
    <style:style style:name="T23" style:family="text">
      <style:text-properties fo:color="#000000" loext:opacity="100%" style:font-name="Arial" fo:font-size="10pt" fo:letter-spacing="0.0035in" fo:font-style="normal" fo:font-weight="normal" style:letter-kerning="true" style:font-name-asian="Arial1" style:font-size-asian="10pt" style:font-style-asian="normal" style:font-weight-asian="normal" style:font-name-complex="Arial1" style:font-size-complex="10pt" style:font-style-complex="normal" style:font-weight-complex="normal"/>
    </style:style>
    <style:style style:name="T24" style:family="text">
      <style:text-properties fo:color="#000000" loext:opacity="100%" style:font-name="Arial" fo:font-size="10pt" fo:letter-spacing="0.0043in" fo:font-style="normal" fo:font-weight="normal" style:letter-kerning="true" style:font-name-asian="Arial1" style:font-size-asian="10pt" style:font-style-asian="normal" style:font-weight-asian="normal" style:font-name-complex="Arial1" style:font-size-complex="10pt" style:font-style-complex="normal" style:font-weight-complex="normal"/>
    </style:style>
    <style:style style:name="T25" style:family="text">
      <style:text-properties fo:color="#000000" loext:opacity="100%" style:font-name="Arial" fo:font-size="10pt" fo:letter-spacing="0.002in" fo:font-style="normal" fo:font-weight="normal" style:letter-kerning="true" style:font-name-asian="Arial1" style:font-size-asian="10pt" style:font-style-asian="normal" style:font-weight-asian="normal" style:font-name-complex="Arial1" style:font-size-complex="10pt" style:font-style-complex="normal" style:font-weight-complex="normal"/>
    </style:style>
    <style:style style:name="T26" style:family="text">
      <style:text-properties fo:color="#000000" loext:opacity="100%" style:font-name="Arial" fo:font-size="10pt" fo:letter-spacing="0.0028in" fo:font-style="normal" fo:font-weight="normal" style:letter-kerning="true" style:font-name-asian="Arial1" style:font-size-asian="10pt" style:font-style-asian="normal" style:font-weight-asian="normal" style:font-name-complex="Arial1" style:font-size-complex="10pt" style:font-style-complex="normal" style:font-weight-complex="normal"/>
    </style:style>
    <style:style style:name="T27" style:family="text">
      <style:text-properties fo:color="#000000" loext:opacity="100%" style:font-name="Arial" fo:font-size="10pt" fo:letter-spacing="0.0047in" fo:font-style="normal" fo:font-weight="normal" style:letter-kerning="true" style:font-name-asian="Arial1" style:font-size-asian="10pt" style:font-style-asian="normal" style:font-weight-asian="normal" style:font-name-complex="Arial1" style:font-size-complex="10pt" style:font-style-complex="normal" style:font-weight-complex="normal"/>
    </style:style>
    <style:style style:name="T28" style:family="text">
      <style:text-properties fo:color="#000000" loext:opacity="100%" style:font-name="Arial" fo:font-size="10pt" fo:letter-spacing="0.0016in" fo:font-style="normal" fo:font-weight="normal" style:letter-kerning="true" style:font-name-asian="Arial1" style:font-size-asian="10pt" style:font-style-asian="normal" style:font-weight-asian="normal" style:font-name-complex="Arial1" style:font-size-complex="10pt" style:font-style-complex="normal" style:font-weight-complex="normal"/>
    </style:style>
    <style:style style:name="T29" style:family="text">
      <style:text-properties fo:color="#000000" loext:opacity="100%" style:font-name="Arial" fo:font-size="10pt" fo:font-style="normal" fo:font-weight="normal" style:letter-kerning="true" style:font-name-asian="Arial1" style:font-size-asian="10pt" style:font-style-asian="normal" style:font-weight-asian="normal" style:font-name-complex="Arial1" style:font-size-complex="10pt" style:font-style-complex="normal" style:font-weight-complex="normal" style:text-scale="91%"/>
    </style:style>
    <style:style style:name="T30" style:family="text">
      <style:text-properties fo:color="#000000" loext:opacity="100%" style:font-name="Arial" fo:font-size="10pt" fo:font-style="normal" fo:font-weight="normal" style:letter-kerning="true" style:font-name-asian="Arial1" style:font-size-asian="10pt" style:font-style-asian="normal" style:font-weight-asian="normal" style:font-name-complex="Arial1" style:font-size-complex="10pt" style:font-style-complex="normal" style:font-weight-complex="normal" style:text-scale="99%"/>
    </style:style>
    <style:style style:name="T31" style:family="text">
      <style:text-properties fo:color="#000000" loext:opacity="100%" style:font-name="Arial" fo:font-size="10pt" fo:font-style="normal" fo:font-weight="normal" style:letter-kerning="true" style:font-name-asian="Arial1" style:font-size-asian="10pt" style:font-style-asian="normal" style:font-weight-asian="normal" style:font-name-complex="Arial1" style:font-size-complex="10pt" style:font-style-complex="normal" style:font-weight-complex="normal" style:text-scale="98%"/>
    </style:style>
    <style:style style:name="T32" style:family="text">
      <style:text-properties fo:color="#000000" loext:opacity="100%" style:font-name="Arial" fo:font-size="10pt" fo:letter-spacing="-0.0008in" fo:font-style="normal" fo:font-weight="normal" style:letter-kerning="true" style:font-name-asian="Arial1" style:font-size-asian="10pt" style:font-style-asian="normal" style:font-weight-asian="normal" style:font-name-complex="Arial1" style:font-size-complex="10pt" style:font-style-complex="normal" style:font-weight-complex="normal"/>
    </style:style>
    <style:style style:name="T33" style:family="text">
      <style:text-properties fo:color="#000000" loext:opacity="100%" style:font-name="Arial" fo:font-size="10pt" fo:letter-spacing="0.0063in" fo:font-style="normal" fo:font-weight="normal" style:letter-kerning="true" style:font-name-asian="Arial1" style:font-size-asian="10pt" style:font-style-asian="normal" style:font-weight-asian="normal" style:font-name-complex="Arial1" style:font-size-complex="10pt" style:font-style-complex="normal" style:font-weight-complex="normal"/>
    </style:style>
    <style:style style:name="T34" style:family="text">
      <style:text-properties fo:color="#000000" loext:opacity="100%" style:font-name="Arial" fo:font-size="8.5pt" fo:font-style="normal" fo:font-weight="bold" style:letter-kerning="true" style:font-name-asian="Arial1" style:font-size-asian="8.5pt" style:font-style-asian="normal" style:font-weight-asian="bold" style:font-name-complex="Arial1" style:font-size-complex="8.5pt" style:font-style-complex="normal" style:font-weight-complex="bold"/>
    </style:style>
    <style:style style:name="T35" style:family="text">
      <style:text-properties fo:color="#000000" loext:opacity="100%" style:font-name="Arial" fo:font-size="8.5pt" fo:font-style="normal" fo:font-weight="normal" style:letter-kerning="true" style:font-name-asian="Arial1" style:font-size-asian="8.5pt" style:font-style-asian="normal" style:font-weight-asian="normal" style:font-name-complex="Arial1" style:font-size-complex="8.5pt" style:font-style-complex="normal" style:font-weight-complex="normal"/>
    </style:style>
    <style:style style:name="T36" style:family="text">
      <style:text-properties fo:color="#ce181e" loext:opacity="100%" style:font-name="Arial" fo:font-size="10pt" fo:font-style="normal" fo:font-weight="normal" style:letter-kerning="true" style:font-name-asian="Arial1" style:font-size-asian="10pt" style:font-style-asian="normal" style:font-weight-asian="normal" style:font-name-complex="Arial1" style:font-size-complex="10pt" style:font-style-complex="normal" style:font-weight-complex="normal"/>
    </style:style>
    <style:style style:name="T37" style:family="text">
      <style:text-properties fo:color="#000000" loext:opacity="100%" style:font-name="Arial" fo:font-size="10pt" fo:letter-spacing="0.0083in" fo:font-style="normal" fo:font-weight="normal" style:letter-kerning="true" style:font-name-asian="Arial1" style:font-size-asian="10pt" style:font-style-asian="normal" style:font-weight-asian="normal" style:font-name-complex="Arial1" style:font-size-complex="10pt" style:font-style-complex="normal" style:font-weight-complex="normal"/>
    </style:style>
    <style:style style:name="T38" style:family="text">
      <style:text-properties fo:color="#000000" loext:opacity="100%" style:font-name="Arial" fo:font-size="10pt" fo:letter-spacing="0.0055in" fo:font-style="normal" fo:font-weight="normal" style:letter-kerning="true" style:font-name-asian="Arial1" style:font-size-asian="10pt" style:font-style-asian="normal" style:font-weight-asian="normal" style:font-name-complex="Arial1" style:font-size-complex="10pt" style:font-style-complex="normal" style:font-weight-complex="normal"/>
    </style:style>
    <style:style style:name="T39" style:family="text">
      <style:text-properties fo:color="#000000" loext:opacity="100%" style:font-name="Arial" fo:font-size="10pt" fo:letter-spacing="0.0075in" fo:font-style="normal" fo:font-weight="normal" style:letter-kerning="true" style:font-name-asian="Arial1" style:font-size-asian="10pt" style:font-style-asian="normal" style:font-weight-asian="normal" style:font-name-complex="Arial1" style:font-size-complex="10pt" style:font-style-complex="normal" style:font-weight-complex="normal"/>
    </style:style>
    <style:style style:name="T40" style:family="text">
      <style:text-properties fo:color="#000000" loext:opacity="100%" style:font-name="Arial" fo:font-size="10pt" fo:letter-spacing="0.0071in" fo:font-style="normal" fo:font-weight="normal" style:letter-kerning="true" style:font-name-asian="Arial1" style:font-size-asian="10pt" style:font-style-asian="normal" style:font-weight-asian="normal" style:font-name-complex="Arial1" style:font-size-complex="10pt" style:font-style-complex="normal" style:font-weight-complex="normal"/>
    </style:style>
    <style:style style:name="T41" style:family="text">
      <style:text-properties fo:color="#000080" loext:opacity="100%" style:font-name="Arial" fo:font-size="7.5pt" fo:letter-spacing="-0.0008in" fo:font-style="normal" style:text-underline-style="solid" style:text-underline-width="auto" style:text-underline-color="font-color" fo:font-weight="normal" style:letter-kerning="true" style:font-name-asian="Arial1" style:font-size-asian="7.5pt" style:font-style-asian="normal" style:font-weight-asian="normal" style:font-name-complex="Arial1" style:font-size-complex="7.5pt" style:font-style-complex="normal" style:font-weight-complex="normal" style:text-scale="99%"/>
    </style:style>
    <style:style style:name="T42" style:family="text">
      <style:text-properties fo:color="#000080" loext:opacity="100%" style:font-name="Arial" fo:font-size="7.5pt" fo:font-style="normal" style:text-underline-style="solid" style:text-underline-width="auto" style:text-underline-color="font-color" fo:font-weight="normal" style:letter-kerning="true" style:font-name-asian="Arial1" style:font-size-asian="7.5pt" style:font-style-asian="normal" style:font-weight-asian="normal" style:font-name-complex="Arial1" style:font-size-complex="7.5pt" style:font-style-complex="normal" style:font-weight-complex="normal"/>
    </style:style>
    <style:style style:name="T43" style:family="text">
      <style:text-properties fo:color="#000000" loext:opacity="100%" style:font-name="Arial" fo:font-size="7.5pt" fo:font-style="normal" fo:font-weight="normal" style:letter-kerning="true" style:font-name-asian="Arial1" style:font-size-asian="7.5pt" style:font-style-asian="normal" style:font-weight-asian="normal" style:font-name-complex="Arial1" style:font-size-complex="7.5pt" style:font-style-complex="normal" style:font-weight-complex="normal"/>
    </style:style>
    <style:style style:name="T44" style:family="text">
      <style:text-properties fo:color="#000000" loext:opacity="100%" style:font-name="Arial" fo:font-size="10pt" fo:font-style="normal" fo:font-weight="normal" style:letter-kerning="true" style:font-name-asian="Arial1" style:font-size-asian="10pt" style:font-style-asian="normal" style:font-weight-asian="normal" style:font-name-complex="Arial1" style:font-size-complex="10pt" style:font-style-complex="normal" style:font-weight-complex="normal" style:text-scale="110%"/>
    </style:style>
    <style:style style:name="T45" style:family="text">
      <style:text-properties fo:color="#000000" loext:opacity="100%" style:font-name="Arial" fo:font-size="10pt" fo:letter-spacing="-0.0008in" fo:font-style="normal" fo:font-weight="normal" style:letter-kerning="true" style:font-name-asian="Arial1" style:font-size-asian="10pt" style:font-style-asian="normal" style:font-weight-asian="normal" style:font-name-complex="Arial1" style:font-size-complex="10pt" style:font-style-complex="normal" style:font-weight-complex="normal" style:text-scale="102%"/>
    </style:style>
    <style:style style:name="T46" style:family="text">
      <style:text-properties fo:color="#000000" loext:opacity="100%" style:font-name="Arial" fo:font-size="9.5pt" fo:letter-spacing="-0.0008in" fo:font-style="normal" fo:font-weight="normal" style:letter-kerning="true" style:font-name-asian="Arial1" style:font-size-asian="9.5pt" style:font-style-asian="normal" style:font-weight-asian="normal" style:font-name-complex="Arial1" style:font-size-complex="9.5pt" style:font-style-complex="normal" style:font-weight-complex="normal" style:text-scale="98%"/>
    </style:style>
    <style:style style:name="T47" style:family="text">
      <style:text-properties fo:color="#000000" loext:opacity="100%" style:font-name="Arial" fo:font-size="9.5pt" fo:font-style="normal" fo:font-weight="normal" style:letter-kerning="true" style:font-name-asian="Arial1" style:font-size-asian="9.5pt" style:font-style-asian="normal" style:font-weight-asian="normal" style:font-name-complex="Arial1" style:font-size-complex="9.5pt" style:font-style-complex="normal" style:font-weight-complex="normal" style:text-scale="98%"/>
    </style:style>
    <style:style style:name="T48" style:family="text">
      <style:text-properties fo:color="#000000" loext:opacity="100%" style:font-name="Arial" fo:font-size="8pt" fo:font-style="normal" fo:font-weight="bold" style:letter-kerning="true" style:font-name-asian="Arial1" style:font-size-asian="8pt" style:font-style-asian="normal" style:font-weight-asian="bold" style:font-name-complex="Arial1" style:font-size-complex="8pt" style:font-style-complex="normal" style:font-weight-complex="bold"/>
    </style:style>
    <style:style style:name="T49" style:family="text">
      <style:text-properties fo:color="#000000" loext:opacity="100%" style:font-name="Arial" fo:font-size="7pt" fo:font-style="normal" fo:font-weight="bold" style:letter-kerning="true" style:font-name-asian="Arial1" style:font-size-asian="7pt" style:font-style-asian="normal" style:font-weight-asian="bold" style:font-name-complex="Arial1" style:font-size-complex="7pt" style:font-style-complex="normal" style:font-weight-complex="bold"/>
    </style:style>
    <style:style style:name="T50" style:family="text">
      <style:text-properties fo:color="#000000" loext:opacity="100%" style:font-name="Arial" fo:font-size="6.5pt" fo:font-style="normal" fo:font-weight="bold" style:letter-kerning="true" style:font-name-asian="Arial1" style:font-size-asian="6.5pt" style:font-style-asian="normal" style:font-weight-asian="bold" style:font-name-complex="Arial1" style:font-size-complex="6.5pt" style:font-style-complex="normal" style:font-weight-complex="bold"/>
    </style:style>
    <style:style style:name="T51" style:family="text">
      <style:text-properties fo:color="#000000" loext:opacity="100%" style:font-name="Arial" fo:font-size="7pt" fo:font-style="italic" fo:font-weight="normal" style:font-name-asian="Arial1" style:font-size-asian="7pt" style:font-style-asian="italic" style:font-weight-asian="normal" style:font-name-complex="Arial1" style:font-size-complex="7pt" style:font-style-complex="italic" style:font-weight-complex="normal"/>
    </style:style>
    <style:style style:name="T52" style:family="text">
      <style:text-properties style:font-name="Arial" fo:font-size="6pt" fo:letter-spacing="0.1335in" style:font-name-asian="Arial1" style:font-size-asian="6pt" style:font-name-complex="Arial1"/>
    </style:style>
    <style:style style:name="fr1" style:family="graphic" style:parent-style-name="Graphics">
      <style:graphic-properties fo:margin-left="0in" fo:margin-right="0in" fo:margin-top="0in" fo:margin-bottom="0in" style:wrap="run-through" style:number-wrapped-paragraphs="no-limit" style:vertical-pos="from-top" style:vertical-rel="page" style:horizontal-pos="from-left" style:horizontal-rel="page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  <style:style style:name="fr2" style:family="graphic" style:parent-style-name="Frame">
      <style:graphic-properties fo:margin-left="0in" fo:margin-right="0in" fo:margin-top="0in" fo:margin-bottom="0in" style:wrap="run-through" style:number-wrapped-paragraphs="no-limit" style:vertical-pos="from-top" style:vertical-rel="page" style:horizontal-pos="from-left" style:horizontal-rel="page" fo:background-color="#ffffff" style:background-transparency="100%" draw:fill="solid" draw:fill-color="#ffffff" draw:opacity="0%" fo:padding="0in" fo:border="none"/>
    </style:style>
    <style:style style:name="fr3" style:family="graphic" style:parent-style-name="Graphics">
      <style:graphic-properties fo:margin-left="0in" fo:margin-right="0in" fo:margin-top="0in" fo:margin-bottom="0in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 loext:decorative="false"/>
    </style:style>
    <style:style style:name="fr4" style:family="graphic" style:parent-style-name="Frame">
      <style:graphic-properties fo:margin-left="0in" fo:margin-right="0in" fo:margin-top="0in" fo:margin-bottom="0in" style:wrap="run-through" style:number-wrapped-paragraphs="no-limit" style:vertical-pos="from-top" style:vertical-rel="paragraph" style:horizontal-pos="from-left" style:horizontal-rel="page-content" fo:background-color="#ffffff" style:background-transparency="100%" draw:fill="solid" draw:fill-color="#ffffff" draw:opacity="0%" fo:padding="0in" fo:border="none"/>
    </style:style>
    <style:style style:name="fr5" style:family="graphic" style:parent-style-name="Graphics">
      <style:graphic-properties fo:margin-left="0in" fo:margin-right="0in" fo:margin-top="0in" fo:margin-bottom="0in" style:run-through="background" style:wrap="run-through" style:number-wrapped-paragraphs="no-limit" style:vertical-pos="from-top" style:vertical-rel="page" style:horizontal-pos="from-left" style:horizontal-rel="page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  <style:style style:name="gr1" style:family="graphic">
      <style:graphic-properties style:writing-mode="lr-tb" loext:decorative="false" fo:margin-left="0in" fo:margin-right="0in" fo:margin-top="0in" fo:margin-bottom="0in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  <style:style style:name="gr2" style:family="graphic">
      <style:graphic-properties draw:stroke="solid" svg:stroke-width="0.0071in" svg:stroke-color="#000000" draw:fill="none" loext:fill-use-slide-background="false" draw:textarea-vertical-align="top" draw:auto-grow-height="false" fo:min-height="7425.972in" fo:min-width="5247.5693in" fo:padding-top="0in" fo:padding-bottom="0in" fo:padding-left="0in" fo:padding-right="0in" fo:wrap-option="wrap" loext:decorative="false" style:run-through="background"/>
    </style:style>
    <style:style style:name="gr3" style:family="graphic">
      <style:graphic-properties draw:stroke="solid" svg:stroke-width="0.0047in" svg:stroke-color="#000080" draw:fill="none" loext:fill-use-slide-background="false" draw:textarea-vertical-align="top" draw:auto-grow-height="false" fo:min-height="7425.972in" fo:min-width="5247.5693in" fo:padding-top="0in" fo:padding-bottom="0in" fo:padding-left="0in" fo:padding-right="0in" fo:wrap-option="wrap" loext:decorative="false" style:run-through="backgroun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Img1" text:anchor-type="char" svg:x="1.0165in" svg:y="0.7319in" svg:width="1.861in" svg:height="0.6484in" draw:z-index="20"><draw:image xlink:href="Pictures/10000000000000C400000047BB44F08B.jpg" xlink:type="simple" xlink:show="embed" xlink:actuate="onLoad" draw:mime-type="image/jpeg"/></draw:frame></text:p>
      <text:p text:style-name="P1"><draw:frame draw:style-name="fr1" draw:name="Img2" text:anchor-type="char" svg:x="5.4366in" svg:y="0.7429in" svg:width="1.7736in" svg:height="0.5902in" draw:z-index="9"><draw:image xlink:href="Pictures/100000000000023C000000A40BAF7ADA.jpg" xlink:type="simple" xlink:show="embed" xlink:actuate="onLoad" draw:mime-type="image/jpeg"/></draw:frame></text:p>
      <text:p text:style-name="P1"><draw:frame draw:style-name="fr1" draw:name="Img3" text:anchor-type="char" svg:x="3.8075in" svg:y="10.8744in" svg:width="3.4484in" svg:height="0.511in" draw:z-index="10"><draw:image xlink:href="Pictures/100000000000018E0000003BEAE483B6.png" xlink:type="simple" xlink:show="embed" xlink:actuate="onLoad" draw:mime-type="image/png"/></draw:frame></text:p>
      <text:p text:style-name="P1"><draw:frame draw:style-name="fr1" draw:name="Img4" text:anchor-type="char" svg:x="7.3256in" svg:y="10.9035in" svg:width="0.452in" svg:height="0.452in" draw:z-index="11"><draw:image xlink:href="Pictures/100000000000002D0000002D1FF5E7DF.png" xlink:type="simple" xlink:show="embed" xlink:actuate="onLoad" draw:mime-type="image/png"/></draw:frame></text:p>
      <text:p text:style-name="Standard"><draw:frame draw:style-name="fr2" draw:name="Frame288" text:anchor-type="paragraph" svg:x="0.5in" svg:y="11.2181in" svg:width="3.7374in" svg:height="0.1555in" draw:z-index="308"><draw:text-box><text:p text:style-name="P2"><text:span text:style-name="T1"><text:s/>0LGtgn2B-frDNieNzP7Lsw0Rd81_AEQ2X</text:span></text:p></draw:text-box></draw:frame><draw:frame draw:style-name="fr2" draw:name="Frame1" text:anchor-type="paragraph" svg:x="2.8799in" svg:y="1.2425in" svg:width="5.3839in" svg:height="0.2173in" draw:z-index="21"><draw:text-box><text:p text:style-name="P3"><text:span text:style-name="T2"><text:s text:c="96"/></text:span></text:p></draw:text-box></draw:frame><draw:frame draw:style-name="fr2" draw:name="Frame2" text:anchor-type="paragraph" svg:x="1.0181in" svg:y="1.7618in" svg:width="2.4925in" svg:height="0.1992in" draw:z-index="22"><draw:text-box><text:p text:style-name="P4"><text:span text:style-name="T3">Ref.: SEII/SCEAII/CSM</text:span></text:p></draw:text-box></draw:frame><draw:frame draw:style-name="fr2" draw:name="Frame3" text:anchor-type="paragraph" svg:x="1.0181in" svg:y="1.9264in" svg:width="3.9638in" svg:height="0.1992in" draw:z-index="23"><draw:text-box><text:p text:style-name="P4"><text:span text:style-name="T3">Nº Expte.: <text:s/>148/2025-0327110845(01)</text:span></text:p></draw:text-box></draw:frame><draw:frame draw:style-name="fr2" draw:name="Frame4" text:anchor-type="paragraph" svg:x="1.0181in" svg:y="2.9173in" svg:width="1.1626in" svg:height="0.1992in" draw:z-index="24"><draw:text-box><text:p text:style-name="P5"><text:span text:style-name="T4">RESOLUCIÓN</text:span></text:p></draw:text-box></draw:frame><draw:frame draw:style-name="fr2" draw:name="Frame5" text:anchor-type="paragraph" svg:x="1.9583in" svg:y="2.9173in" svg:width="0.2035in" svg:height="0.1992in" draw:z-index="25"><draw:text-box><text:p text:style-name="P5"><text:span text:style-name="T5"><text:s/></text:span></text:p></draw:text-box></draw:frame><draw:frame draw:style-name="fr2" draw:name="Frame6" text:anchor-type="paragraph" svg:x="2.011in" svg:y="2.9173in" svg:width="0.4307in" svg:height="0.1992in" draw:z-index="26"><draw:text-box><text:p text:style-name="P5"><text:span text:style-name="T4">DE</text:span></text:p></draw:text-box></draw:frame><draw:frame draw:style-name="fr2" draw:name="Frame7" text:anchor-type="paragraph" svg:x="2.2193in" svg:y="2.9173in" svg:width="0.2035in" svg:height="0.1992in" draw:z-index="27"><draw:text-box><text:p text:style-name="P5"><text:span text:style-name="T5"><text:s/></text:span></text:p></draw:text-box></draw:frame><draw:frame draw:style-name="fr2" draw:name="Frame8" text:anchor-type="paragraph" svg:x="2.2717in" svg:y="2.9173in" svg:width="0.4681in" svg:height="0.1992in" draw:z-index="28"><draw:text-box><text:p text:style-name="P5"><text:span text:style-name="T4">LA </text:span></text:p></draw:text-box></draw:frame><draw:frame draw:style-name="fr2" draw:name="Frame9" text:anchor-type="paragraph" svg:x="2.5181in" svg:y="2.9173in" svg:width="1.0161in" svg:height="0.1992in" draw:z-index="29"><draw:text-box><text:p text:style-name="P5"><text:span text:style-name="T4">DIRECCIÓN</text:span></text:p></draw:text-box></draw:frame><draw:frame draw:style-name="fr2" draw:name="Frame10" text:anchor-type="paragraph" svg:x="3.3118in" svg:y="2.9173in" svg:width="0.2035in" svg:height="0.1992in" draw:z-index="30"><draw:text-box><text:p text:style-name="P5"><text:span text:style-name="T5"><text:s/></text:span></text:p></draw:text-box></draw:frame><draw:frame draw:style-name="fr2" draw:name="Frame11" text:anchor-type="paragraph" svg:x="3.3661in" svg:y="2.9173in" svg:width="0.5634in" svg:height="0.1992in" draw:z-index="31"><draw:text-box><text:p text:style-name="P5"><text:span text:style-name="T4">DEL </text:span></text:p></draw:text-box></draw:frame><draw:frame draw:style-name="fr2" draw:name="Frame12" text:anchor-type="paragraph" svg:x="3.7071in" svg:y="2.9173in" svg:width="0.9in" svg:height="0.1992in" draw:z-index="32"><draw:text-box><text:p text:style-name="P5"><text:span text:style-name="T4">SERVICIO</text:span></text:p></draw:text-box></draw:frame><draw:frame draw:style-name="fr2" draw:name="Frame13" text:anchor-type="paragraph" svg:x="4.3846in" svg:y="2.9173in" svg:width="0.2035in" svg:height="0.1992in" draw:z-index="33"><draw:text-box><text:p text:style-name="P5"><text:span text:style-name="T5"><text:s/></text:span></text:p></draw:text-box></draw:frame><draw:frame draw:style-name="fr2" draw:name="Frame14" text:anchor-type="paragraph" svg:x="4.4374in" svg:y="2.9173in" svg:width="0.8846in" svg:height="0.1992in" draw:z-index="34"><draw:text-box><text:p text:style-name="P5"><text:span text:style-name="T4">CANARIO</text:span></text:p></draw:text-box></draw:frame><draw:frame draw:style-name="fr2" draw:name="Frame15" text:anchor-type="paragraph" svg:x="5.1in" svg:y="2.9173in" svg:width="0.2035in" svg:height="0.1992in" draw:z-index="35"><draw:text-box><text:p text:style-name="P5"><text:span text:style-name="T5"><text:s/></text:span></text:p></draw:text-box></draw:frame><draw:frame draw:style-name="fr2" draw:name="Frame16" text:anchor-type="paragraph" svg:x="5.152in" svg:y="2.9173in" svg:width="0.4307in" svg:height="0.1992in" draw:z-index="36"><draw:text-box><text:p text:style-name="P5"><text:span text:style-name="T4">DE</text:span></text:p></draw:text-box></draw:frame><draw:frame draw:style-name="fr2" draw:name="Frame17" text:anchor-type="paragraph" svg:x="5.3602in" svg:y="2.9173in" svg:width="0.2035in" svg:height="0.1992in" draw:z-index="37"><draw:text-box><text:p text:style-name="P5"><text:span text:style-name="T5"><text:s/></text:span></text:p></draw:text-box></draw:frame><draw:frame draw:style-name="fr2" draw:name="Frame18" text:anchor-type="paragraph" svg:x="5.4118in" svg:y="2.9173in" svg:width="0.8236in" svg:height="0.1992in" draw:z-index="38"><draw:text-box><text:p text:style-name="P5"><text:span text:style-name="T4">EMPLEO</text:span></text:p></draw:text-box></draw:frame><draw:frame draw:style-name="fr2" draw:name="Frame19" text:anchor-type="paragraph" svg:x="6.0134in" svg:y="2.9173in" svg:width="0.2035in" svg:height="0.1992in" draw:z-index="39"><draw:text-box><text:p text:style-name="P5"><text:span text:style-name="T5"><text:s/></text:span></text:p></draw:text-box></draw:frame><draw:frame draw:style-name="fr2" draw:name="Frame20" text:anchor-type="paragraph" svg:x="6.0673in" svg:y="2.9173in" svg:width="0.5374in" svg:height="0.1992in" draw:z-index="40"><draw:text-box><text:p text:style-name="P5"><text:span text:style-name="T6">POR</text:span></text:p></draw:text-box></draw:frame><draw:frame draw:style-name="fr2" draw:name="Frame21" text:anchor-type="paragraph" svg:x="6.3819in" svg:y="2.9173in" svg:width="0.2035in" svg:height="0.1992in" draw:z-index="41"><draw:text-box><text:p text:style-name="P5"><text:span text:style-name="T5"><text:s/></text:span></text:p></draw:text-box></draw:frame><draw:frame draw:style-name="fr2" draw:name="Frame22" text:anchor-type="paragraph" svg:x="6.4346in" svg:y="2.9173in" svg:width="0.4681in" svg:height="0.1992in" draw:z-index="42"><draw:text-box><text:p text:style-name="P5"><text:span text:style-name="T4">LA </text:span></text:p></draw:text-box></draw:frame><draw:frame draw:style-name="fr2" draw:name="Frame23" text:anchor-type="paragraph" svg:x="6.6807in" svg:y="2.9173in" svg:width="0.5398in" svg:height="0.1992in" draw:z-index="43"><draw:text-box><text:p text:style-name="P5"><text:span text:style-name="T4">QUE</text:span></text:p></draw:text-box></draw:frame><draw:frame draw:style-name="fr2" draw:name="Frame24" text:anchor-type="paragraph" svg:x="6.998in" svg:y="2.9173in" svg:width="0.2035in" svg:height="0.1992in" draw:z-index="44"><draw:text-box><text:p text:style-name="P5"><text:span text:style-name="T5"><text:s/></text:span></text:p></draw:text-box></draw:frame><draw:frame draw:style-name="fr2" draw:name="Frame25" text:anchor-type="paragraph" svg:x="7.0492in" svg:y="2.9173in" svg:width="0.4362in" svg:height="0.1992in" draw:z-index="45"><draw:text-box><text:p text:style-name="P5"><text:span text:style-name="T5">SE</text:span></text:p></draw:text-box></draw:frame><draw:frame draw:style-name="fr2" draw:name="Frame26" text:anchor-type="paragraph" svg:x="1.0181in" svg:y="3.0807in" svg:width="7.2457in" svg:height="0.1992in" draw:z-index="46"><draw:text-box><text:p text:style-name="P5"><text:span text:style-name="T4">CONCEDE Y SE AUTORIZA EL PAGO DE UNA SUBVENCIÓN DEL COSTE SALARIAL DE LAS</text:span></text:p></draw:text-box></draw:frame><draw:frame draw:style-name="fr2" draw:name="Frame27" text:anchor-type="paragraph" svg:x="1.0181in" svg:y="3.2445in" svg:width="7.2457in" svg:height="0.1992in" draw:z-index="47"><draw:text-box><text:p text:style-name="P5"><text:span text:style-name="T4">PERSONAS CON DISCAPACIDAD QUE TRABAJAN EN CENTROS ESPECIALES DE EMPLEO</text:span></text:p></draw:text-box></draw:frame><draw:frame draw:style-name="fr2" draw:name="Frame28" text:anchor-type="paragraph" svg:x="1.0181in" svg:y="3.6457in" svg:width="0.6008in" svg:height="0.1992in" draw:z-index="48"><draw:text-box><text:p text:style-name="P4"><text:span text:style-name="T7">Visto </text:span></text:p></draw:text-box></draw:frame><draw:frame draw:style-name="fr2" draw:name="Frame29" text:anchor-type="paragraph" svg:x="1.3965in" svg:y="3.6457in" svg:width="0.3189in" svg:height="0.1992in" draw:z-index="49"><draw:text-box><text:p text:style-name="P4"><text:span text:style-name="T3">el</text:span></text:p></draw:text-box></draw:frame><draw:frame draw:style-name="fr2" draw:name="Frame30" text:anchor-type="paragraph" svg:x="1.5209in" svg:y="3.6457in" svg:width="1.0346in" svg:height="0.1992in" draw:z-index="50"><draw:text-box><text:p text:style-name="P4"><text:span text:style-name="T8"><text:s/>expediente </text:span></text:p></draw:text-box></draw:frame><draw:frame draw:style-name="fr2" draw:name="Frame31" text:anchor-type="paragraph" svg:x="2.3335in" svg:y="3.6457in" svg:width="1.1638in" svg:height="0.1992in" draw:z-index="51"><draw:text-box><text:p text:style-name="P4"><text:span text:style-name="T9">administrativo </text:span></text:p></draw:text-box></draw:frame><draw:frame draw:style-name="fr2" draw:name="Frame32" text:anchor-type="paragraph" svg:x="3.2752in" svg:y="3.6457in" svg:width="0.4457in" svg:height="0.1992in" draw:z-index="52"><draw:text-box><text:p text:style-name="P4"><text:span text:style-name="T10">de </text:span></text:p></draw:text-box></draw:frame><draw:frame draw:style-name="fr2" draw:name="Frame33" text:anchor-type="paragraph" svg:x="3.4984in" svg:y="3.6457in" svg:width="0.9071in" svg:height="0.1992in" draw:z-index="53"><draw:text-box><text:p text:style-name="P4"><text:span text:style-name="T3">referencia,</text:span></text:p></draw:text-box></draw:frame><draw:frame draw:style-name="fr2" draw:name="Frame34" text:anchor-type="paragraph" svg:x="4.1827in" svg:y="3.6457in" svg:width="0.4102in" svg:height="0.1992in" draw:z-index="54"><draw:text-box><text:p text:style-name="P4"><text:span text:style-name="T11"><text:s/>y </text:span></text:p></draw:text-box></draw:frame><draw:frame draw:style-name="fr2" draw:name="Frame35" text:anchor-type="paragraph" svg:x="4.3717in" svg:y="3.6457in" svg:width="0.4457in" svg:height="0.1992in" draw:z-index="55"><draw:text-box><text:p text:style-name="P4"><text:span text:style-name="T10">en </text:span></text:p></draw:text-box></draw:frame><draw:frame draw:style-name="fr2" draw:name="Frame36" text:anchor-type="paragraph" svg:x="4.5953in" svg:y="3.6457in" svg:width="0.8673in" svg:height="0.1992in" draw:z-index="56"><draw:text-box><text:p text:style-name="P4"><text:span text:style-name="T3">aplicación</text:span></text:p></draw:text-box></draw:frame><draw:frame draw:style-name="fr2" draw:name="Frame37" text:anchor-type="paragraph" svg:x="5.2398in" svg:y="3.6457in" svg:width="0.4457in" svg:height="0.1992in" draw:z-index="57"><draw:text-box><text:p text:style-name="P4"><text:span text:style-name="T10"><text:s/>de</text:span></text:p></draw:text-box></draw:frame><draw:frame draw:style-name="fr2" draw:name="Frame38" text:anchor-type="paragraph" svg:x="5.4634in" svg:y="3.6457in" svg:width="0.398in" svg:height="0.1992in" draw:z-index="58"><draw:text-box><text:p text:style-name="P4"><text:span text:style-name="T10"><text:s/>la</text:span></text:p></draw:text-box></draw:frame><draw:frame draw:style-name="fr2" draw:name="Frame39" text:anchor-type="paragraph" svg:x="5.639in" svg:y="3.6457in" svg:width="0.2055in" svg:height="0.1992in" draw:z-index="59"><draw:text-box><text:p text:style-name="P4"><text:span text:style-name="T12"><text:s/></text:span></text:p></draw:text-box></draw:frame><draw:frame draw:style-name="fr2" draw:name="Frame40" text:anchor-type="paragraph" svg:x="5.6917in" svg:y="3.6457in" svg:width="0.8591in" svg:height="0.1992in" draw:z-index="60"><draw:text-box><text:p text:style-name="P4"><text:span text:style-name="T3">normativa</text:span></text:p></draw:text-box></draw:frame><draw:frame draw:style-name="fr2" draw:name="Frame41" text:anchor-type="paragraph" svg:x="6.3291in" svg:y="3.6457in" svg:width="0.6398in" svg:height="0.1992in" draw:z-index="61"><draw:text-box><text:p text:style-name="P4"><text:span text:style-name="T13"><text:s/>legal </text:span></text:p></draw:text-box></draw:frame><draw:frame draw:style-name="fr2" draw:name="Frame42" text:anchor-type="paragraph" svg:x="6.7457in" svg:y="3.6457in" svg:width="0.9374in" svg:height="0.1992in" draw:z-index="62"><draw:text-box><text:p text:style-name="P4"><text:span text:style-name="T3">vigente,</text:span></text:p></draw:text-box></draw:frame><draw:frame draw:style-name="fr2" draw:name="Frame43" text:anchor-type="paragraph" svg:x="1.0181in" svg:y="3.8083in" svg:width="2.3925in" svg:height="0.1992in" draw:z-index="63"><draw:text-box><text:p text:style-name="P4"><text:span text:style-name="T3">resultan los siguientes</text:span></text:p></draw:text-box></draw:frame><draw:frame draw:style-name="fr2" draw:name="Frame44" text:anchor-type="paragraph" svg:x="3.5535in" svg:y="4.1354in" svg:width="1.9992in" svg:height="0.1992in" draw:z-index="64"><draw:text-box><text:p text:style-name="P4"><text:span text:style-name="T14">ANTECEDENTES</text:span></text:p></draw:text-box></draw:frame><draw:frame draw:style-name="fr2" draw:name="Frame45" text:anchor-type="paragraph" svg:x="1.0181in" svg:y="4.4626in" svg:width="0.5134in" svg:height="0.1992in" draw:z-index="65"><draw:text-box><text:p text:style-name="P4"><text:span text:style-name="T4">1º.-</text:span><text:span text:style-name="T15"> </text:span></text:p></draw:text-box></draw:frame><draw:frame draw:style-name="fr2" draw:name="Frame46" text:anchor-type="paragraph" svg:x="1.3091in" svg:y="4.4626in" svg:width="0.3457in" svg:height="0.1992in" draw:z-index="66"><draw:text-box><text:p text:style-name="P4"><text:span text:style-name="T12">El</text:span></text:p></draw:text-box></draw:frame><draw:frame draw:style-name="fr2" draw:name="Frame47" text:anchor-type="paragraph" svg:x="1.452in" svg:y="4.4626in" svg:width="0.2055in" svg:height="0.1992in" draw:z-index="67"><draw:text-box><text:p text:style-name="P4"><text:span text:style-name="T12"><text:s/></text:span></text:p></draw:text-box></draw:frame><draw:frame draw:style-name="fr2" draw:name="Frame48" text:anchor-type="paragraph" svg:x="1.5075in" svg:y="4.4626in" svg:width="0.6654in" svg:height="0.1992in" draw:z-index="68"><draw:text-box><text:p text:style-name="P4"><text:span text:style-name="T3">Centro</text:span></text:p></draw:text-box></draw:frame><draw:frame draw:style-name="fr2" draw:name="Frame49" text:anchor-type="paragraph" svg:x="1.9508in" svg:y="4.4626in" svg:width="0.2055in" svg:height="0.1992in" draw:z-index="69"><draw:text-box><text:p text:style-name="P4"><text:span text:style-name="T12"><text:s/></text:span></text:p></draw:text-box></draw:frame><draw:frame draw:style-name="fr2" draw:name="Frame50" text:anchor-type="paragraph" svg:x="2.0063in" svg:y="4.4626in" svg:width="0.7764in" svg:height="0.1992in" draw:z-index="70"><draw:text-box><text:p text:style-name="P4"><text:span text:style-name="T3">Especial</text:span></text:p></draw:text-box></draw:frame><draw:frame draw:style-name="fr2" draw:name="Frame51" text:anchor-type="paragraph" svg:x="2.5602in" svg:y="4.4626in" svg:width="0.2055in" svg:height="0.1992in" draw:z-index="71"><draw:text-box><text:p text:style-name="P4"><text:span text:style-name="T12"><text:s/></text:span></text:p></draw:text-box></draw:frame><draw:frame draw:style-name="fr2" draw:name="Frame52" text:anchor-type="paragraph" svg:x="2.6161in" svg:y="4.4626in" svg:width="0.3953in" svg:height="0.1992in" draw:z-index="72"><draw:text-box><text:p text:style-name="P4"><text:span text:style-name="T3">de</text:span></text:p></draw:text-box></draw:frame><draw:frame draw:style-name="fr2" draw:name="Frame53" text:anchor-type="paragraph" svg:x="2.7902in" svg:y="4.4626in" svg:width="0.2055in" svg:height="0.1992in" draw:z-index="73"><draw:text-box><text:p text:style-name="P4"><text:span text:style-name="T12"><text:s/></text:span></text:p></draw:text-box></draw:frame><draw:frame draw:style-name="fr2" draw:name="Frame54" text:anchor-type="paragraph" svg:x="2.8472in" svg:y="4.4626in" svg:width="0.7193in" svg:height="0.1992in" draw:z-index="74"><draw:text-box><text:p text:style-name="P4"><text:span text:style-name="T3">Empleo</text:span></text:p></draw:text-box></draw:frame><draw:frame draw:style-name="fr2" draw:name="Frame55" text:anchor-type="paragraph" svg:x="3.3445in" svg:y="4.4626in" svg:width="0.2055in" svg:height="0.1992in" draw:z-index="75"><draw:text-box><text:p text:style-name="P4"><text:span text:style-name="T12"><text:s/></text:span></text:p></draw:text-box></draw:frame><draw:frame draw:style-name="fr2" draw:name="Frame56" text:anchor-type="paragraph" svg:x="3.4016in" svg:y="4.4626in" svg:width="0.4429in" svg:height="0.1992in" draw:z-index="76"><draw:text-box><text:p text:style-name="P4"><text:span text:style-name="T3">(en</text:span></text:p></draw:text-box></draw:frame><draw:frame draw:style-name="fr2" draw:name="Frame57" text:anchor-type="paragraph" svg:x="3.622in" svg:y="4.4626in" svg:width="0.2055in" svg:height="0.1992in" draw:z-index="77"><draw:text-box><text:p text:style-name="P4"><text:span text:style-name="T12"><text:s/></text:span></text:p></draw:text-box></draw:frame><draw:frame draw:style-name="fr2" draw:name="Frame58" text:anchor-type="paragraph" svg:x="3.6791in" svg:y="4.4626in" svg:width="0.7835in" svg:height="0.1992in" draw:z-index="78"><draw:text-box><text:p text:style-name="P4"><text:span text:style-name="T3">adelante</text:span></text:p></draw:text-box></draw:frame><draw:frame draw:style-name="fr2" draw:name="Frame59" text:anchor-type="paragraph" svg:x="4.2402in" svg:y="4.4626in" svg:width="0.2055in" svg:height="0.1992in" draw:z-index="79"><draw:text-box><text:p text:style-name="P4"><text:span text:style-name="T12"><text:s/></text:span></text:p></draw:text-box></draw:frame><draw:frame draw:style-name="fr2" draw:name="Frame60" text:anchor-type="paragraph" svg:x="4.2972in" svg:y="4.4626in" svg:width="0.5945in" svg:height="0.1992in" draw:z-index="80"><draw:text-box><text:p text:style-name="P4"><text:span text:style-name="T3">CEE)</text:span></text:p></draw:text-box></draw:frame><draw:frame draw:style-name="fr2" draw:name="Frame61" text:anchor-type="paragraph" svg:x="4.6693in" svg:y="4.4626in" svg:width="1.3457in" svg:height="0.1992in" draw:z-index="81"><draw:text-box><text:p text:style-name="P4"><text:span text:style-name="T15"><text:s/></text:span><text:span text:style-name="T4">"DESARROLLO</text:span></text:p></draw:text-box></draw:frame><draw:frame draw:style-name="fr2" draw:name="Frame62" text:anchor-type="paragraph" svg:x="5.7929in" svg:y="4.4626in" svg:width="0.2055in" svg:height="0.1992in" draw:z-index="82"><draw:text-box><text:p text:style-name="P4"><text:span text:style-name="T16"><text:s/></text:span></text:p></draw:text-box></draw:frame><draw:frame draw:style-name="fr2" draw:name="Frame63" text:anchor-type="paragraph" svg:x="5.85in" svg:y="4.4626in" svg:width="0.772in" svg:height="0.1992in" draw:z-index="83"><draw:text-box><text:p text:style-name="P4"><text:span text:style-name="T14">SOCIAL</text:span></text:p></draw:text-box></draw:frame><draw:frame draw:style-name="fr2" draw:name="Frame64" text:anchor-type="paragraph" svg:x="6.4in" svg:y="4.4626in" svg:width="0.2055in" svg:height="0.1992in" draw:z-index="84"><draw:text-box><text:p text:style-name="P4"><text:span text:style-name="T16"><text:s/></text:span></text:p></draw:text-box></draw:frame><draw:frame draw:style-name="fr2" draw:name="Frame65" text:anchor-type="paragraph" svg:x="6.4555in" svg:y="4.4626in" svg:width="1.4043in" svg:height="0.1992in" draw:z-index="85"><draw:text-box><text:p text:style-name="P4"><text:span text:style-name="T14">CANARIAS,</text:span></text:p></draw:text-box></draw:frame><draw:frame draw:style-name="fr2" draw:name="Frame66" text:anchor-type="paragraph" svg:x="1.0181in" svg:y="4.6272in" svg:width="0.6083in" svg:height="0.1992in" draw:z-index="86"><draw:text-box><text:p text:style-name="P4"><text:span text:style-name="T4">S.L."</text:span><text:span text:style-name="T15">,</text:span></text:p></draw:text-box></draw:frame><draw:frame draw:style-name="fr2" draw:name="Frame67" text:anchor-type="paragraph" svg:x="1.4047in" svg:y="4.6272in" svg:width="0.2055in" svg:height="0.1992in" draw:z-index="87"><draw:text-box><text:p text:style-name="P4"><text:span text:style-name="T12"><text:s/></text:span></text:p></draw:text-box></draw:frame><draw:frame draw:style-name="fr2" draw:name="Frame68" text:anchor-type="paragraph" svg:x="1.4626in" svg:y="4.6272in" svg:width="0.739in" svg:height="0.1992in" draw:z-index="88"><draw:text-box><text:p text:style-name="P4"><text:span text:style-name="T3">provisto</text:span></text:p></draw:text-box></draw:frame><draw:frame draw:style-name="fr2" draw:name="Frame69" text:anchor-type="paragraph" svg:x="1.9791in" svg:y="4.6272in" svg:width="0.2055in" svg:height="0.1992in" draw:z-index="89"><draw:text-box><text:p text:style-name="P4"><text:span text:style-name="T12"><text:s/></text:span></text:p></draw:text-box></draw:frame><draw:frame draw:style-name="fr2" draw:name="Frame70" text:anchor-type="paragraph" svg:x="2.039in" svg:y="4.6272in" svg:width="0.3953in" svg:height="0.1992in" draw:z-index="90"><draw:text-box><text:p text:style-name="P4"><text:span text:style-name="T3">de</text:span></text:p></draw:text-box></draw:frame><draw:frame draw:style-name="fr2" draw:name="Frame71" text:anchor-type="paragraph" svg:x="2.2161in" svg:y="4.6272in" svg:width="0.2055in" svg:height="0.1992in" draw:z-index="91"><draw:text-box><text:p text:style-name="P4"><text:span text:style-name="T12"><text:s/></text:span></text:p></draw:text-box></draw:frame><draw:frame draw:style-name="fr2" draw:name="Frame72" text:anchor-type="paragraph" svg:x="2.2736in" svg:y="4.6272in" svg:width="0.5283in" svg:height="0.1992in" draw:z-index="92"><draw:text-box><text:p text:style-name="P4"><text:span text:style-name="T3">NIF:</text:span></text:p></draw:text-box></draw:frame><draw:frame draw:style-name="fr2" draw:name="Frame73" text:anchor-type="paragraph" svg:x="2.5799in" svg:y="4.6272in" svg:width="1.0791in" svg:height="0.1992in" draw:z-index="93"><draw:text-box><text:p text:style-name="P4"><text:span text:style-name="T15"><text:s/></text:span><text:span text:style-name="T4">B76249754</text:span><text:span text:style-name="T15"> </text:span></text:p></draw:text-box></draw:frame><draw:frame draw:style-name="fr2" draw:name="Frame74" text:anchor-type="paragraph" svg:x="3.4366in" svg:y="4.6272in" svg:width="0.4701in" svg:height="0.1992in" draw:z-index="94"><draw:text-box><text:p text:style-name="P4"><text:span text:style-name="T3">con</text:span></text:p></draw:text-box></draw:frame><draw:frame draw:style-name="fr2" draw:name="Frame75" text:anchor-type="paragraph" svg:x="3.6846in" svg:y="4.6272in" svg:width="0.2055in" svg:height="0.1992in" draw:z-index="95"><draw:text-box><text:p text:style-name="P4"><text:span text:style-name="T12"><text:s/></text:span></text:p></draw:text-box></draw:frame><draw:frame draw:style-name="fr2" draw:name="Frame76" text:anchor-type="paragraph" svg:x="3.7445in" svg:y="4.6272in" svg:width="0.5882in" svg:height="0.1992in" draw:z-index="96"><draw:text-box><text:p text:style-name="P4"><text:span text:style-name="T3">fecha</text:span></text:p></draw:text-box></draw:frame><draw:frame draw:style-name="fr2" draw:name="Frame77" text:anchor-type="paragraph" svg:x="4.1098in" svg:y="4.6272in" svg:width="0.2055in" svg:height="0.1992in" draw:z-index="97"><draw:text-box><text:p text:style-name="P4"><text:span text:style-name="T12"><text:s/></text:span></text:p></draw:text-box></draw:frame><draw:frame draw:style-name="fr2" draw:name="Frame78" text:anchor-type="paragraph" svg:x="4.1693in" svg:y="4.6272in" svg:width="0.9528in" svg:height="0.1992in" draw:z-index="98"><draw:text-box><text:p text:style-name="P4"><text:span text:style-name="T3">27/03/2025</text:span></text:p></draw:text-box></draw:frame><draw:frame draw:style-name="fr2" draw:name="Frame79" text:anchor-type="paragraph" svg:x="4.9in" svg:y="4.6272in" svg:width="0.2055in" svg:height="0.1992in" draw:z-index="99"><draw:text-box><text:p text:style-name="P4"><text:span text:style-name="T12"><text:s/></text:span></text:p></draw:text-box></draw:frame><draw:frame draw:style-name="fr2" draw:name="Frame80" text:anchor-type="paragraph" svg:x="4.9591in" svg:y="4.6272in" svg:width="0.2563in" svg:height="0.1992in" draw:z-index="100"><draw:text-box><text:p text:style-name="P4"><text:span text:style-name="T3">y</text:span></text:p></draw:text-box></draw:frame><draw:frame draw:style-name="fr2" draw:name="Frame81" text:anchor-type="paragraph" svg:x="5.048in" svg:y="4.6272in" svg:width="0.2055in" svg:height="0.1992in" draw:z-index="101"><draw:text-box><text:p text:style-name="P4"><text:span text:style-name="T12"><text:s/></text:span></text:p></draw:text-box></draw:frame><draw:frame draw:style-name="fr2" draw:name="Frame82" text:anchor-type="paragraph" svg:x="5.1075in" svg:y="4.6272in" svg:width="0.7929in" svg:height="0.1992in" draw:z-index="102"><draw:text-box><text:p text:style-name="P4"><text:span text:style-name="T3">números</text:span></text:p></draw:text-box></draw:frame><draw:frame draw:style-name="fr2" draw:name="Frame83" text:anchor-type="paragraph" svg:x="5.6783in" svg:y="4.6272in" svg:width="0.2055in" svg:height="0.1992in" draw:z-index="103"><draw:text-box><text:p text:style-name="P4"><text:span text:style-name="T12"><text:s/></text:span></text:p></draw:text-box></draw:frame><draw:frame draw:style-name="fr2" draw:name="Frame84" text:anchor-type="paragraph" svg:x="5.7374in" svg:y="4.6272in" svg:width="0.3953in" svg:height="0.1992in" draw:z-index="104"><draw:text-box><text:p text:style-name="P4"><text:span text:style-name="T3">de</text:span></text:p></draw:text-box></draw:frame><draw:frame draw:style-name="fr2" draw:name="Frame85" text:anchor-type="paragraph" svg:x="5.9146in" svg:y="4.6272in" svg:width="0.2055in" svg:height="0.1992in" draw:z-index="105"><draw:text-box><text:p text:style-name="P4"><text:span text:style-name="T12"><text:s/></text:span></text:p></draw:text-box></draw:frame><draw:frame draw:style-name="fr2" draw:name="Frame86" text:anchor-type="paragraph" svg:x="5.9728in" svg:y="4.6272in" svg:width="0.7146in" svg:height="0.1992in" draw:z-index="106"><draw:text-box><text:p text:style-name="P4"><text:span text:style-name="T3">registro</text:span></text:p></draw:text-box></draw:frame><draw:frame draw:style-name="fr2" draw:name="Frame87" text:anchor-type="paragraph" svg:x="6.4646in" svg:y="4.6272in" svg:width="0.2055in" svg:height="0.1992in" draw:z-index="107"><draw:text-box><text:p text:style-name="P4"><text:span text:style-name="T12"><text:s/></text:span></text:p></draw:text-box></draw:frame><draw:frame draw:style-name="fr2" draw:name="Frame88" text:anchor-type="paragraph" svg:x="6.5244in" svg:y="4.6272in" svg:width="0.3953in" svg:height="0.1992in" draw:z-index="108"><draw:text-box><text:p text:style-name="P4"><text:span text:style-name="T3">de</text:span></text:p></draw:text-box></draw:frame><draw:frame draw:style-name="fr2" draw:name="Frame89" text:anchor-type="paragraph" svg:x="6.7008in" svg:y="4.6272in" svg:width="0.2055in" svg:height="0.1992in" draw:z-index="109"><draw:text-box><text:p text:style-name="P4"><text:span text:style-name="T12"><text:s/></text:span></text:p></draw:text-box></draw:frame><draw:frame draw:style-name="fr2" draw:name="Frame90" text:anchor-type="paragraph" svg:x="6.7591in" svg:y="4.6272in" svg:width="0.9138in" svg:height="0.1992in" draw:z-index="110"><draw:text-box><text:p text:style-name="P4"><text:span text:style-name="T3">entrada</text:span></text:p></draw:text-box></draw:frame><draw:frame draw:style-name="fr2" draw:name="Frame91" text:anchor-type="paragraph" svg:x="1.0181in" svg:y="4.7898in" svg:width="0.7417in" svg:height="0.1992in" draw:z-index="111"><draw:text-box><text:p text:style-name="P4"><text:span text:style-name="T3">General</text:span></text:p></draw:text-box></draw:frame><draw:frame draw:style-name="fr2" draw:name="Frame92" text:anchor-type="paragraph" svg:x="1.5374in" svg:y="4.7898in" svg:width="0.2055in" svg:height="0.1992in" draw:z-index="112"><draw:text-box><text:p text:style-name="P4"><text:span text:style-name="T12"><text:s/></text:span></text:p></draw:text-box></draw:frame><draw:frame draw:style-name="fr2" draw:name="Frame93" text:anchor-type="paragraph" svg:x="1.5909in" svg:y="4.7898in" svg:width="1.0665in" svg:height="0.1992in" draw:z-index="113"><draw:text-box><text:p text:style-name="P4"><text:span text:style-name="T3">598276/2025</text:span></text:p></draw:text-box></draw:frame><draw:frame draw:style-name="fr2" draw:name="Frame94" text:anchor-type="paragraph" svg:x="2.4346in" svg:y="4.7898in" svg:width="0.2055in" svg:height="0.1992in" draw:z-index="114"><draw:text-box><text:p text:style-name="P4"><text:span text:style-name="T12"><text:s/></text:span></text:p></draw:text-box></draw:frame><draw:frame draw:style-name="fr2" draw:name="Frame95" text:anchor-type="paragraph" svg:x="2.489in" svg:y="4.7898in" svg:width="0.3398in" svg:height="0.1992in" draw:z-index="115"><draw:text-box><text:p text:style-name="P4"><text:span text:style-name="T17">y </text:span></text:p></draw:text-box></draw:frame><draw:frame draw:style-name="fr2" draw:name="Frame96" text:anchor-type="paragraph" svg:x="2.6272in" svg:y="4.7898in" svg:width="0.4252in" svg:height="0.1992in" draw:z-index="116"><draw:text-box><text:p text:style-name="P4"><text:span text:style-name="T3">del</text:span></text:p></draw:text-box></draw:frame><draw:frame draw:style-name="fr2" draw:name="Frame97" text:anchor-type="paragraph" svg:x="2.8307in" svg:y="4.7898in" svg:width="0.2055in" svg:height="0.1992in" draw:z-index="117"><draw:text-box><text:p text:style-name="P4"><text:span text:style-name="T12"><text:s/></text:span></text:p></draw:text-box></draw:frame><draw:frame draw:style-name="fr2" draw:name="Frame98" text:anchor-type="paragraph" svg:x="2.8835in" svg:y="4.7898in" svg:width="0.6472in" svg:height="0.1992in" draw:z-index="118"><draw:text-box><text:p text:style-name="P4"><text:span text:style-name="T3">S.C.E.</text:span></text:p></draw:text-box></draw:frame><draw:frame draw:style-name="fr2" draw:name="Frame99" text:anchor-type="paragraph" svg:x="3.3083in" svg:y="4.7898in" svg:width="0.2055in" svg:height="0.1992in" draw:z-index="119"><draw:text-box><text:p text:style-name="P4"><text:span text:style-name="T12"><text:s/></text:span></text:p></draw:text-box></draw:frame><draw:frame draw:style-name="fr2" draw:name="Frame100" text:anchor-type="paragraph" svg:x="3.361in" svg:y="4.7898in" svg:width="1.028in" svg:height="0.1992in" draw:z-index="120"><draw:text-box><text:p text:style-name="P4"><text:span text:style-name="T3">23473/2025,</text:span></text:p></draw:text-box></draw:frame><draw:frame draw:style-name="fr2" draw:name="Frame101" text:anchor-type="paragraph" svg:x="4.1665in" svg:y="4.7898in" svg:width="0.2055in" svg:height="0.1992in" draw:z-index="121"><draw:text-box><text:p text:style-name="P4"><text:span text:style-name="T12"><text:s/></text:span></text:p></draw:text-box></draw:frame><draw:frame draw:style-name="fr2" draw:name="Frame102" text:anchor-type="paragraph" svg:x="4.2193in" svg:y="4.7898in" svg:width="0.8043in" svg:height="0.1992in" draw:z-index="122"><draw:text-box><text:p text:style-name="P4"><text:span text:style-name="T3">presenta</text:span></text:p></draw:text-box></draw:frame><draw:frame draw:style-name="fr2" draw:name="Frame103" text:anchor-type="paragraph" svg:x="4.8016in" svg:y="4.7898in" svg:width="0.8472in" svg:height="0.1992in" draw:z-index="123"><draw:text-box><text:p text:style-name="P4"><text:span text:style-name="T9"><text:s/>solicitud </text:span></text:p></draw:text-box></draw:frame><draw:frame draw:style-name="fr2" draw:name="Frame104" text:anchor-type="paragraph" svg:x="5.4264in" svg:y="4.7898in" svg:width="0.5661in" svg:height="0.1992in" draw:z-index="124"><draw:text-box><text:p text:style-name="P4"><text:span text:style-name="T18">ante </text:span></text:p></draw:text-box></draw:frame><draw:frame draw:style-name="fr2" draw:name="Frame105" text:anchor-type="paragraph" svg:x="5.7701in" svg:y="4.7898in" svg:width="0.3189in" svg:height="0.1992in" draw:z-index="125"><draw:text-box><text:p text:style-name="P4"><text:span text:style-name="T3">el</text:span></text:p></draw:text-box></draw:frame><draw:frame draw:style-name="fr2" draw:name="Frame106" text:anchor-type="paragraph" svg:x="5.8937in" svg:y="4.7898in" svg:width="0.2055in" svg:height="0.1992in" draw:z-index="126"><draw:text-box><text:p text:style-name="P4"><text:span text:style-name="T12"><text:s/></text:span></text:p></draw:text-box></draw:frame><draw:frame draw:style-name="fr2" draw:name="Frame107" text:anchor-type="paragraph" svg:x="5.948in" svg:y="4.7898in" svg:width="0.7402in" svg:height="0.1992in" draw:z-index="127"><draw:text-box><text:p text:style-name="P4"><text:span text:style-name="T3">Servicio</text:span></text:p></draw:text-box></draw:frame><draw:frame draw:style-name="fr2" draw:name="Frame108" text:anchor-type="paragraph" svg:x="6.4665in" svg:y="4.7898in" svg:width="0.2055in" svg:height="0.1992in" draw:z-index="128"><draw:text-box><text:p text:style-name="P4"><text:span text:style-name="T12"><text:s/></text:span></text:p></draw:text-box></draw:frame><draw:frame draw:style-name="fr2" draw:name="Frame109" text:anchor-type="paragraph" svg:x="6.5209in" svg:y="4.7898in" svg:width="0.7339in" svg:height="0.1992in" draw:z-index="129"><draw:text-box><text:p text:style-name="P4"><text:span text:style-name="T3">Canario</text:span></text:p></draw:text-box></draw:frame><draw:frame draw:style-name="fr2" draw:name="Frame110" text:anchor-type="paragraph" svg:x="7.0319in" svg:y="4.7898in" svg:width="0.2055in" svg:height="0.1992in" draw:z-index="130"><draw:text-box><text:p text:style-name="P4"><text:span text:style-name="T12"><text:s/></text:span></text:p></draw:text-box></draw:frame><draw:frame draw:style-name="fr2" draw:name="Frame111" text:anchor-type="paragraph" svg:x="7.0846in" svg:y="4.7898in" svg:width="0.3953in" svg:height="0.1992in" draw:z-index="131"><draw:text-box><text:p text:style-name="P4"><text:span text:style-name="T3">de</text:span></text:p></draw:text-box></draw:frame><draw:frame draw:style-name="fr2" draw:name="Frame112" text:anchor-type="paragraph" svg:x="1.0181in" svg:y="4.9543in" svg:width="7.2457in" svg:height="0.1992in" draw:z-index="132"><draw:text-box><text:p text:style-name="P4"><text:span text:style-name="T7">Empleo, mediante la cual interesa le sea concedida una subvención de las previstas en la Orden</text:span></text:p></draw:text-box></draw:frame><draw:frame draw:style-name="fr2" draw:name="Frame113" text:anchor-type="paragraph" svg:x="1.0181in" svg:y="5.1165in" svg:width="7.2457in" svg:height="0.1992in" draw:z-index="133"><draw:text-box><text:p text:style-name="P4"><text:span text:style-name="T8">de 30 de diciembre de 2022, de la Consejería de Economía, Conocimiento y Empleo (BOC 9 de</text:span></text:p></draw:text-box></draw:frame><draw:frame draw:style-name="fr2" draw:name="Frame114" text:anchor-type="paragraph" svg:x="1.0181in" svg:y="5.2811in" svg:width="0.9953in" svg:height="0.1992in" draw:z-index="134"><draw:text-box><text:p text:style-name="P4"><text:span text:style-name="T3">13/01/2023)</text:span></text:p></draw:text-box></draw:frame><draw:frame draw:style-name="fr2" draw:name="Frame115" text:anchor-type="paragraph" svg:x="1.7917in" svg:y="5.2811in" svg:width="0.2055in" svg:height="0.1992in" draw:z-index="135"><draw:text-box><text:p text:style-name="P4"><text:span text:style-name="T12"><text:s/></text:span></text:p></draw:text-box></draw:frame><draw:frame draw:style-name="fr2" draw:name="Frame116" text:anchor-type="paragraph" svg:x="1.8472in" svg:y="5.2811in" svg:width="0.4264in" svg:height="0.1992in" draw:z-index="136"><draw:text-box><text:p text:style-name="P4"><text:span text:style-name="T3">del</text:span></text:p></draw:text-box></draw:frame><draw:frame draw:style-name="fr2" draw:name="Frame117" text:anchor-type="paragraph" svg:x="2.0516in" svg:y="5.2811in" svg:width="0.2055in" svg:height="0.1992in" draw:z-index="137"><draw:text-box><text:p text:style-name="P4"><text:span text:style-name="T12"><text:s/></text:span></text:p></draw:text-box></draw:frame><draw:frame draw:style-name="fr2" draw:name="Frame118" text:anchor-type="paragraph" svg:x="2.1063in" svg:y="5.2811in" svg:width="0.5764in" svg:height="0.1992in" draw:z-index="138"><draw:text-box><text:p text:style-name="P4"><text:span text:style-name="T3">coste</text:span></text:p></draw:text-box></draw:frame><draw:frame draw:style-name="fr2" draw:name="Frame119" text:anchor-type="paragraph" svg:x="2.4602in" svg:y="5.2811in" svg:width="0.2055in" svg:height="0.1992in" draw:z-index="139"><draw:text-box><text:p text:style-name="P4"><text:span text:style-name="T12"><text:s/></text:span></text:p></draw:text-box></draw:frame><draw:frame draw:style-name="fr2" draw:name="Frame120" text:anchor-type="paragraph" svg:x="2.5161in" svg:y="5.2811in" svg:width="0.6874in" svg:height="0.1992in" draw:z-index="140"><draw:text-box><text:p text:style-name="P4"><text:span text:style-name="T3">salarial</text:span></text:p></draw:text-box></draw:frame><draw:frame draw:style-name="fr2" draw:name="Frame121" text:anchor-type="paragraph" svg:x="2.9811in" svg:y="5.2811in" svg:width="0.2055in" svg:height="0.1992in" draw:z-index="141"><draw:text-box><text:p text:style-name="P4"><text:span text:style-name="T12"><text:s/></text:span></text:p></draw:text-box></draw:frame><draw:frame draw:style-name="fr2" draw:name="Frame122" text:anchor-type="paragraph" svg:x="3.0354in" svg:y="5.2811in" svg:width="0.3953in" svg:height="0.1992in" draw:z-index="142"><draw:text-box><text:p text:style-name="P4"><text:span text:style-name="T3">de</text:span></text:p></draw:text-box></draw:frame><draw:frame draw:style-name="fr2" draw:name="Frame123" text:anchor-type="paragraph" svg:x="3.2083in" svg:y="5.2811in" svg:width="0.5839in" svg:height="0.1992in" draw:z-index="143"><draw:text-box><text:p text:style-name="P4"><text:span text:style-name="T15"><text:s/>175 </text:span></text:p></draw:text-box></draw:frame><draw:frame draw:style-name="fr2" draw:name="Frame124" text:anchor-type="paragraph" svg:x="3.5701in" svg:y="5.2811in" svg:width="0.822in" svg:height="0.1992in" draw:z-index="144"><draw:text-box><text:p text:style-name="P4"><text:span text:style-name="T3">personas</text:span></text:p></draw:text-box></draw:frame><draw:frame draw:style-name="fr2" draw:name="Frame125" text:anchor-type="paragraph" svg:x="4.1701in" svg:y="5.2811in" svg:width="0.2055in" svg:height="0.1992in" draw:z-index="145"><draw:text-box><text:p text:style-name="P4"><text:span text:style-name="T12"><text:s/></text:span></text:p></draw:text-box></draw:frame><draw:frame draw:style-name="fr2" draw:name="Frame126" text:anchor-type="paragraph" svg:x="4.2256in" svg:y="5.2811in" svg:width="0.4665in" svg:height="0.1992in" draw:z-index="146"><draw:text-box><text:p text:style-name="P4"><text:span text:style-name="T3">con</text:span></text:p></draw:text-box></draw:frame><draw:frame draw:style-name="fr2" draw:name="Frame127" text:anchor-type="paragraph" svg:x="4.4701in" svg:y="5.2811in" svg:width="0.2055in" svg:height="0.1992in" draw:z-index="147"><draw:text-box><text:p text:style-name="P4"><text:span text:style-name="T12"><text:s/></text:span></text:p></draw:text-box></draw:frame><draw:frame draw:style-name="fr2" draw:name="Frame128" text:anchor-type="paragraph" svg:x="4.5244in" svg:y="5.2811in" svg:width="1.0673in" svg:height="0.1992in" draw:z-index="148"><draw:text-box><text:p text:style-name="P4"><text:span text:style-name="T3">discapacidad</text:span></text:p></draw:text-box></draw:frame><draw:frame draw:style-name="fr2" draw:name="Frame129" text:anchor-type="paragraph" svg:x="5.3693in" svg:y="5.2811in" svg:width="0.2055in" svg:height="0.1992in" draw:z-index="149"><draw:text-box><text:p text:style-name="P4"><text:span text:style-name="T12"><text:s/></text:span></text:p></draw:text-box></draw:frame><draw:frame draw:style-name="fr2" draw:name="Frame130" text:anchor-type="paragraph" svg:x="5.4236in" svg:y="5.2811in" svg:width="0.4744in" svg:height="0.1992in" draw:z-index="150"><draw:text-box><text:p text:style-name="P4"><text:span text:style-name="T3">que</text:span></text:p></draw:text-box></draw:frame><draw:frame draw:style-name="fr2" draw:name="Frame131" text:anchor-type="paragraph" svg:x="5.6756in" svg:y="5.2811in" svg:width="0.2055in" svg:height="0.1992in" draw:z-index="151"><draw:text-box><text:p text:style-name="P4"><text:span text:style-name="T12"><text:s/></text:span></text:p></draw:text-box></draw:frame><draw:frame draw:style-name="fr2" draw:name="Frame132" text:anchor-type="paragraph" svg:x="5.7311in" svg:y="5.2811in" svg:width="0.7508in" svg:height="0.1992in" draw:z-index="152"><draw:text-box><text:p text:style-name="P4"><text:span text:style-name="T3">trabajan</text:span></text:p></draw:text-box></draw:frame><draw:frame draw:style-name="fr2" draw:name="Frame133" text:anchor-type="paragraph" svg:x="6.2598in" svg:y="5.2811in" svg:width="0.2055in" svg:height="0.1992in" draw:z-index="153"><draw:text-box><text:p text:style-name="P4"><text:span text:style-name="T12"><text:s/></text:span></text:p></draw:text-box></draw:frame><draw:frame draw:style-name="fr2" draw:name="Frame134" text:anchor-type="paragraph" svg:x="6.3154in" svg:y="5.2811in" svg:width="0.3945in" svg:height="0.1992in" draw:z-index="154"><draw:text-box><text:p text:style-name="P4"><text:span text:style-name="T3">en</text:span></text:p></draw:text-box></draw:frame><draw:frame draw:style-name="fr2" draw:name="Frame135" text:anchor-type="paragraph" svg:x="6.4866in" svg:y="5.2811in" svg:width="0.2055in" svg:height="0.1992in" draw:z-index="155"><draw:text-box><text:p text:style-name="P4"><text:span text:style-name="T12"><text:s/></text:span></text:p></draw:text-box></draw:frame><draw:frame draw:style-name="fr2" draw:name="Frame136" text:anchor-type="paragraph" svg:x="6.5425in" svg:y="5.2811in" svg:width="0.3189in" svg:height="0.1992in" draw:z-index="156"><draw:text-box><text:p text:style-name="P4"><text:span text:style-name="T3">el</text:span></text:p></draw:text-box></draw:frame><draw:frame draw:style-name="fr2" draw:name="Frame137" text:anchor-type="paragraph" svg:x="6.6681in" svg:y="5.2811in" svg:width="0.2055in" svg:height="0.1992in" draw:z-index="157"><draw:text-box><text:p text:style-name="P4"><text:span text:style-name="T12"><text:s/></text:span></text:p></draw:text-box></draw:frame><draw:frame draw:style-name="fr2" draw:name="Frame138" text:anchor-type="paragraph" svg:x="6.7228in" svg:y="5.2811in" svg:width="0.5283in" svg:height="0.1992in" draw:z-index="158"><draw:text-box><text:p text:style-name="P4"><text:span text:style-name="T3">CEE</text:span></text:p></draw:text-box></draw:frame><draw:frame draw:style-name="fr2" draw:name="Frame139" text:anchor-type="paragraph" svg:x="7.0299in" svg:y="5.2811in" svg:width="0.2055in" svg:height="0.1992in" draw:z-index="159"><draw:text-box><text:p text:style-name="P4"><text:span text:style-name="T12"><text:s/></text:span></text:p></draw:text-box></draw:frame><draw:frame draw:style-name="fr2" draw:name="Frame140" text:anchor-type="paragraph" svg:x="7.0846in" svg:y="5.2811in" svg:width="0.3953in" svg:height="0.1992in" draw:z-index="160"><draw:text-box><text:p text:style-name="P4"><text:span text:style-name="T3">de</text:span></text:p></draw:text-box></draw:frame><draw:frame draw:style-name="fr2" draw:name="Frame141" text:anchor-type="paragraph" svg:x="1.0181in" svg:y="5.4437in" svg:width="0.9083in" svg:height="0.1992in" draw:z-index="161"><draw:text-box><text:p text:style-name="P4"><text:span text:style-name="T3">referencia,</text:span></text:p></draw:text-box></draw:frame><draw:frame draw:style-name="fr2" draw:name="Frame142" text:anchor-type="paragraph" svg:x="1.7043in" svg:y="5.4437in" svg:width="0.2055in" svg:height="0.1992in" draw:z-index="162"><draw:text-box><text:p text:style-name="P4"><text:span text:style-name="T12"><text:s/></text:span></text:p></draw:text-box></draw:frame><draw:frame draw:style-name="fr2" draw:name="Frame143" text:anchor-type="paragraph" svg:x="1.7583in" svg:y="5.4437in" svg:width="1.2547in" svg:height="0.1992in" draw:z-index="163"><draw:text-box><text:p text:style-name="P4"><text:span text:style-name="T3">correspondiente</text:span></text:p></draw:text-box></draw:frame><draw:frame draw:style-name="fr2" draw:name="Frame144" text:anchor-type="paragraph" svg:x="2.7909in" svg:y="5.4437in" svg:width="0.2055in" svg:height="0.1992in" draw:z-index="164"><draw:text-box><text:p text:style-name="P4"><text:span text:style-name="T12"><text:s/></text:span></text:p></draw:text-box></draw:frame><draw:frame draw:style-name="fr2" draw:name="Frame145" text:anchor-type="paragraph" svg:x="2.8465in" svg:y="5.4437in" svg:width="0.3189in" svg:height="0.1992in" draw:z-index="165"><draw:text-box><text:p text:style-name="P4"><text:span text:style-name="T3">al</text:span></text:p></draw:text-box></draw:frame><draw:frame draw:style-name="fr2" draw:name="Frame146" text:anchor-type="paragraph" svg:x="2.9701in" svg:y="5.4437in" svg:width="0.2055in" svg:height="0.1992in" draw:z-index="166"><draw:text-box><text:p text:style-name="P4"><text:span text:style-name="T12"><text:s/></text:span></text:p></draw:text-box></draw:frame><draw:frame draw:style-name="fr2" draw:name="Frame147" text:anchor-type="paragraph" svg:x="3.0244in" svg:y="5.4437in" svg:width="0.5047in" svg:height="0.1992in" draw:z-index="167"><draw:text-box><text:p text:style-name="P4"><text:span text:style-name="T9">mes</text:span></text:p></draw:text-box></draw:frame><draw:frame draw:style-name="fr2" draw:name="Frame148" text:anchor-type="paragraph" svg:x="3.3075in" svg:y="5.4437in" svg:width="0.2055in" svg:height="0.1992in" draw:z-index="168"><draw:text-box><text:p text:style-name="P4"><text:span text:style-name="T12"><text:s/></text:span></text:p></draw:text-box></draw:frame><draw:frame draw:style-name="fr2" draw:name="Frame149" text:anchor-type="paragraph" svg:x="3.3618in" svg:y="5.4437in" svg:width="0.3945in" svg:height="0.1992in" draw:z-index="169"><draw:text-box><text:p text:style-name="P4"><text:span text:style-name="T3">de</text:span></text:p></draw:text-box></draw:frame><draw:frame draw:style-name="fr2" draw:name="Frame150" text:anchor-type="paragraph" svg:x="3.5335in" svg:y="5.4437in" svg:width="0.2055in" svg:height="0.1992in" draw:z-index="170"><draw:text-box><text:p text:style-name="P4"><text:span text:style-name="T12"><text:s/></text:span></text:p></draw:text-box></draw:frame><draw:frame draw:style-name="fr2" draw:name="Frame151" text:anchor-type="paragraph" svg:x="3.589in" svg:y="5.4437in" svg:width="0.5992in" svg:height="0.1992in" draw:z-index="171"><draw:text-box><text:p text:style-name="P4"><text:span text:style-name="T3">enero</text:span></text:p></draw:text-box></draw:frame><draw:frame draw:style-name="fr2" draw:name="Frame152" text:anchor-type="paragraph" svg:x="3.9665in" svg:y="5.4437in" svg:width="0.2055in" svg:height="0.1992in" draw:z-index="172"><draw:text-box><text:p text:style-name="P4"><text:span text:style-name="T12"><text:s/></text:span></text:p></draw:text-box></draw:frame><draw:frame draw:style-name="fr2" draw:name="Frame153" text:anchor-type="paragraph" svg:x="4.0209in" svg:y="5.4437in" svg:width="0.3945in" svg:height="0.1992in" draw:z-index="173"><draw:text-box><text:p text:style-name="P4"><text:span text:style-name="T3">de</text:span></text:p></draw:text-box></draw:frame><draw:frame draw:style-name="fr2" draw:name="Frame154" text:anchor-type="paragraph" svg:x="4.1925in" svg:y="5.4437in" svg:width="0.6618in" svg:height="0.1992in" draw:z-index="174"><draw:text-box><text:p text:style-name="P4"><text:span text:style-name="T15"><text:s/>2025 </text:span></text:p></draw:text-box></draw:frame><draw:frame draw:style-name="fr2" draw:name="Frame155" text:anchor-type="paragraph" svg:x="4.6319in" svg:y="5.4437in" svg:width="0.2563in" svg:height="0.1992in" draw:z-index="175"><draw:text-box><text:p text:style-name="P4"><text:span text:style-name="T3">y</text:span></text:p></draw:text-box></draw:frame><draw:frame draw:style-name="fr2" draw:name="Frame156" text:anchor-type="paragraph" svg:x="4.7165in" svg:y="5.4437in" svg:width="0.2055in" svg:height="0.1992in" draw:z-index="176"><draw:text-box><text:p text:style-name="P4"><text:span text:style-name="T12"><text:s/></text:span></text:p></draw:text-box></draw:frame><draw:frame draw:style-name="fr2" draw:name="Frame157" text:anchor-type="paragraph" svg:x="4.7709in" svg:y="5.4437in" svg:width="0.4417in" svg:height="0.1992in" draw:z-index="177"><draw:text-box><text:p text:style-name="P4"><text:span text:style-name="T3">por</text:span></text:p></draw:text-box></draw:frame><draw:frame draw:style-name="fr2" draw:name="Frame158" text:anchor-type="paragraph" svg:x="4.9909in" svg:y="5.4437in" svg:width="0.2055in" svg:height="0.1992in" draw:z-index="178"><draw:text-box><text:p text:style-name="P4"><text:span text:style-name="T12"><text:s/></text:span></text:p></draw:text-box></draw:frame><draw:frame draw:style-name="fr2" draw:name="Frame159" text:anchor-type="paragraph" svg:x="5.0453in" svg:y="5.4437in" svg:width="0.7102in" svg:height="0.1992in" draw:z-index="179"><draw:text-box><text:p text:style-name="P4"><text:span text:style-name="T3">importe</text:span></text:p></draw:text-box></draw:frame><draw:frame draw:style-name="fr2" draw:name="Frame160" text:anchor-type="paragraph" svg:x="5.5335in" svg:y="5.4437in" svg:width="0.2055in" svg:height="0.1992in" draw:z-index="180"><draw:text-box><text:p text:style-name="P4"><text:span text:style-name="T12"><text:s/></text:span></text:p></draw:text-box></draw:frame><draw:frame draw:style-name="fr2" draw:name="Frame161" text:anchor-type="paragraph" svg:x="5.5874in" svg:y="5.4437in" svg:width="0.3953in" svg:height="0.1992in" draw:z-index="181"><draw:text-box><text:p text:style-name="P4"><text:span text:style-name="T3">de</text:span></text:p></draw:text-box></draw:frame><draw:frame draw:style-name="fr2" draw:name="Frame162" text:anchor-type="paragraph" svg:x="5.7752in" svg:y="5.4437in" svg:width="0.7839in" svg:height="0.1992in" draw:z-index="182"><draw:text-box><text:p text:style-name="P4"><text:span text:style-name="T15"><text:s/></text:span><text:span text:style-name="T4">novena</text:span></text:p></draw:text-box></draw:frame><draw:frame draw:style-name="fr2" draw:name="Frame163" text:anchor-type="paragraph" svg:x="6.3366in" svg:y="5.4437in" svg:width="0.2055in" svg:height="0.1992in" draw:z-index="183"><draw:text-box><text:p text:style-name="P4"><text:span text:style-name="T16"><text:s/></text:span></text:p></draw:text-box></draw:frame><draw:frame draw:style-name="fr2" draw:name="Frame164" text:anchor-type="paragraph" svg:x="6.3909in" svg:y="5.4437in" svg:width="0.2689in" svg:height="0.1992in" draw:z-index="184"><draw:text-box><text:p text:style-name="P4"><text:span text:style-name="T14">y</text:span></text:p></draw:text-box></draw:frame><draw:frame draw:style-name="fr2" draw:name="Frame165" text:anchor-type="paragraph" svg:x="6.4846in" svg:y="5.4437in" svg:width="0.2055in" svg:height="0.1992in" draw:z-index="185"><draw:text-box><text:p text:style-name="P4"><text:span text:style-name="T16"><text:s/></text:span></text:p></draw:text-box></draw:frame><draw:frame draw:style-name="fr2" draw:name="Frame166" text:anchor-type="paragraph" svg:x="6.539in" svg:y="5.4437in" svg:width="0.6701in" svg:height="0.1992in" draw:z-index="186"><draw:text-box><text:p text:style-name="P4"><text:span text:style-name="T14">cuatro</text:span></text:p></draw:text-box></draw:frame><draw:frame draw:style-name="fr2" draw:name="Frame167" text:anchor-type="paragraph" svg:x="6.9874in" svg:y="5.4437in" svg:width="0.2055in" svg:height="0.1992in" draw:z-index="187"><draw:text-box><text:p text:style-name="P4"><text:span text:style-name="T16"><text:s/></text:span></text:p></draw:text-box></draw:frame><draw:frame draw:style-name="fr2" draw:name="Frame168" text:anchor-type="paragraph" svg:x="7.0417in" svg:y="5.4437in" svg:width="0.4701in" svg:height="0.1992in" draw:z-index="188"><draw:text-box><text:p text:style-name="P4"><text:span text:style-name="T14">mil</text:span></text:p></draw:text-box></draw:frame><draw:frame draw:style-name="fr2" draw:name="Frame169" text:anchor-type="paragraph" svg:x="1.0181in" svg:y="5.6075in" svg:width="7.2457in" svg:height="0.1992in" draw:z-index="189"><draw:text-box><text:p text:style-name="P4"><text:span text:style-name="T14">trescientos cuarenta y cuatro euros con treinta y nueve céntimos (94.344,39€).</text:span></text:p></draw:text-box></draw:frame><draw:frame draw:style-name="fr2" draw:name="Frame170" text:anchor-type="paragraph" svg:x="1.0181in" svg:y="5.9346in" svg:width="7.2457in" svg:height="0.1992in" draw:z-index="190"><draw:text-box><text:p text:style-name="P4"><text:span text:style-name="T4">2º.-</text:span><text:span text:style-name="T15"> <text:s/>El centro gestor en fecha 18/08/2025 y número de registro de salida General 598029/2025 y</text:span></text:p></draw:text-box></draw:frame><draw:frame draw:style-name="fr2" draw:name="Frame171" text:anchor-type="paragraph" svg:x="1.0181in" svg:y="6.098in" svg:width="7.2457in" svg:height="0.1992in" draw:z-index="191"><draw:text-box><text:p text:style-name="P4"><text:span text:style-name="T3">del S.C.E. 22416/2025, requiere al CEE por medio de un trámite de audiencia para que en el plazo</text:span></text:p></draw:text-box></draw:frame><draw:frame draw:style-name="fr2" draw:name="Frame172" text:anchor-type="paragraph" svg:x="1.0181in" svg:y="6.2618in" svg:width="7.2457in" svg:height="0.1992in" draw:z-index="192"><draw:text-box><text:p text:style-name="P4"><text:span text:style-name="T8">de diez (10) días hábiles, contados a partir del siguiente al de recibo de la notificación, presente</text:span></text:p></draw:text-box></draw:frame><draw:frame draw:style-name="fr2" draw:name="Frame173" text:anchor-type="paragraph" svg:x="1.0181in" svg:y="6.4252in" svg:width="7.2457in" svg:height="0.1992in" draw:z-index="193"><draw:text-box><text:p text:style-name="P4"><text:span text:style-name="T13">ante el Servicio Canario de Empleo la documentación que estime pertinente para acreditar las</text:span></text:p></draw:text-box></draw:frame><draw:frame draw:style-name="fr2" draw:name="Frame174" text:anchor-type="paragraph" svg:x="1.0181in" svg:y="6.589in" svg:width="6.8819in" svg:height="0.1992in" draw:z-index="194"><draw:text-box><text:p text:style-name="P4"><text:span text:style-name="T3">deficiencias encontradas en la solicitud de subvención presentada.</text:span></text:p></draw:text-box></draw:frame><draw:frame draw:style-name="fr2" draw:name="Frame175" text:anchor-type="paragraph" svg:x="1.0181in" svg:y="6.9161in" svg:width="0.3437in" svg:height="0.1992in" draw:z-index="195"><draw:text-box><text:p text:style-name="P4"><text:span text:style-name="T3">El</text:span></text:p></draw:text-box></draw:frame><draw:frame draw:style-name="fr2" draw:name="Frame176" text:anchor-type="paragraph" svg:x="1.1591in" svg:y="6.9161in" svg:width="0.2055in" svg:height="0.1992in" draw:z-index="196"><draw:text-box><text:p text:style-name="P4"><text:span text:style-name="T12"><text:s/></text:span></text:p></draw:text-box></draw:frame><draw:frame draw:style-name="fr2" draw:name="Frame177" text:anchor-type="paragraph" svg:x="1.2118in" svg:y="6.9161in" svg:width="0.5283in" svg:height="0.1992in" draw:z-index="197"><draw:text-box><text:p text:style-name="P4"><text:span text:style-name="T9">CEE</text:span></text:p></draw:text-box></draw:frame><draw:frame draw:style-name="fr2" draw:name="Frame178" text:anchor-type="paragraph" svg:x="1.5181in" svg:y="6.9161in" svg:width="0.2055in" svg:height="0.1992in" draw:z-index="198"><draw:text-box><text:p text:style-name="P4"><text:span text:style-name="T12"><text:s/></text:span></text:p></draw:text-box></draw:frame><draw:frame draw:style-name="fr2" draw:name="Frame179" text:anchor-type="paragraph" svg:x="1.572in" svg:y="6.9161in" svg:width="0.4654in" svg:height="0.1992in" draw:z-index="199"><draw:text-box><text:p text:style-name="P4"><text:span text:style-name="T3">con</text:span></text:p></draw:text-box></draw:frame><draw:frame draw:style-name="fr2" draw:name="Frame180" text:anchor-type="paragraph" svg:x="1.8154in" svg:y="6.9161in" svg:width="0.2055in" svg:height="0.1992in" draw:z-index="200"><draw:text-box><text:p text:style-name="P4"><text:span text:style-name="T12"><text:s/></text:span></text:p></draw:text-box></draw:frame><draw:frame draw:style-name="fr2" draw:name="Frame181" text:anchor-type="paragraph" svg:x="1.8693in" svg:y="6.9161in" svg:width="0.5839in" svg:height="0.1992in" draw:z-index="201"><draw:text-box><text:p text:style-name="P4"><text:span text:style-name="T3">fecha</text:span></text:p></draw:text-box></draw:frame><draw:frame draw:style-name="fr2" draw:name="Frame182" text:anchor-type="paragraph" svg:x="2.2311in" svg:y="6.9161in" svg:width="0.3646in" svg:height="0.1992in" draw:z-index="202"><draw:text-box><text:p text:style-name="P4"><text:span text:style-name="T15"><text:s text:c="2"/></text:span></text:p></draw:text-box></draw:frame><draw:frame draw:style-name="fr2" draw:name="Frame183" text:anchor-type="paragraph" svg:x="2.3528in" svg:y="6.9161in" svg:width="0.948in" svg:height="0.1992in" draw:z-index="203"><draw:text-box><text:p text:style-name="P4"><text:span text:style-name="T3">21/08/2025</text:span></text:p></draw:text-box></draw:frame><draw:frame draw:style-name="fr2" draw:name="Frame184" text:anchor-type="paragraph" svg:x="3.0783in" svg:y="6.9161in" svg:width="0.2055in" svg:height="0.1992in" draw:z-index="204"><draw:text-box><text:p text:style-name="P4"><text:span text:style-name="T12"><text:s/></text:span></text:p></draw:text-box></draw:frame><draw:frame draw:style-name="fr2" draw:name="Frame185" text:anchor-type="paragraph" svg:x="3.1327in" svg:y="6.9161in" svg:width="0.2563in" svg:height="0.1992in" draw:z-index="205"><draw:text-box><text:p text:style-name="P4"><text:span text:style-name="T3">y</text:span></text:p></draw:text-box></draw:frame><draw:frame draw:style-name="fr2" draw:name="Frame186" text:anchor-type="paragraph" svg:x="3.2173in" svg:y="6.9161in" svg:width="0.2055in" svg:height="0.1992in" draw:z-index="206"><draw:text-box><text:p text:style-name="P4"><text:span text:style-name="T12"><text:s/></text:span></text:p></draw:text-box></draw:frame><draw:frame draw:style-name="fr2" draw:name="Frame187" text:anchor-type="paragraph" svg:x="3.2717in" svg:y="6.9161in" svg:width="0.7181in" svg:height="0.1992in" draw:z-index="207"><draw:text-box><text:p text:style-name="P4"><text:span text:style-name="T3">número</text:span></text:p></draw:text-box></draw:frame><draw:frame draw:style-name="fr2" draw:name="Frame188" text:anchor-type="paragraph" svg:x="3.7681in" svg:y="6.9161in" svg:width="0.2055in" svg:height="0.1992in" draw:z-index="208"><draw:text-box><text:p text:style-name="P4"><text:span text:style-name="T12"><text:s/></text:span></text:p></draw:text-box></draw:frame><draw:frame draw:style-name="fr2" draw:name="Frame189" text:anchor-type="paragraph" svg:x="3.8209in" svg:y="6.9161in" svg:width="0.3953in" svg:height="0.1992in" draw:z-index="209"><draw:text-box><text:p text:style-name="P4"><text:span text:style-name="T3">de</text:span></text:p></draw:text-box></draw:frame><draw:frame draw:style-name="fr2" draw:name="Frame190" text:anchor-type="paragraph" svg:x="3.9937in" svg:y="6.9161in" svg:width="0.2055in" svg:height="0.1992in" draw:z-index="210"><draw:text-box><text:p text:style-name="P4"><text:span text:style-name="T12"><text:s/></text:span></text:p></draw:text-box></draw:frame><draw:frame draw:style-name="fr2" draw:name="Frame191" text:anchor-type="paragraph" svg:x="4.0465in" svg:y="6.9161in" svg:width="0.7102in" svg:height="0.1992in" draw:z-index="211"><draw:text-box><text:p text:style-name="P4"><text:span text:style-name="T3">registro</text:span></text:p></draw:text-box></draw:frame><draw:frame draw:style-name="fr2" draw:name="Frame192" text:anchor-type="paragraph" svg:x="4.5346in" svg:y="6.9161in" svg:width="0.2055in" svg:height="0.1992in" draw:z-index="212"><draw:text-box><text:p text:style-name="P4"><text:span text:style-name="T12"><text:s/></text:span></text:p></draw:text-box></draw:frame><draw:frame draw:style-name="fr2" draw:name="Frame193" text:anchor-type="paragraph" svg:x="4.589in" svg:y="6.9161in" svg:width="0.3945in" svg:height="0.1992in" draw:z-index="213"><draw:text-box><text:p text:style-name="P4"><text:span text:style-name="T3">de</text:span></text:p></draw:text-box></draw:frame><draw:frame draw:style-name="fr2" draw:name="Frame194" text:anchor-type="paragraph" svg:x="4.761in" svg:y="6.9161in" svg:width="0.2055in" svg:height="0.1992in" draw:z-index="214"><draw:text-box><text:p text:style-name="P4"><text:span text:style-name="T12"><text:s/></text:span></text:p></draw:text-box></draw:frame><draw:frame draw:style-name="fr2" draw:name="Frame195" text:anchor-type="paragraph" svg:x="4.8138in" svg:y="6.9161in" svg:width="0.7193in" svg:height="0.1992in" draw:z-index="215"><draw:text-box><text:p text:style-name="P4"><text:span text:style-name="T3">entrada</text:span></text:p></draw:text-box></draw:frame><draw:frame draw:style-name="fr2" draw:name="Frame196" text:anchor-type="paragraph" svg:x="5.3118in" svg:y="6.9161in" svg:width="0.2055in" svg:height="0.1992in" draw:z-index="216"><draw:text-box><text:p text:style-name="P4"><text:span text:style-name="T12"><text:s/></text:span></text:p></draw:text-box></draw:frame><draw:frame draw:style-name="fr2" draw:name="Frame197" text:anchor-type="paragraph" svg:x="5.3646in" svg:y="6.9161in" svg:width="0.7417in" svg:height="0.1992in" draw:z-index="217"><draw:text-box><text:p text:style-name="P4"><text:span text:style-name="T3">General</text:span></text:p></draw:text-box></draw:frame><draw:frame draw:style-name="fr2" draw:name="Frame198" text:anchor-type="paragraph" svg:x="5.8839in" svg:y="6.9161in" svg:width="0.2055in" svg:height="0.1992in" draw:z-index="218"><draw:text-box><text:p text:style-name="P4"><text:span text:style-name="T12"><text:s/></text:span></text:p></draw:text-box></draw:frame><draw:frame draw:style-name="fr2" draw:name="Frame199" text:anchor-type="paragraph" svg:x="5.9382in" svg:y="6.9161in" svg:width="1.1457in" svg:height="0.1992in" draw:z-index="219"><draw:text-box><text:p text:style-name="P4"><text:span text:style-name="T3">1627155/2025</text:span></text:p></draw:text-box></draw:frame><draw:frame draw:style-name="fr2" draw:name="Frame200" text:anchor-type="paragraph" svg:x="6.861in" svg:y="6.9161in" svg:width="0.2055in" svg:height="0.1992in" draw:z-index="220"><draw:text-box><text:p text:style-name="P4"><text:span text:style-name="T12"><text:s/></text:span></text:p></draw:text-box></draw:frame><draw:frame draw:style-name="fr2" draw:name="Frame201" text:anchor-type="paragraph" svg:x="6.9154in" svg:y="6.9161in" svg:width="0.2563in" svg:height="0.1992in" draw:z-index="221"><draw:text-box><text:p text:style-name="P4"><text:span text:style-name="T3">y</text:span></text:p></draw:text-box></draw:frame><draw:frame draw:style-name="fr2" draw:name="Frame202" text:anchor-type="paragraph" svg:x="7.0008in" svg:y="6.9161in" svg:width="0.2055in" svg:height="0.1992in" draw:z-index="222"><draw:text-box><text:p text:style-name="P4"><text:span text:style-name="T12"><text:s/></text:span></text:p></draw:text-box></draw:frame><draw:frame draw:style-name="fr2" draw:name="Frame203" text:anchor-type="paragraph" svg:x="7.0547in" svg:y="6.9161in" svg:width="0.4453in" svg:height="0.1992in" draw:z-index="223"><draw:text-box><text:p text:style-name="P4"><text:span text:style-name="T3">del</text:span></text:p></draw:text-box></draw:frame><draw:frame draw:style-name="fr2" draw:name="Frame204" text:anchor-type="paragraph" svg:x="1.0181in" svg:y="7.0791in" svg:width="0.6681in" svg:height="0.1992in" draw:z-index="224"><draw:text-box><text:p text:style-name="P4"><text:span text:style-name="T3">S.C.E.</text:span></text:p></draw:text-box></draw:frame><draw:frame draw:style-name="fr2" draw:name="Frame205" text:anchor-type="paragraph" svg:x="1.4638in" svg:y="7.0791in" svg:width="0.2055in" svg:height="0.1992in" draw:z-index="225"><draw:text-box><text:p text:style-name="P4"><text:span text:style-name="T12"><text:s/></text:span></text:p></draw:text-box></draw:frame><draw:frame draw:style-name="fr2" draw:name="Frame206" text:anchor-type="paragraph" svg:x="1.5402in" svg:y="7.0791in" svg:width="1.0445in" svg:height="0.1992in" draw:z-index="226"><draw:text-box><text:p text:style-name="P4"><text:span text:style-name="T3">66828/2025</text:span></text:p></draw:text-box></draw:frame><draw:frame draw:style-name="fr2" draw:name="Frame207" text:anchor-type="paragraph" svg:x="2.3626in" svg:y="7.0791in" svg:width="0.8457in" svg:height="0.1992in" draw:z-index="227"><draw:text-box><text:p text:style-name="P4"><text:span text:style-name="T15"><text:s/>presenta</text:span></text:p></draw:text-box></draw:frame><draw:frame draw:style-name="fr2" draw:name="Frame208" text:anchor-type="paragraph" svg:x="2.9862in" svg:y="7.0819in" svg:width="0.2043in" svg:height="0.1992in" draw:z-index="228"><draw:text-box><text:p text:style-name="P6"><text:span text:style-name="T19"><text:s/></text:span></text:p></draw:text-box></draw:frame><draw:frame draw:style-name="fr2" draw:name="Frame209" text:anchor-type="paragraph" svg:x="3.0618in" svg:y="7.0819in" svg:width="1.0071in" svg:height="0.1992in" draw:z-index="229"><draw:text-box><text:p text:style-name="P6"><text:span text:style-name="T20">alegaciones</text:span></text:p></draw:text-box></draw:frame><draw:frame draw:style-name="fr2" draw:name="Frame210" text:anchor-type="paragraph" svg:x="3.8457in" svg:y="7.0819in" svg:width="0.2043in" svg:height="0.1992in" draw:z-index="230"><draw:text-box><text:p text:style-name="P6"><text:span text:style-name="T19"><text:s/></text:span></text:p></draw:text-box></draw:frame><draw:frame draw:style-name="fr2" draw:name="Frame211" text:anchor-type="paragraph" svg:x="3.922in" svg:y="7.0819in" svg:width="0.2535in" svg:height="0.1992in" draw:z-index="231"><draw:text-box><text:p text:style-name="P6"><text:span text:style-name="T15">y</text:span></text:p></draw:text-box></draw:frame><draw:frame draw:style-name="fr2" draw:name="Frame212" text:anchor-type="paragraph" svg:x="4.0272in" svg:y="7.0819in" svg:width="0.2043in" svg:height="0.1992in" draw:z-index="232"><draw:text-box><text:p text:style-name="P6"><text:span text:style-name="T19"><text:s/></text:span></text:p></draw:text-box></draw:frame><draw:frame draw:style-name="fr2" draw:name="Frame213" text:anchor-type="paragraph" svg:x="4.1028in" svg:y="7.0819in" svg:width="1.2102in" svg:height="0.1992in" draw:z-index="233"><draw:text-box><text:p text:style-name="P6"><text:span text:style-name="T20">documentación</text:span></text:p></draw:text-box></draw:frame><draw:frame draw:style-name="fr2" draw:name="Frame214" text:anchor-type="paragraph" svg:x="5.0909in" svg:y="7.0819in" svg:width="0.2043in" svg:height="0.1992in" draw:z-index="234"><draw:text-box><text:p text:style-name="P6"><text:span text:style-name="T19"><text:s/></text:span></text:p></draw:text-box></draw:frame><draw:frame draw:style-name="fr2" draw:name="Frame215" text:anchor-type="paragraph" svg:x="5.1665in" svg:y="7.0819in" svg:width="0.5382in" svg:height="0.1992in" draw:z-index="235"><draw:text-box><text:p text:style-name="P6"><text:span text:style-name="T20">para</text:span></text:p></draw:text-box></draw:frame><draw:frame draw:style-name="fr2" draw:name="Frame216" text:anchor-type="paragraph" svg:x="5.4827in" svg:y="7.0819in" svg:width="0.2043in" svg:height="0.1992in" draw:z-index="236"><draw:text-box><text:p text:style-name="P6"><text:span text:style-name="T19"><text:s/></text:span></text:p></draw:text-box></draw:frame><draw:frame draw:style-name="fr2" draw:name="Frame217" text:anchor-type="paragraph" svg:x="5.5583in" svg:y="7.0819in" svg:width="0.8028in" svg:height="0.1992in" draw:z-index="237"><draw:text-box><text:p text:style-name="P6"><text:span text:style-name="T20">acreditar</text:span></text:p></draw:text-box></draw:frame><draw:frame draw:style-name="fr2" draw:name="Frame218" text:anchor-type="paragraph" svg:x="6.1398in" svg:y="7.0819in" svg:width="0.2043in" svg:height="0.1992in" draw:z-index="238"><draw:text-box><text:p text:style-name="P6"><text:span text:style-name="T19"><text:s/></text:span></text:p></draw:text-box></draw:frame><draw:frame draw:style-name="fr2" draw:name="Frame219" text:anchor-type="paragraph" svg:x="6.2154in" svg:y="7.0819in" svg:width="0.428in" svg:height="0.1992in" draw:z-index="239"><draw:text-box><text:p text:style-name="P6"><text:span text:style-name="T15">las</text:span></text:p></draw:text-box></draw:frame><draw:frame draw:style-name="fr2" draw:name="Frame220" text:anchor-type="paragraph" svg:x="6.4307in" svg:y="7.0819in" svg:width="0.2043in" svg:height="0.1992in" draw:z-index="240"><draw:text-box><text:p text:style-name="P6"><text:span text:style-name="T19"><text:s/></text:span></text:p></draw:text-box></draw:frame><draw:frame draw:style-name="fr2" draw:name="Frame221" text:anchor-type="paragraph" svg:x="6.5047in" svg:y="7.0819in" svg:width="1.3165in" svg:height="0.1992in" draw:z-index="241"><draw:text-box><text:p text:style-name="P6"><text:span text:style-name="T20">deficiencias</text:span></text:p></draw:text-box></draw:frame><draw:frame draw:style-name="fr2" draw:name="Frame222" text:anchor-type="paragraph" svg:x="1.0181in" svg:y="7.2457in" svg:width="4.3756in" svg:height="0.1992in" draw:z-index="242"><draw:text-box><text:p text:style-name="P6"><text:span text:style-name="T20">encontradas en la solicitud de subvención.</text:span></text:p></draw:text-box></draw:frame><draw:frame draw:style-name="fr2" draw:name="Frame223" text:anchor-type="paragraph" svg:x="1.0181in" svg:y="7.5701in" svg:width="0.4563in" svg:height="0.1992in" draw:z-index="243"><draw:text-box><text:p text:style-name="P4"><text:span text:style-name="T14">3º.-</text:span></text:p></draw:text-box></draw:frame><draw:frame draw:style-name="fr2" draw:name="Frame224" text:anchor-type="paragraph" svg:x="1.252in" svg:y="7.5701in" svg:width="7.0118in" svg:height="0.1992in" draw:z-index="244"><draw:text-box><text:p text:style-name="P4"><text:span text:style-name="T4"><text:s/></text:span><text:span text:style-name="T15">El referido CEE se encuentra debidamente calificado e inscrito como tal en el Registro que</text:span></text:p></draw:text-box></draw:frame><draw:frame draw:style-name="fr2" draw:name="Frame225" text:anchor-type="paragraph" svg:x="1.0181in" svg:y="7.7335in" svg:width="7.2457in" svg:height="0.1992in" draw:z-index="245"><draw:text-box><text:p text:style-name="P4"><text:span text:style-name="T3">gestiona el Servicio Canario de Empleo, con el número 0146 y fecha de inscripción 09/12/2016.</text:span></text:p></draw:text-box></draw:frame><draw:frame draw:style-name="fr2" draw:name="Frame226" text:anchor-type="paragraph" svg:x="1.0181in" svg:y="8.0602in" svg:width="7.2457in" svg:height="0.1992in" draw:z-index="246"><draw:text-box><text:p text:style-name="P4"><text:span text:style-name="T4">4º.-</text:span><text:span text:style-name="T15"> Con carácter previo al dictado de la presente Resolución se ha emitido, por parte del Centro</text:span></text:p></draw:text-box></draw:frame><draw:frame draw:style-name="fr2" draw:name="Frame227" text:anchor-type="paragraph" svg:x="1.0181in" svg:y="8.2244in" svg:width="0.7445in" svg:height="0.1992in" draw:z-index="247"><draw:text-box><text:p text:style-name="P4"><text:span text:style-name="T9">Gestor, </text:span></text:p></draw:text-box></draw:frame><draw:frame draw:style-name="fr2" draw:name="Frame228" text:anchor-type="paragraph" svg:x="1.5402in" svg:y="8.2244in" svg:width="1.4154in" svg:height="0.1992in" draw:z-index="248"><draw:text-box><text:p text:style-name="P4"><text:span text:style-name="T21">el Informe al que </text:span></text:p></draw:text-box></draw:frame><draw:frame draw:style-name="fr2" draw:name="Frame229" text:anchor-type="paragraph" svg:x="2.7335in" svg:y="8.2244in" svg:width="2.222in" svg:height="0.1992in" draw:z-index="249"><draw:text-box><text:p text:style-name="P4"><text:span text:style-name="T13">alude el artículo 36, apartado </text:span></text:p></draw:text-box></draw:frame><draw:frame draw:style-name="fr2" draw:name="Frame230" text:anchor-type="paragraph" svg:x="4.7335in" svg:y="8.2244in" svg:width="3.5307in" svg:height="0.1992in" draw:z-index="250"><draw:text-box><text:p text:style-name="P4"><text:span text:style-name="T21">1, del Decreto 36/2009, por el que se</text:span></text:p></draw:text-box></draw:frame><draw:frame draw:style-name="fr2" draw:name="Frame231" text:anchor-type="paragraph" svg:x="1.0181in" svg:y="8.3874in" svg:width="0.6366in" svg:height="0.1992in" draw:z-index="251"><draw:text-box><text:p text:style-name="P4"><text:span text:style-name="T3">regula</text:span></text:p></draw:text-box></draw:frame><draw:frame draw:style-name="fr2" draw:name="Frame232" text:anchor-type="paragraph" svg:x="1.4335in" svg:y="8.3874in" svg:width="0.2055in" svg:height="0.1992in" draw:z-index="252"><draw:text-box><text:p text:style-name="P4"><text:span text:style-name="T12"><text:s/></text:span></text:p></draw:text-box></draw:frame><draw:frame draw:style-name="fr2" draw:name="Frame233" text:anchor-type="paragraph" svg:x="1.4909in" svg:y="8.3874in" svg:width="0.3189in" svg:height="0.1992in" draw:z-index="253"><draw:text-box><text:p text:style-name="P4"><text:span text:style-name="T3">el</text:span></text:p></draw:text-box></draw:frame><draw:frame draw:style-name="fr2" draw:name="Frame234" text:anchor-type="paragraph" svg:x="1.6217in" svg:y="8.3874in" svg:width="0.2055in" svg:height="0.1992in" draw:z-index="254"><draw:text-box><text:p text:style-name="P4"><text:span text:style-name="T12"><text:s/></text:span></text:p></draw:text-box></draw:frame><draw:frame draw:style-name="fr2" draw:name="Frame235" text:anchor-type="paragraph" svg:x="1.6799in" svg:y="8.3874in" svg:width="0.7555in" svg:height="0.1992in" draw:z-index="255"><draw:text-box><text:p text:style-name="P4"><text:span text:style-name="T3">régimen</text:span></text:p></draw:text-box></draw:frame><draw:frame draw:style-name="fr2" draw:name="Frame236" text:anchor-type="paragraph" svg:x="2.2134in" svg:y="8.3874in" svg:width="0.2055in" svg:height="0.1992in" draw:z-index="256"><draw:text-box><text:p text:style-name="P4"><text:span text:style-name="T12"><text:s/></text:span></text:p></draw:text-box></draw:frame><draw:frame draw:style-name="fr2" draw:name="Frame237" text:anchor-type="paragraph" svg:x="2.2717in" svg:y="8.3874in" svg:width="0.7161in" svg:height="0.1992in" draw:z-index="257"><draw:text-box><text:p text:style-name="P4"><text:span text:style-name="T3">general</text:span></text:p></draw:text-box></draw:frame><draw:frame draw:style-name="fr2" draw:name="Frame238" text:anchor-type="paragraph" svg:x="2.7654in" svg:y="8.3874in" svg:width="0.2055in" svg:height="0.1992in" draw:z-index="258"><draw:text-box><text:p text:style-name="P4"><text:span text:style-name="T12"><text:s/></text:span></text:p></draw:text-box></draw:frame><draw:frame draw:style-name="fr2" draw:name="Frame239" text:anchor-type="paragraph" svg:x="2.8244in" svg:y="8.3874in" svg:width="0.3953in" svg:height="0.1992in" draw:z-index="259"><draw:text-box><text:p text:style-name="P4"><text:span text:style-name="T3">de</text:span></text:p></draw:text-box></draw:frame><draw:frame draw:style-name="fr2" draw:name="Frame240" text:anchor-type="paragraph" svg:x="3.0016in" svg:y="8.3874in" svg:width="0.2055in" svg:height="0.1992in" draw:z-index="260"><draw:text-box><text:p text:style-name="P4"><text:span text:style-name="T12"><text:s/></text:span></text:p></draw:text-box></draw:frame><draw:frame draw:style-name="fr2" draw:name="Frame241" text:anchor-type="paragraph" svg:x="3.0602in" svg:y="8.3874in" svg:width="1.1102in" svg:height="0.1992in" draw:z-index="261"><draw:text-box><text:p text:style-name="P4"><text:span text:style-name="T3">subvenciones</text:span></text:p></draw:text-box></draw:frame><draw:frame draw:style-name="fr2" draw:name="Frame242" text:anchor-type="paragraph" svg:x="3.9484in" svg:y="8.3874in" svg:width="0.2055in" svg:height="0.1992in" draw:z-index="262"><draw:text-box><text:p text:style-name="P4"><text:span text:style-name="T12"><text:s/></text:span></text:p></draw:text-box></draw:frame><draw:frame draw:style-name="fr2" draw:name="Frame243" text:anchor-type="paragraph" svg:x="4.0083in" svg:y="8.3874in" svg:width="0.3953in" svg:height="0.1992in" draw:z-index="263"><draw:text-box><text:p text:style-name="P4"><text:span text:style-name="T3">de</text:span></text:p></draw:text-box></draw:frame><draw:frame draw:style-name="fr2" draw:name="Frame244" text:anchor-type="paragraph" svg:x="4.1854in" svg:y="8.3874in" svg:width="0.2055in" svg:height="0.1992in" draw:z-index="264"><draw:text-box><text:p text:style-name="P4"><text:span text:style-name="T12"><text:s/></text:span></text:p></draw:text-box></draw:frame><draw:frame draw:style-name="fr2" draw:name="Frame245" text:anchor-type="paragraph" svg:x="4.2445in" svg:y="8.3874in" svg:width="0.3181in" svg:height="0.1992in" draw:z-index="265"><draw:text-box><text:p text:style-name="P4"><text:span text:style-name="T3">la</text:span></text:p></draw:text-box></draw:frame><draw:frame draw:style-name="fr2" draw:name="Frame246" text:anchor-type="paragraph" svg:x="4.3736in" svg:y="8.3874in" svg:width="0.2055in" svg:height="0.1992in" draw:z-index="266"><draw:text-box><text:p text:style-name="P4"><text:span text:style-name="T12"><text:s/></text:span></text:p></draw:text-box></draw:frame><draw:frame draw:style-name="fr2" draw:name="Frame247" text:anchor-type="paragraph" svg:x="4.4327in" svg:y="8.3874in" svg:width="0.9681in" svg:height="0.1992in" draw:z-index="267"><draw:text-box><text:p text:style-name="P4"><text:span text:style-name="T3">Comunidad</text:span></text:p></draw:text-box></draw:frame><draw:frame draw:style-name="fr2" draw:name="Frame248" text:anchor-type="paragraph" svg:x="5.1783in" svg:y="8.3874in" svg:width="0.9409in" svg:height="0.1992in" draw:z-index="268"><draw:text-box><text:p text:style-name="P4"><text:span text:style-name="T7"><text:s/>Autónoma</text:span></text:p></draw:text-box></draw:frame><draw:frame draw:style-name="fr2" draw:name="Frame249" text:anchor-type="paragraph" svg:x="5.8972in" svg:y="8.3874in" svg:width="0.2055in" svg:height="0.1992in" draw:z-index="269"><draw:text-box><text:p text:style-name="P4"><text:span text:style-name="T12"><text:s/></text:span></text:p></draw:text-box></draw:frame><draw:frame draw:style-name="fr2" draw:name="Frame250" text:anchor-type="paragraph" svg:x="5.9563in" svg:y="8.3874in" svg:width="0.3953in" svg:height="0.1992in" draw:z-index="270"><draw:text-box><text:p text:style-name="P4"><text:span text:style-name="T3">de</text:span></text:p></draw:text-box></draw:frame><draw:frame draw:style-name="fr2" draw:name="Frame251" text:anchor-type="paragraph" svg:x="6.1335in" svg:y="8.3874in" svg:width="0.2055in" svg:height="0.1992in" draw:z-index="271"><draw:text-box><text:p text:style-name="P4"><text:span text:style-name="T12"><text:s/></text:span></text:p></draw:text-box></draw:frame><draw:frame draw:style-name="fr2" draw:name="Frame252" text:anchor-type="paragraph" svg:x="6.1929in" svg:y="8.3874in" svg:width="0.85in" svg:height="0.1992in" draw:z-index="272"><draw:text-box><text:p text:style-name="P4"><text:span text:style-name="T3">Canarias.</text:span></text:p></draw:text-box></draw:frame><draw:frame draw:style-name="fr2" draw:name="Frame253" text:anchor-type="paragraph" svg:x="6.8209in" svg:y="8.3874in" svg:width="0.2055in" svg:height="0.1992in" draw:z-index="273"><draw:text-box><text:p text:style-name="P4"><text:span text:style-name="T12"><text:s/></text:span></text:p></draw:text-box></draw:frame><draw:frame draw:style-name="fr2" draw:name="Frame254" text:anchor-type="paragraph" svg:x="6.8783in" svg:y="8.3874in" svg:width="0.7236in" svg:height="0.1992in" draw:z-index="274"><draw:text-box><text:p text:style-name="P4"><text:span text:style-name="T3">Dicho</text:span></text:p></draw:text-box></draw:frame><draw:frame draw:style-name="fr2" draw:name="Frame255" text:anchor-type="paragraph" svg:x="1.0181in" svg:y="8.5516in" svg:width="7.2457in" svg:height="0.1992in" draw:z-index="275"><draw:text-box><text:p text:style-name="P4"><text:span text:style-name="T15">Informe, de fecha 01/09/2025 ha quedado debidamente incorporado al expediente de referencia.</text:span></text:p></draw:text-box></draw:frame><draw:frame draw:style-name="fr2" draw:name="Frame256" text:anchor-type="paragraph" svg:x="1.0181in" svg:y="8.8783in" svg:width="6.5409in" svg:height="0.1992in" draw:z-index="276"><draw:text-box><text:p text:style-name="P4"><text:span text:style-name="T3">A los citados Antecedentes, les son de aplicación las siguientes</text:span></text:p></draw:text-box></draw:frame><draw:frame draw:style-name="fr2" draw:name="Frame257" text:anchor-type="paragraph" svg:x="3.0311in" svg:y="9.2055in" svg:width="3.6654in" svg:height="0.1992in" draw:z-index="277"><draw:text-box><text:p text:style-name="P4"><text:span text:style-name="T14">CONSIDERACIONES JURÍDICAS</text:span></text:p></draw:text-box></draw:frame><draw:frame draw:style-name="fr2" draw:name="Frame258" text:anchor-type="paragraph" svg:x="1.0181in" svg:y="9.5327in" svg:width="0.9083in" svg:height="0.1992in" draw:z-index="278"><draw:text-box><text:p text:style-name="P4"><text:span text:style-name="T4">Primera.-</text:span><text:span text:style-name="T15"> </text:span></text:p></draw:text-box></draw:frame><draw:frame draw:style-name="fr2" draw:name="Frame259" text:anchor-type="paragraph" svg:x="1.7047in" svg:y="9.5354in" svg:width="0.3437in" svg:height="0.1992in" draw:z-index="279"><draw:text-box><text:p text:style-name="P6"><text:span text:style-name="T3">El</text:span></text:p></draw:text-box></draw:frame><draw:frame draw:style-name="fr2" draw:name="Frame260" text:anchor-type="paragraph" svg:x="1.8437in" svg:y="9.5354in" svg:width="0.2043in" svg:height="0.1992in" draw:z-index="280"><draw:text-box><text:p text:style-name="P6"><text:span text:style-name="T19"><text:s/></text:span></text:p></draw:text-box></draw:frame><draw:frame draw:style-name="fr2" draw:name="Frame261" text:anchor-type="paragraph" svg:x="1.898in" svg:y="9.5354in" svg:width="0.6752in" svg:height="0.1992in" draw:z-index="281"><draw:text-box><text:p text:style-name="P6"><text:span text:style-name="T20">órgano</text:span></text:p></draw:text-box></draw:frame><draw:frame draw:style-name="fr2" draw:name="Frame262" text:anchor-type="paragraph" svg:x="2.3508in" svg:y="9.5354in" svg:width="0.2043in" svg:height="0.1992in" draw:z-index="282"><draw:text-box><text:p text:style-name="P6"><text:span text:style-name="T19"><text:s/></text:span></text:p></draw:text-box></draw:frame><draw:frame draw:style-name="fr2" draw:name="Frame263" text:anchor-type="paragraph" svg:x="2.4055in" svg:y="9.5354in" svg:width="0.9717in" svg:height="0.1992in" draw:z-index="283"><draw:text-box><text:p text:style-name="P6"><text:span text:style-name="T20">competente</text:span></text:p></draw:text-box></draw:frame><draw:frame draw:style-name="fr2" draw:name="Frame264" text:anchor-type="paragraph" svg:x="3.1543in" svg:y="9.5354in" svg:width="0.2043in" svg:height="0.1992in" draw:z-index="284"><draw:text-box><text:p text:style-name="P6"><text:span text:style-name="T19"><text:s/></text:span></text:p></draw:text-box></draw:frame><draw:frame draw:style-name="fr2" draw:name="Frame265" text:anchor-type="paragraph" svg:x="3.2075in" svg:y="9.5354in" svg:width="0.5181in" svg:height="0.1992in" draw:z-index="285"><draw:text-box><text:p text:style-name="P6"><text:span text:style-name="T20">para</text:span></text:p></draw:text-box></draw:frame><draw:frame draw:style-name="fr2" draw:name="Frame266" text:anchor-type="paragraph" svg:x="3.5035in" svg:y="9.5354in" svg:width="0.2043in" svg:height="0.1992in" draw:z-index="286"><draw:text-box><text:p text:style-name="P6"><text:span text:style-name="T19"><text:s/></text:span></text:p></draw:text-box></draw:frame><draw:frame draw:style-name="fr2" draw:name="Frame267" text:anchor-type="paragraph" svg:x="3.5575in" svg:y="9.5354in" svg:width="0.7134in" svg:height="0.1992in" draw:z-index="287"><draw:text-box><text:p text:style-name="P6"><text:span text:style-name="T20">adoptar</text:span></text:p></draw:text-box></draw:frame><draw:frame draw:style-name="fr2" draw:name="Frame268" text:anchor-type="paragraph" svg:x="4.0484in" svg:y="9.5354in" svg:width="0.2043in" svg:height="0.1992in" draw:z-index="288"><draw:text-box><text:p text:style-name="P6"><text:span text:style-name="T19"><text:s/></text:span></text:p></draw:text-box></draw:frame><draw:frame draw:style-name="fr2" draw:name="Frame269" text:anchor-type="paragraph" svg:x="4.1028in" svg:y="9.5354in" svg:width="0.3146in" svg:height="0.1992in" draw:z-index="289"><draw:text-box><text:p text:style-name="P6"><text:span text:style-name="T15">la</text:span></text:p></draw:text-box></draw:frame><draw:frame draw:style-name="fr2" draw:name="Frame270" text:anchor-type="paragraph" svg:x="4.2272in" svg:y="9.5354in" svg:width="0.2043in" svg:height="0.1992in" draw:z-index="290"><draw:text-box><text:p text:style-name="P6"><text:span text:style-name="T19"><text:s/></text:span></text:p></draw:text-box></draw:frame><draw:frame draw:style-name="fr2" draw:name="Frame271" text:anchor-type="paragraph" svg:x="4.2811in" svg:y="9.5354in" svg:width="0.7839in" svg:height="0.1992in" draw:z-index="291"><draw:text-box><text:p text:style-name="P6"><text:span text:style-name="T20">presente</text:span></text:p></draw:text-box></draw:frame><draw:frame draw:style-name="fr2" draw:name="Frame272" text:anchor-type="paragraph" svg:x="4.8429in" svg:y="9.5354in" svg:width="0.2043in" svg:height="0.1992in" draw:z-index="292"><draw:text-box><text:p text:style-name="P6"><text:span text:style-name="T19"><text:s/></text:span></text:p></draw:text-box></draw:frame><draw:frame draw:style-name="fr2" draw:name="Frame273" text:anchor-type="paragraph" svg:x="4.8972in" svg:y="9.5354in" svg:width="0.8764in" svg:height="0.1992in" draw:z-index="293"><draw:text-box><text:p text:style-name="P6"><text:span text:style-name="T20">resolución</text:span></text:p></draw:text-box></draw:frame><draw:frame draw:style-name="fr2" draw:name="Frame274" text:anchor-type="paragraph" svg:x="5.5516in" svg:y="9.5354in" svg:width="0.2043in" svg:height="0.1992in" draw:z-index="294"><draw:text-box><text:p text:style-name="P6"><text:span text:style-name="T19"><text:s/></text:span></text:p></draw:text-box></draw:frame><draw:frame draw:style-name="fr2" draw:name="Frame275" text:anchor-type="paragraph" svg:x="5.6055in" svg:y="9.5354in" svg:width="0.3772in" svg:height="0.1992in" draw:z-index="295"><draw:text-box><text:p text:style-name="P6"><text:span text:style-name="T15">es</text:span></text:p></draw:text-box></draw:frame><draw:frame draw:style-name="fr2" draw:name="Frame276" text:anchor-type="paragraph" svg:x="5.7689in" svg:y="9.5354in" svg:width="0.2043in" svg:height="0.1992in" draw:z-index="296"><draw:text-box><text:p text:style-name="P6"><text:span text:style-name="T19"><text:s/></text:span></text:p></draw:text-box></draw:frame><draw:frame draw:style-name="fr2" draw:name="Frame277" text:anchor-type="paragraph" svg:x="5.8228in" svg:y="9.5354in" svg:width="0.3146in" svg:height="0.1992in" draw:z-index="297"><draw:text-box><text:p text:style-name="P6"><text:span text:style-name="T15">la</text:span></text:p></draw:text-box></draw:frame><draw:frame draw:style-name="fr2" draw:name="Frame278" text:anchor-type="paragraph" svg:x="5.9472in" svg:y="9.5354in" svg:width="0.2043in" svg:height="0.1992in" draw:z-index="298"><draw:text-box><text:p text:style-name="P6"><text:span text:style-name="T19"><text:s/></text:span></text:p></draw:text-box></draw:frame><draw:frame draw:style-name="fr2" draw:name="Frame279" text:anchor-type="paragraph" svg:x="6.0016in" svg:y="9.5354in" svg:width="0.8201in" svg:height="0.1992in" draw:z-index="299"><draw:text-box><text:p text:style-name="P6"><text:span text:style-name="T20">Dirección</text:span></text:p></draw:text-box></draw:frame><draw:frame draw:style-name="fr2" draw:name="Frame280" text:anchor-type="paragraph" svg:x="6.6in" svg:y="9.5354in" svg:width="0.2043in" svg:height="0.1992in" draw:z-index="300"><draw:text-box><text:p text:style-name="P6"><text:span text:style-name="T19"><text:s/></text:span></text:p></draw:text-box></draw:frame><draw:frame draw:style-name="fr2" draw:name="Frame281" text:anchor-type="paragraph" svg:x="6.6543in" svg:y="9.5354in" svg:width="0.4244in" svg:height="0.1992in" draw:z-index="301"><draw:text-box><text:p text:style-name="P6"><text:span text:style-name="T20">del</text:span></text:p></draw:text-box></draw:frame><draw:frame draw:style-name="fr2" draw:name="Frame282" text:anchor-type="paragraph" svg:x="6.8563in" svg:y="9.5354in" svg:width="0.2043in" svg:height="0.1992in" draw:z-index="302"><draw:text-box><text:p text:style-name="P6"><text:span text:style-name="T19"><text:s/></text:span></text:p></draw:text-box></draw:frame><draw:frame draw:style-name="fr2" draw:name="Frame283" text:anchor-type="paragraph" svg:x="6.9102in" svg:y="9.5354in" svg:width="0.6654in" svg:height="0.1992in" draw:z-index="303"><draw:text-box><text:p text:style-name="P6"><text:span text:style-name="T20">SCE,</text:span></text:p></draw:text-box></draw:frame><draw:frame draw:style-name="fr2" draw:name="Frame284" text:anchor-type="paragraph" svg:x="1.0181in" svg:y="9.698in" svg:width="7.2457in" svg:height="0.1992in" draw:z-index="304"><draw:text-box><text:p text:style-name="P6"><text:span text:style-name="T20">conforme establece el art. 9.2.c) de la Ley 12/2003, de 4 de abril, del SCE. Cuando el importe de la</text:span></text:p></draw:text-box></draw:frame><draw:frame draw:style-name="fr2" draw:name="Frame285" text:anchor-type="paragraph" svg:x="0.5in" svg:y="10.9571in" svg:width="5.0374in" svg:height="0.1165in" draw:z-index="305"><draw:text-box><text:p text:style-name="P7"><text:span text:style-name="T22">En la dirección https://sede.gobiernodecanarias.org/sede/verifica_doc?codigo_nde=</text:span></text:p></draw:text-box></draw:frame><draw:frame draw:style-name="fr2" draw:name="Frame286" text:anchor-type="paragraph" svg:x="0.5in" svg:y="11.0402in" svg:width="4.6189in" svg:height="0.1165in" draw:z-index="306"><draw:text-box><text:p text:style-name="P7"><text:span text:style-name="T22">puede ser comprobada la autenticidad de esta copia, mediante el número de</text:span></text:p></draw:text-box></draw:frame><draw:frame draw:style-name="fr2" draw:name="Frame287" text:anchor-type="paragraph" svg:x="0.5in" svg:y="11.1236in" svg:width="2.0327in" svg:height="0.1165in" draw:z-index="307"><draw:text-box><text:p text:style-name="P7"><text:span text:style-name="T22">documento electrónico siguiente:</text:span></text:p></draw:text-box></draw:frame><draw:g text:anchor-type="char" draw:z-index="0" draw:name="Shapes5" draw:style-name="gr1"><draw:custom-shape draw:style-name="gr2" draw:text-style-name="P8" svg:width="8.2642in" svg:height="11.6949in" svg:x="0in" svg:y="0in"><text:p/><draw:enhanced-geometry draw:mirror-horizontal="false" draw:mirror-vertical="false" drawooo:sub-view-size="7556500 10693400" draw:text-areas="0 0 7556500 10693400" svg:viewBox="0 0 7556500 10693400" draw:type="ooxml-non-primitive" draw:enhanced-path="M 432054 10423398 L 432054 9930511 M 432054 10423398 L 3430778 10423398 M 432054 9930511 L 3430778 9930511 N"/></draw:custom-shape><draw:custom-shape draw:style-name="gr2" draw:text-style-name="P8" svg:width="8.2642in" svg:height="11.6949in" svg:x="0in" svg:y="0in"><text:p/><draw:enhanced-geometry draw:mirror-horizontal="false" draw:mirror-vertical="false" drawooo:sub-view-size="7556500 10693400" draw:text-areas="0 0 7556500 10693400" svg:viewBox="0 0 7556500 10693400" draw:type="ooxml-non-primitive" draw:enhanced-path="M 3430778 10423398 L 6685661 10423398 M 3430778 9930511 L 6685661 9930511 N"/></draw:custom-shape><draw:custom-shape draw:style-name="gr2" draw:text-style-name="P8" svg:width="8.2642in" svg:height="11.6949in" svg:x="0in" svg:y="0in"><text:p/><draw:enhanced-geometry draw:mirror-horizontal="false" draw:mirror-vertical="false" drawooo:sub-view-size="7556500 10693400" draw:text-areas="0 0 7556500 10693400" svg:viewBox="0 0 7556500 10693400" draw:type="ooxml-non-primitive" draw:enhanced-path="M 7124446 10423398 L 7124446 9930511 M 6685661 10423398 L 7124446 10423398 M 6685661 9930511 L 7124446 9930511 N"/></draw:custom-shape></draw:g></text:p>
      <text:p text:style-name="P1"/>
      <text:p text:style-name="P9"><draw:frame draw:style-name="fr1" draw:name="Img6" text:anchor-type="char" svg:x="3.8075in" svg:y="10.8744in" svg:width="3.4484in" svg:height="0.511in" draw:z-index="12"><draw:image xlink:href="Pictures/100000000000018E0000003BEAE483B6.png" xlink:type="simple" xlink:show="embed" xlink:actuate="onLoad" draw:mime-type="image/png"/></draw:frame></text:p>
      <text:p text:style-name="P1"><draw:frame draw:style-name="fr1" draw:name="Img7" text:anchor-type="char" svg:x="7.3256in" svg:y="10.9035in" svg:width="0.452in" svg:height="0.452in" draw:z-index="13"><draw:image xlink:href="Pictures/100000000000002D0000002D1FF5E7DF.png" xlink:type="simple" xlink:show="embed" xlink:actuate="onLoad" draw:mime-type="image/png"/></draw:frame></text:p>
      <text:p text:style-name="Standard"><draw:frame draw:style-name="fr2" draw:name="Frame617" text:anchor-type="paragraph" svg:x="0.5in" svg:y="11.2181in" svg:width="3.7374in" svg:height="0.1555in" draw:z-index="637"><draw:text-box><text:p text:style-name="P2"><text:span text:style-name="T1"><text:s/>0LGtgn2B-frDNieNzP7Lsw0Rd81_AEQ2X</text:span></text:p></draw:text-box></draw:frame><draw:frame draw:style-name="fr2" draw:name="Frame289" text:anchor-type="paragraph" svg:x="1.0181in" svg:y="0.7409in" svg:width="0.9453in" svg:height="0.1992in" draw:z-index="309"><draw:text-box><text:p text:style-name="P6"><text:span text:style-name="T20">subvención</text:span></text:p></draw:text-box></draw:frame><draw:frame draw:style-name="fr2" draw:name="Frame290" text:anchor-type="paragraph" svg:x="1.7409in" svg:y="0.7409in" svg:width="0.2043in" svg:height="0.1992in" draw:z-index="310"><draw:text-box><text:p text:style-name="P6"><text:span text:style-name="T19"><text:s/></text:span></text:p></draw:text-box></draw:frame><draw:frame draw:style-name="fr2" draw:name="Frame291" text:anchor-type="paragraph" svg:x="1.7929in" svg:y="0.7409in" svg:width="1.1445in" svg:height="0.1992in" draw:z-index="311"><draw:text-box><text:p text:style-name="P6"><text:span text:style-name="T23">concedida no </text:span></text:p></draw:text-box></draw:frame><draw:frame draw:style-name="fr2" draw:name="Frame292" text:anchor-type="paragraph" svg:x="2.7154in" svg:y="0.7409in" svg:width="0.9571in" svg:height="0.1992in" draw:z-index="312"><draw:text-box><text:p text:style-name="P6"><text:span text:style-name="T24">exceda de </text:span></text:p></draw:text-box></draw:frame><draw:frame draw:style-name="fr2" draw:name="Frame293" text:anchor-type="paragraph" svg:x="3.45in" svg:y="0.7409in" svg:width="0.4409in" svg:height="0.1992in" draw:z-index="313"><draw:text-box><text:p text:style-name="P6"><text:span text:style-name="T24">30 </text:span></text:p></draw:text-box></draw:frame><draw:frame draw:style-name="fr2" draw:name="Frame294" text:anchor-type="paragraph" svg:x="3.6689in" svg:y="0.7409in" svg:width="0.4646in" svg:height="0.1992in" draw:z-index="314"><draw:text-box><text:p text:style-name="P6"><text:span text:style-name="T23">mil </text:span></text:p></draw:text-box></draw:frame><draw:frame draw:style-name="fr2" draw:name="Frame295" text:anchor-type="paragraph" svg:x="3.911in" svg:y="0.7409in" svg:width="0.6752in" svg:height="0.1992in" draw:z-index="315"><draw:text-box><text:p text:style-name="P6"><text:span text:style-name="T25">euros, </text:span></text:p></draw:text-box></draw:frame><draw:frame draw:style-name="fr2" draw:name="Frame296" text:anchor-type="paragraph" svg:x="4.3638in" svg:y="0.7409in" svg:width="0.3937in" svg:height="0.1992in" draw:z-index="316"><draw:text-box><text:p text:style-name="P6"><text:span text:style-name="T24">la </text:span></text:p></draw:text-box></draw:frame><draw:frame draw:style-name="fr2" draw:name="Frame297" text:anchor-type="paragraph" svg:x="4.5362in" svg:y="0.7409in" svg:width="0.5972in" svg:height="0.1992in" draw:z-index="317"><draw:text-box><text:p text:style-name="P6"><text:span text:style-name="T26">firma </text:span></text:p></draw:text-box></draw:frame><draw:frame draw:style-name="fr2" draw:name="Frame298" text:anchor-type="paragraph" svg:x="4.911in" svg:y="0.7409in" svg:width="0.4728in" svg:height="0.1992in" draw:z-index="318"><draw:text-box><text:p text:style-name="P6"><text:span text:style-name="T23">del </text:span></text:p></draw:text-box></draw:frame><draw:frame draw:style-name="fr2" draw:name="Frame299" text:anchor-type="paragraph" svg:x="5.1618in" svg:y="0.7409in" svg:width="0.8319in" svg:height="0.1992in" draw:z-index="319"><draw:text-box><text:p text:style-name="P6"><text:span text:style-name="T25">presente </text:span></text:p></draw:text-box></draw:frame><draw:frame draw:style-name="fr2" draw:name="Frame300" text:anchor-type="paragraph" svg:x="5.7709in" svg:y="0.7409in" svg:width="0.55in" svg:height="0.1992in" draw:z-index="320"><draw:text-box><text:p text:style-name="P6"><text:span text:style-name="T26">acto </text:span></text:p></draw:text-box></draw:frame><draw:frame draw:style-name="fr2" draw:name="Frame301" text:anchor-type="paragraph" svg:x="6.0984in" svg:y="0.7409in" svg:width="0.4425in" svg:height="0.1992in" draw:z-index="321"><draw:text-box><text:p text:style-name="P6"><text:span text:style-name="T27">ha </text:span></text:p></draw:text-box></draw:frame><draw:frame draw:style-name="fr2" draw:name="Frame302" text:anchor-type="paragraph" svg:x="6.3189in" svg:y="0.7409in" svg:width="0.5425in" svg:height="0.1992in" draw:z-index="322"><draw:text-box><text:p text:style-name="P6"><text:span text:style-name="T26">sido </text:span></text:p></draw:text-box></draw:frame><draw:frame draw:style-name="fr2" draw:name="Frame303" text:anchor-type="paragraph" svg:x="6.639in" svg:y="0.7409in" svg:width="1.102in" svg:height="0.1992in" draw:z-index="323"><draw:text-box><text:p text:style-name="P6"><text:span text:style-name="T23">objeto de</text:span></text:p></draw:text-box></draw:frame><draw:frame draw:style-name="fr2" draw:name="Frame304" text:anchor-type="paragraph" svg:x="1.0181in" svg:y="0.9047in" svg:width="7.2457in" svg:height="0.1992in" draw:z-index="324"><draw:text-box><text:p text:style-name="P6"><text:span text:style-name="T15">delegación en la Subdirección de Empleo, mediante Resolución núm. 5316/2024, de 28/08/2024.</text:span></text:p></draw:text-box></draw:frame><draw:frame draw:style-name="fr2" draw:name="Frame305" text:anchor-type="paragraph" svg:x="1.0181in" svg:y="1.2319in" svg:width="0.9472in" svg:height="0.1992in" draw:z-index="325"><draw:text-box><text:p text:style-name="P6"><text:span text:style-name="T4">Segunda.-</text:span><text:span text:style-name="T15"> </text:span></text:p></draw:text-box></draw:frame><draw:frame draw:style-name="fr2" draw:name="Frame306" text:anchor-type="paragraph" svg:x="1.7437in" svg:y="1.2319in" svg:width="6.5201in" svg:height="0.1992in" draw:z-index="326"><draw:text-box><text:p text:style-name="P6"><text:span text:style-name="T26">La subvención del coste salarial de las personas con discapacidad que trabajan en el</text:span></text:p></draw:text-box></draw:frame><draw:frame draw:style-name="fr2" draw:name="Frame307" text:anchor-type="paragraph" svg:x="1.0181in" svg:y="1.3953in" svg:width="7.2457in" svg:height="0.1992in" draw:z-index="327"><draw:text-box><text:p text:style-name="P6"><text:span text:style-name="T27">CEE se establece en los arts. 52.b y 54 del Real Decreto 818/2021, de 28 de septiembre, que</text:span></text:p></draw:text-box></draw:frame><draw:frame draw:style-name="fr2" draw:name="Frame308" text:anchor-type="paragraph" svg:x="1.0181in" svg:y="1.5591in" svg:width="7.2457in" svg:height="0.1992in" draw:z-index="328"><draw:text-box><text:p text:style-name="P6"><text:span text:style-name="T26">regula los programas comunes de activación para el empleo del Sistema Nacional de Empleo. La</text:span></text:p></draw:text-box></draw:frame><draw:frame draw:style-name="fr2" draw:name="Frame309" text:anchor-type="paragraph" svg:x="1.0181in" svg:y="1.722in" svg:width="7.2457in" svg:height="0.1992in" draw:z-index="329"><draw:text-box><text:p text:style-name="P6"><text:span text:style-name="T20">Orden de 30 de diciembre de 2022, de la Consejería de Economía, Conocimiento y Empleo (BOC 9</text:span></text:p></draw:text-box></draw:frame><draw:frame draw:style-name="fr2" draw:name="Frame310" text:anchor-type="paragraph" svg:x="1.0181in" svg:y="1.8862in" svg:width="7.2457in" svg:height="0.1992in" draw:z-index="330"><draw:text-box><text:p text:style-name="P6"><text:span text:style-name="T23">de 13/01/2023), aprueba las bases reguladoras para la concesión de las subvenciones, y prevé,</text:span></text:p></draw:text-box></draw:frame><draw:frame draw:style-name="fr2" draw:name="Frame311" text:anchor-type="paragraph" svg:x="1.0181in" svg:y="2.0492in" svg:width="0.5811in" svg:height="0.1992in" draw:z-index="331"><draw:text-box><text:p text:style-name="P6"><text:span text:style-name="T20">como</text:span></text:p></draw:text-box></draw:frame><draw:frame draw:style-name="fr2" draw:name="Frame312" text:anchor-type="paragraph" svg:x="1.378in" svg:y="2.0492in" svg:width="0.2043in" svg:height="0.1992in" draw:z-index="332"><draw:text-box><text:p text:style-name="P6"><text:span text:style-name="T19"><text:s/></text:span></text:p></draw:text-box></draw:frame><draw:frame draw:style-name="fr2" draw:name="Frame313" text:anchor-type="paragraph" svg:x="1.4319in" svg:y="2.0492in" svg:width="0.9555in" svg:height="0.1992in" draw:z-index="333"><draw:text-box><text:p text:style-name="P6"><text:span text:style-name="T20">beneficiaria</text:span></text:p></draw:text-box></draw:frame><draw:frame draw:style-name="fr2" draw:name="Frame314" text:anchor-type="paragraph" svg:x="2.1654in" svg:y="2.0492in" svg:width="0.2043in" svg:height="0.1992in" draw:z-index="334"><draw:text-box><text:p text:style-name="P6"><text:span text:style-name="T19"><text:s/></text:span></text:p></draw:text-box></draw:frame><draw:frame draw:style-name="fr2" draw:name="Frame315" text:anchor-type="paragraph" svg:x="2.2209in" svg:y="2.0492in" svg:width="0.3898in" svg:height="0.1992in" draw:z-index="335"><draw:text-box><text:p text:style-name="P6"><text:span text:style-name="T15">de</text:span></text:p></draw:text-box></draw:frame><draw:frame draw:style-name="fr2" draw:name="Frame316" text:anchor-type="paragraph" svg:x="2.3917in" svg:y="2.0492in" svg:width="0.2043in" svg:height="0.1992in" draw:z-index="336"><draw:text-box><text:p text:style-name="P6"><text:span text:style-name="T19"><text:s/></text:span></text:p></draw:text-box></draw:frame><draw:frame draw:style-name="fr2" draw:name="Frame317" text:anchor-type="paragraph" svg:x="2.4465in" svg:y="2.0492in" svg:width="0.4165in" svg:height="0.1992in" draw:z-index="337"><draw:text-box><text:p text:style-name="P6"><text:span text:style-name="T15">las</text:span></text:p></draw:text-box></draw:frame><draw:frame draw:style-name="fr2" draw:name="Frame318" text:anchor-type="paragraph" svg:x="2.6409in" svg:y="2.0492in" svg:width="0.2043in" svg:height="0.1992in" draw:z-index="338"><draw:text-box><text:p text:style-name="P6"><text:span text:style-name="T19"><text:s/></text:span></text:p></draw:text-box></draw:frame><draw:frame draw:style-name="fr2" draw:name="Frame319" text:anchor-type="paragraph" svg:x="2.6953in" svg:y="2.0492in" svg:width="0.7217in" svg:height="0.1992in" draw:z-index="339"><draw:text-box><text:p text:style-name="P6"><text:span text:style-name="T20">mismas</text:span></text:p></draw:text-box></draw:frame><draw:frame draw:style-name="fr2" draw:name="Frame320" text:anchor-type="paragraph" svg:x="3.1953in" svg:y="2.0492in" svg:width="0.2043in" svg:height="0.1992in" draw:z-index="340"><draw:text-box><text:p text:style-name="P6"><text:span text:style-name="T19"><text:s/></text:span></text:p></draw:text-box></draw:frame><draw:frame draw:style-name="fr2" draw:name="Frame321" text:anchor-type="paragraph" svg:x="3.2492in" svg:y="2.0492in" svg:width="0.2661in" svg:height="0.1992in" draw:z-index="341"><draw:text-box><text:p text:style-name="P6"><text:span text:style-name="T19">a</text:span></text:p></draw:text-box></draw:frame><draw:frame draw:style-name="fr2" draw:name="Frame322" text:anchor-type="paragraph" svg:x="3.3429in" svg:y="2.0492in" svg:width="0.2043in" svg:height="0.1992in" draw:z-index="342"><draw:text-box><text:p text:style-name="P6"><text:span text:style-name="T19"><text:s/></text:span></text:p></draw:text-box></draw:frame><draw:frame draw:style-name="fr2" draw:name="Frame323" text:anchor-type="paragraph" svg:x="3.3984in" svg:y="2.0492in" svg:width="0.4173in" svg:height="0.1992in" draw:z-index="343"><draw:text-box><text:p text:style-name="P6"><text:span text:style-name="T15">los</text:span></text:p></draw:text-box></draw:frame><draw:frame draw:style-name="fr2" draw:name="Frame324" text:anchor-type="paragraph" svg:x="3.5929in" svg:y="2.0492in" svg:width="0.2043in" svg:height="0.1992in" draw:z-index="344"><draw:text-box><text:p text:style-name="P6"><text:span text:style-name="T19"><text:s/></text:span></text:p></draw:text-box></draw:frame><draw:frame draw:style-name="fr2" draw:name="Frame325" text:anchor-type="paragraph" svg:x="3.6472in" svg:y="2.0492in" svg:width="0.5256in" svg:height="0.1992in" draw:z-index="345"><draw:text-box><text:p text:style-name="P6"><text:span text:style-name="T20">CEE</text:span></text:p></draw:text-box></draw:frame><draw:frame draw:style-name="fr2" draw:name="Frame326" text:anchor-type="paragraph" svg:x="3.9516in" svg:y="2.0492in" svg:width="0.2043in" svg:height="0.1992in" draw:z-index="346"><draw:text-box><text:p text:style-name="P6"><text:span text:style-name="T19"><text:s/></text:span></text:p></draw:text-box></draw:frame><draw:frame draw:style-name="fr2" draw:name="Frame327" text:anchor-type="paragraph" svg:x="4.0071in" svg:y="2.0492in" svg:width="0.4717in" svg:height="0.1992in" draw:z-index="347"><draw:text-box><text:p text:style-name="P6"><text:span text:style-name="T20">que</text:span></text:p></draw:text-box></draw:frame><draw:frame draw:style-name="fr2" draw:name="Frame328" text:anchor-type="paragraph" svg:x="4.2563in" svg:y="2.0492in" svg:width="0.2043in" svg:height="0.1992in" draw:z-index="348"><draw:text-box><text:p text:style-name="P6"><text:span text:style-name="T19"><text:s/></text:span></text:p></draw:text-box></draw:frame><draw:frame draw:style-name="fr2" draw:name="Frame329" text:anchor-type="paragraph" svg:x="4.3091in" svg:y="2.0492in" svg:width="0.6689in" svg:height="0.1992in" draw:z-index="349"><draw:text-box><text:p text:style-name="P6"><text:span text:style-name="T20">tengan</text:span></text:p></draw:text-box></draw:frame><draw:frame draw:style-name="fr2" draw:name="Frame330" text:anchor-type="paragraph" svg:x="4.7563in" svg:y="2.0492in" svg:width="0.2043in" svg:height="0.1992in" draw:z-index="350"><draw:text-box><text:p text:style-name="P6"><text:span text:style-name="T19"><text:s/></text:span></text:p></draw:text-box></draw:frame><draw:frame draw:style-name="fr2" draw:name="Frame331" text:anchor-type="paragraph" svg:x="4.8091in" svg:y="2.0492in" svg:width="1.0429in" svg:height="0.1992in" draw:z-index="351"><draw:text-box><text:p text:style-name="P6"><text:span text:style-name="T20">personalidad</text:span></text:p></draw:text-box></draw:frame><draw:frame draw:style-name="fr2" draw:name="Frame332" text:anchor-type="paragraph" svg:x="5.6299in" svg:y="2.0492in" svg:width="0.2043in" svg:height="0.1992in" draw:z-index="352"><draw:text-box><text:p text:style-name="P6"><text:span text:style-name="T19"><text:s/></text:span></text:p></draw:text-box></draw:frame><draw:frame draw:style-name="fr2" draw:name="Frame333" text:anchor-type="paragraph" svg:x="5.6846in" svg:y="2.0492in" svg:width="0.6902in" svg:height="0.1992in" draw:z-index="353"><draw:text-box><text:p text:style-name="P6"><text:span text:style-name="T20">jurídica</text:span></text:p></draw:text-box></draw:frame><draw:frame draw:style-name="fr2" draw:name="Frame334" text:anchor-type="paragraph" svg:x="6.152in" svg:y="2.0492in" svg:width="0.2043in" svg:height="0.1992in" draw:z-index="354"><draw:text-box><text:p text:style-name="P6"><text:span text:style-name="T19"><text:s/></text:span></text:p></draw:text-box></draw:frame><draw:frame draw:style-name="fr2" draw:name="Frame335" text:anchor-type="paragraph" svg:x="6.2071in" svg:y="2.0492in" svg:width="0.6291in" svg:height="0.1992in" draw:z-index="355"><draw:text-box><text:p text:style-name="P6"><text:span text:style-name="T20">propia</text:span></text:p></draw:text-box></draw:frame><draw:frame draw:style-name="fr2" draw:name="Frame336" text:anchor-type="paragraph" svg:x="6.6138in" svg:y="2.0492in" svg:width="0.2043in" svg:height="0.1992in" draw:z-index="356"><draw:text-box><text:p text:style-name="P6"><text:span text:style-name="T19"><text:s/></text:span></text:p></draw:text-box></draw:frame><draw:frame draw:style-name="fr2" draw:name="Frame337" text:anchor-type="paragraph" svg:x="6.6665in" svg:y="2.0492in" svg:width="0.2535in" svg:height="0.1992in" draw:z-index="357"><draw:text-box><text:p text:style-name="P6"><text:span text:style-name="T15">y</text:span></text:p></draw:text-box></draw:frame><draw:frame draw:style-name="fr2" draw:name="Frame338" text:anchor-type="paragraph" svg:x="6.7528in" svg:y="2.0492in" svg:width="0.2043in" svg:height="0.1992in" draw:z-index="358"><draw:text-box><text:p text:style-name="P6"><text:span text:style-name="T19"><text:s/></text:span></text:p></draw:text-box></draw:frame><draw:frame draw:style-name="fr2" draw:name="Frame339" text:anchor-type="paragraph" svg:x="6.8083in" svg:y="2.0492in" svg:width="0.8252in" svg:height="0.1992in" draw:z-index="359"><draw:text-box><text:p text:style-name="P6"><text:span text:style-name="T15">figuren</text:span></text:p></draw:text-box></draw:frame><draw:frame draw:style-name="fr2" draw:name="Frame340" text:anchor-type="paragraph" svg:x="1.0181in" svg:y="2.2134in" svg:width="7.2457in" svg:height="0.1992in" draw:z-index="360"><draw:text-box><text:p text:style-name="P6"><text:span text:style-name="T25">inscritos como tales en el Registro de CEE del SCE (Decreto 79/1986, de 9 de mayo - BOC 61 de</text:span></text:p></draw:text-box></draw:frame><draw:frame draw:style-name="fr2" draw:name="Frame341" text:anchor-type="paragraph" svg:x="1.0181in" svg:y="2.3764in" svg:width="6.0272in" svg:height="0.1992in" draw:z-index="361"><draw:text-box><text:p text:style-name="P6"><text:span text:style-name="T20">26/05/1986), o bien a las entidades titulares de los centros.</text:span></text:p></draw:text-box></draw:frame><draw:frame draw:style-name="fr2" draw:name="Frame342" text:anchor-type="paragraph" svg:x="1.0181in" svg:y="2.7047in" svg:width="7.2457in" svg:height="0.1992in" draw:z-index="362"><draw:text-box><text:p text:style-name="P10"><text:span text:style-name="T4">Tercera.-</text:span><text:span text:style-name="T15"> <text:s/>El Real Decreto 1368/1985, de 17 de julio, regula la relación laboral de carácter especial</text:span></text:p></draw:text-box></draw:frame><draw:frame draw:style-name="fr2" draw:name="Frame343" text:anchor-type="paragraph" svg:x="1.0181in" svg:y="2.8673in" svg:width="0.3917in" svg:height="0.1992in" draw:z-index="363"><draw:text-box><text:p text:style-name="P6"><text:span text:style-name="T19">de</text:span></text:p></draw:text-box></draw:frame><draw:frame draw:style-name="fr2" draw:name="Frame344" text:anchor-type="paragraph" svg:x="1.1917in" svg:y="2.8673in" svg:width="0.2043in" svg:height="0.1992in" draw:z-index="364"><draw:text-box><text:p text:style-name="P6"><text:span text:style-name="T19"><text:s/></text:span></text:p></draw:text-box></draw:frame><draw:frame draw:style-name="fr2" draw:name="Frame345" text:anchor-type="paragraph" svg:x="1.25in" svg:y="2.8673in" svg:width="0.4181in" svg:height="0.1992in" draw:z-index="365"><draw:text-box><text:p text:style-name="P6"><text:span text:style-name="T15">las</text:span></text:p></draw:text-box></draw:frame><draw:frame draw:style-name="fr2" draw:name="Frame346" text:anchor-type="paragraph" svg:x="1.4457in" svg:y="2.8673in" svg:width="0.2043in" svg:height="0.1992in" draw:z-index="366"><draw:text-box><text:p text:style-name="P6"><text:span text:style-name="T19"><text:s/></text:span></text:p></draw:text-box></draw:frame><draw:frame draw:style-name="fr2" draw:name="Frame347" text:anchor-type="paragraph" svg:x="1.5028in" svg:y="2.8673in" svg:width="0.8181in" svg:height="0.1992in" draw:z-index="367"><draw:text-box><text:p text:style-name="P6"><text:span text:style-name="T20">personas</text:span></text:p></draw:text-box></draw:frame><draw:frame draw:style-name="fr2" draw:name="Frame348" text:anchor-type="paragraph" svg:x="2.0984in" svg:y="2.8673in" svg:width="0.2043in" svg:height="0.1992in" draw:z-index="368"><draw:text-box><text:p text:style-name="P6"><text:span text:style-name="T19"><text:s/></text:span></text:p></draw:text-box></draw:frame><draw:frame draw:style-name="fr2" draw:name="Frame349" text:anchor-type="paragraph" svg:x="2.1555in" svg:y="2.8673in" svg:width="0.4665in" svg:height="0.1992in" draw:z-index="369"><draw:text-box><text:p text:style-name="P6"><text:span text:style-name="T20">con</text:span></text:p></draw:text-box></draw:frame><draw:frame draw:style-name="fr2" draw:name="Frame350" text:anchor-type="paragraph" svg:x="2.3992in" svg:y="2.8673in" svg:width="0.2043in" svg:height="0.1992in" draw:z-index="370"><draw:text-box><text:p text:style-name="P6"><text:span text:style-name="T19"><text:s/></text:span></text:p></draw:text-box></draw:frame><draw:frame draw:style-name="fr2" draw:name="Frame351" text:anchor-type="paragraph" svg:x="2.4575in" svg:y="2.8673in" svg:width="1.0591in" svg:height="0.1992in" draw:z-index="371"><draw:text-box><text:p text:style-name="P6"><text:span text:style-name="T20">discapacidad</text:span></text:p></draw:text-box></draw:frame><draw:frame draw:style-name="fr2" draw:name="Frame352" text:anchor-type="paragraph" svg:x="3.2945in" svg:y="2.8673in" svg:width="0.2043in" svg:height="0.1992in" draw:z-index="372"><draw:text-box><text:p text:style-name="P6"><text:span text:style-name="T19"><text:s/></text:span></text:p></draw:text-box></draw:frame><draw:frame draw:style-name="fr2" draw:name="Frame353" text:anchor-type="paragraph" svg:x="3.3508in" svg:y="2.8673in" svg:width="0.4744in" svg:height="0.1992in" draw:z-index="373"><draw:text-box><text:p text:style-name="P6"><text:span text:style-name="T20">que</text:span></text:p></draw:text-box></draw:frame><draw:frame draw:style-name="fr2" draw:name="Frame354" text:anchor-type="paragraph" svg:x="3.6028in" svg:y="2.8673in" svg:width="0.2043in" svg:height="0.1992in" draw:z-index="374"><draw:text-box><text:p text:style-name="P6"><text:span text:style-name="T19"><text:s/></text:span></text:p></draw:text-box></draw:frame><draw:frame draw:style-name="fr2" draw:name="Frame355" text:anchor-type="paragraph" svg:x="3.6598in" svg:y="2.8673in" svg:width="0.7472in" svg:height="0.1992in" draw:z-index="375"><draw:text-box><text:p text:style-name="P6"><text:span text:style-name="T20">trabajan</text:span></text:p></draw:text-box></draw:frame><draw:frame draw:style-name="fr2" draw:name="Frame356" text:anchor-type="paragraph" svg:x="4.1846in" svg:y="2.8673in" svg:width="0.2043in" svg:height="0.1992in" draw:z-index="376"><draw:text-box><text:p text:style-name="P6"><text:span text:style-name="T19"><text:s/></text:span></text:p></draw:text-box></draw:frame><draw:frame draw:style-name="fr2" draw:name="Frame357" text:anchor-type="paragraph" svg:x="4.2417in" svg:y="2.8673in" svg:width="0.3937in" svg:height="0.1992in" draw:z-index="377"><draw:text-box><text:p text:style-name="P6"><text:span text:style-name="T3">en</text:span></text:p></draw:text-box></draw:frame><draw:frame draw:style-name="fr2" draw:name="Frame358" text:anchor-type="paragraph" svg:x="4.4161in" svg:y="2.8673in" svg:width="0.2043in" svg:height="0.1992in" draw:z-index="378"><draw:text-box><text:p text:style-name="P6"><text:span text:style-name="T19"><text:s/></text:span></text:p></draw:text-box></draw:frame><draw:frame draw:style-name="fr2" draw:name="Frame359" text:anchor-type="paragraph" svg:x="4.4728in" svg:y="2.8673in" svg:width="0.4193in" svg:height="0.1992in" draw:z-index="379"><draw:text-box><text:p text:style-name="P6"><text:span text:style-name="T20">los</text:span></text:p></draw:text-box></draw:frame><draw:frame draw:style-name="fr2" draw:name="Frame360" text:anchor-type="paragraph" svg:x="4.6701in" svg:y="2.8673in" svg:width="0.2043in" svg:height="0.1992in" draw:z-index="380"><draw:text-box><text:p text:style-name="P6"><text:span text:style-name="T19"><text:s/></text:span></text:p></draw:text-box></draw:frame><draw:frame draw:style-name="fr2" draw:name="Frame361" text:anchor-type="paragraph" svg:x="4.7264in" svg:y="2.8673in" svg:width="0.5673in" svg:height="0.1992in" draw:z-index="381"><draw:text-box><text:p text:style-name="P6"><text:span text:style-name="T28">CEE.</text:span></text:p></draw:text-box></draw:frame><draw:frame draw:style-name="fr2" draw:name="Frame362" text:anchor-type="paragraph" svg:x="5.072in" svg:y="2.8673in" svg:width="0.2043in" svg:height="0.1992in" draw:z-index="382"><draw:text-box><text:p text:style-name="P6"><text:span text:style-name="T19"><text:s/></text:span></text:p></draw:text-box></draw:frame><draw:frame draw:style-name="fr2" draw:name="Frame363" text:anchor-type="paragraph" svg:x="5.1283in" svg:y="2.8673in" svg:width="0.4118in" svg:height="0.1992in" draw:z-index="383"><draw:text-box><text:p text:style-name="P6"><text:span text:style-name="T19">Su</text:span></text:p></draw:text-box></draw:frame><draw:frame draw:style-name="fr2" draw:name="Frame364" text:anchor-type="paragraph" svg:x="5.3189in" svg:y="2.8673in" svg:width="0.2043in" svg:height="0.1992in" draw:z-index="384"><draw:text-box><text:p text:style-name="P6"><text:span text:style-name="T19"><text:s/></text:span></text:p></draw:text-box></draw:frame><draw:frame draw:style-name="fr2" draw:name="Frame365" text:anchor-type="paragraph" svg:x="5.3752in" svg:y="2.8673in" svg:width="0.8638in" svg:height="0.1992in" draw:z-index="385"><draw:text-box><text:p text:style-name="P6"><text:span text:style-name="T20">estructura</text:span></text:p></draw:text-box></draw:frame><draw:frame draw:style-name="fr2" draw:name="Frame366" text:anchor-type="paragraph" svg:x="6.0165in" svg:y="2.8673in" svg:width="0.2043in" svg:height="0.1992in" draw:z-index="386"><draw:text-box><text:p text:style-name="P6"><text:span text:style-name="T19"><text:s/></text:span></text:p></draw:text-box></draw:frame><draw:frame draw:style-name="fr2" draw:name="Frame367" text:anchor-type="paragraph" svg:x="6.0736in" svg:y="2.8673in" svg:width="0.2535in" svg:height="0.1992in" draw:z-index="387"><draw:text-box><text:p text:style-name="P6"><text:span text:style-name="T15">y</text:span></text:p></draw:text-box></draw:frame><draw:frame draw:style-name="fr2" draw:name="Frame368" text:anchor-type="paragraph" svg:x="6.161in" svg:y="2.8673in" svg:width="0.2043in" svg:height="0.1992in" draw:z-index="388"><draw:text-box><text:p text:style-name="P6"><text:span text:style-name="T19"><text:s/></text:span></text:p></draw:text-box></draw:frame><draw:frame draw:style-name="fr2" draw:name="Frame369" text:anchor-type="paragraph" svg:x="6.2189in" svg:y="2.8673in" svg:width="1.0354in" svg:height="0.1992in" draw:z-index="389"><draw:text-box><text:p text:style-name="P6"><text:span text:style-name="T20">organización</text:span></text:p></draw:text-box></draw:frame><draw:frame draw:style-name="fr2" draw:name="Frame370" text:anchor-type="paragraph" svg:x="7.0319in" svg:y="2.8673in" svg:width="0.2043in" svg:height="0.1992in" draw:z-index="390"><draw:text-box><text:p text:style-name="P6"><text:span text:style-name="T19"><text:s/></text:span></text:p></draw:text-box></draw:frame><draw:frame draw:style-name="fr2" draw:name="Frame371" text:anchor-type="paragraph" svg:x="7.0874in" svg:y="2.8673in" svg:width="0.378in" svg:height="0.1992in" draw:z-index="391"><draw:text-box><text:p text:style-name="P6"><text:span text:style-name="T15">se</text:span></text:p></draw:text-box></draw:frame><draw:frame draw:style-name="fr2" draw:name="Frame372" text:anchor-type="paragraph" svg:x="1.0181in" svg:y="3.0307in" svg:width="0.7362in" svg:height="0.1992in" draw:z-index="392"><draw:text-box><text:p text:style-name="P6"><text:span text:style-name="T20">ajustará</text:span></text:p></draw:text-box></draw:frame><draw:frame draw:style-name="fr2" draw:name="Frame373" text:anchor-type="paragraph" svg:x="1.5319in" svg:y="3.0307in" svg:width="0.2043in" svg:height="0.1992in" draw:z-index="393"><draw:text-box><text:p text:style-name="P6"><text:span text:style-name="T19"><text:s/></text:span></text:p></draw:text-box></draw:frame><draw:frame draw:style-name="fr2" draw:name="Frame374" text:anchor-type="paragraph" svg:x="1.5839in" svg:y="3.0307in" svg:width="0.2661in" svg:height="0.1992in" draw:z-index="394"><draw:text-box><text:p text:style-name="P6"><text:span text:style-name="T19">a</text:span></text:p></draw:text-box></draw:frame><draw:frame draw:style-name="fr2" draw:name="Frame375" text:anchor-type="paragraph" svg:x="1.6752in" svg:y="3.0307in" svg:width="0.2043in" svg:height="0.1992in" draw:z-index="395"><draw:text-box><text:p text:style-name="P6"><text:span text:style-name="T19"><text:s/></text:span></text:p></draw:text-box></draw:frame><draw:frame draw:style-name="fr2" draw:name="Frame376" text:anchor-type="paragraph" svg:x="1.728in" svg:y="3.0307in" svg:width="0.4146in" svg:height="0.1992in" draw:z-index="396"><draw:text-box><text:p text:style-name="P6"><text:span text:style-name="T15">las</text:span></text:p></draw:text-box></draw:frame><draw:frame draw:style-name="fr2" draw:name="Frame377" text:anchor-type="paragraph" svg:x="1.9201in" svg:y="3.0307in" svg:width="0.2043in" svg:height="0.1992in" draw:z-index="397"><draw:text-box><text:p text:style-name="P6"><text:span text:style-name="T19"><text:s/></text:span></text:p></draw:text-box></draw:frame><draw:frame draw:style-name="fr2" draw:name="Frame378" text:anchor-type="paragraph" svg:x="1.9736in" svg:y="3.0307in" svg:width="0.3898in" svg:height="0.1992in" draw:z-index="398"><draw:text-box><text:p text:style-name="P6"><text:span text:style-name="T15">de</text:span></text:p></draw:text-box></draw:frame><draw:frame draw:style-name="fr2" draw:name="Frame379" text:anchor-type="paragraph" svg:x="2.1417in" svg:y="3.0307in" svg:width="0.2043in" svg:height="0.1992in" draw:z-index="399"><draw:text-box><text:p text:style-name="P6"><text:span text:style-name="T19"><text:s/></text:span></text:p></draw:text-box></draw:frame><draw:frame draw:style-name="fr2" draw:name="Frame380" text:anchor-type="paragraph" svg:x="2.1937in" svg:y="3.0307in" svg:width="0.4673in" svg:height="0.1992in" draw:z-index="400"><draw:text-box><text:p text:style-name="P6"><text:span text:style-name="T23">las </text:span></text:p></draw:text-box></draw:frame><draw:frame draw:style-name="fr2" draw:name="Frame381" text:anchor-type="paragraph" svg:x="2.439in" svg:y="3.0307in" svg:width="0.852in" svg:height="0.1992in" draw:z-index="401"><draw:text-box><text:p text:style-name="P6"><text:span text:style-name="T20">empresas</text:span></text:p></draw:text-box></draw:frame><draw:frame draw:style-name="fr2" draw:name="Frame382" text:anchor-type="paragraph" svg:x="3.0689in" svg:y="3.0307in" svg:width="0.2043in" svg:height="0.1992in" draw:z-index="402"><draw:text-box><text:p text:style-name="P6"><text:span text:style-name="T19"><text:s/></text:span></text:p></draw:text-box></draw:frame><draw:frame draw:style-name="fr2" draw:name="Frame383" text:anchor-type="paragraph" svg:x="3.1201in" svg:y="3.0307in" svg:width="0.852in" svg:height="0.1992in" draw:z-index="403"><draw:text-box><text:p text:style-name="P6"><text:span text:style-name="T20">ordinarias</text:span></text:p></draw:text-box></draw:frame><draw:frame draw:style-name="fr2" draw:name="Frame384" text:anchor-type="paragraph" svg:x="3.75in" svg:y="3.0307in" svg:width="0.2043in" svg:height="0.1992in" draw:z-index="404"><draw:text-box><text:p text:style-name="P6"><text:span text:style-name="T19"><text:s/></text:span></text:p></draw:text-box></draw:frame><draw:frame draw:style-name="fr2" draw:name="Frame385" text:anchor-type="paragraph" svg:x="3.8035in" svg:y="3.0307in" svg:width="0.2992in" svg:height="0.1992in" draw:z-index="405"><draw:text-box><text:p text:style-name="P6"><text:span text:style-name="T29">y,</text:span></text:p></draw:text-box></draw:frame><draw:frame draw:style-name="fr2" draw:name="Frame386" text:anchor-type="paragraph" svg:x="3.9146in" svg:y="3.0307in" svg:width="0.2043in" svg:height="0.1992in" draw:z-index="406"><draw:text-box><text:p text:style-name="P6"><text:span text:style-name="T19"><text:s/></text:span></text:p></draw:text-box></draw:frame><draw:frame draw:style-name="fr2" draw:name="Frame387" text:anchor-type="paragraph" svg:x="3.9673in" svg:y="3.0307in" svg:width="0.2661in" svg:height="0.1992in" draw:z-index="407"><draw:text-box><text:p text:style-name="P6"><text:span text:style-name="T19">a</text:span></text:p></draw:text-box></draw:frame><draw:frame draw:style-name="fr2" draw:name="Frame388" text:anchor-type="paragraph" svg:x="4.0591in" svg:y="3.0307in" svg:width="0.2043in" svg:height="0.1992in" draw:z-index="408"><draw:text-box><text:p text:style-name="P6"><text:span text:style-name="T19"><text:s/></text:span></text:p></draw:text-box></draw:frame><draw:frame draw:style-name="fr2" draw:name="Frame389" text:anchor-type="paragraph" svg:x="4.1102in" svg:y="3.0307in" svg:width="0.6181in" svg:height="0.1992in" draw:z-index="409"><draw:text-box><text:p text:style-name="P6"><text:span text:style-name="T20">través</text:span></text:p></draw:text-box></draw:frame><draw:frame draw:style-name="fr2" draw:name="Frame390" text:anchor-type="paragraph" svg:x="4.5063in" svg:y="3.0307in" svg:width="0.2043in" svg:height="0.1992in" draw:z-index="410"><draw:text-box><text:p text:style-name="P6"><text:span text:style-name="T19"><text:s/></text:span></text:p></draw:text-box></draw:frame><draw:frame draw:style-name="fr2" draw:name="Frame391" text:anchor-type="paragraph" svg:x="4.5583in" svg:y="3.0307in" svg:width="0.4445in" svg:height="0.1992in" draw:z-index="411"><draw:text-box><text:p text:style-name="P6"><text:span text:style-name="T27">de </text:span></text:p></draw:text-box></draw:frame><draw:frame draw:style-name="fr2" draw:name="Frame392" text:anchor-type="paragraph" svg:x="4.7807in" svg:y="3.0307in" svg:width="0.4146in" svg:height="0.1992in" draw:z-index="412"><draw:text-box><text:p text:style-name="P6"><text:span text:style-name="T15">las</text:span></text:p></draw:text-box></draw:frame><draw:frame draw:style-name="fr2" draw:name="Frame393" text:anchor-type="paragraph" svg:x="4.9728in" svg:y="3.0307in" svg:width="0.2043in" svg:height="0.1992in" draw:z-index="413"><draw:text-box><text:p text:style-name="P6"><text:span text:style-name="T19"><text:s/></text:span></text:p></draw:text-box></draw:frame><draw:frame draw:style-name="fr2" draw:name="Frame394" text:anchor-type="paragraph" svg:x="5.0264in" svg:y="3.0307in" svg:width="0.8283in" svg:height="0.1992in" draw:z-index="414"><draw:text-box><text:p text:style-name="P6"><text:span text:style-name="T20">Unidades</text:span></text:p></draw:text-box></draw:frame><draw:frame draw:style-name="fr2" draw:name="Frame395" text:anchor-type="paragraph" svg:x="5.6319in" svg:y="3.0307in" svg:width="0.2043in" svg:height="0.1992in" draw:z-index="415"><draw:text-box><text:p text:style-name="P6"><text:span text:style-name="T19"><text:s/></text:span></text:p></draw:text-box></draw:frame><draw:frame draw:style-name="fr2" draw:name="Frame396" text:anchor-type="paragraph" svg:x="5.6854in" svg:y="3.0307in" svg:width="0.3898in" svg:height="0.1992in" draw:z-index="416"><draw:text-box><text:p text:style-name="P6"><text:span text:style-name="T15">de</text:span></text:p></draw:text-box></draw:frame><draw:frame draw:style-name="fr2" draw:name="Frame397" text:anchor-type="paragraph" svg:x="5.8535in" svg:y="3.0307in" svg:width="0.7165in" svg:height="0.1992in" draw:z-index="417"><draw:text-box><text:p text:style-name="P6"><text:span text:style-name="T28"><text:s/>Apoyo,</text:span></text:p></draw:text-box></draw:frame><draw:frame draw:style-name="fr2" draw:name="Frame398" text:anchor-type="paragraph" svg:x="6.3484in" svg:y="3.0307in" svg:width="0.2043in" svg:height="0.1992in" draw:z-index="418"><draw:text-box><text:p text:style-name="P6"><text:span text:style-name="T19"><text:s/></text:span></text:p></draw:text-box></draw:frame><draw:frame draw:style-name="fr2" draw:name="Frame399" text:anchor-type="paragraph" svg:x="6.4016in" svg:y="3.0307in" svg:width="0.8299in" svg:height="0.1992in" draw:z-index="419"><draw:text-box><text:p text:style-name="P6"><text:span text:style-name="T20">prestarán</text:span></text:p></draw:text-box></draw:frame><draw:frame draw:style-name="fr2" draw:name="Frame400" text:anchor-type="paragraph" svg:x="7.0091in" svg:y="3.0307in" svg:width="0.5102in" svg:height="0.1992in" draw:z-index="420"><draw:text-box><text:p text:style-name="P6"><text:span text:style-name="T23"><text:s/>los</text:span></text:p></draw:text-box></draw:frame><draw:frame draw:style-name="fr2" draw:name="Frame401" text:anchor-type="paragraph" svg:x="1.0181in" svg:y="3.1945in" svg:width="7.2457in" svg:height="0.1992in" draw:z-index="421"><draw:text-box><text:p text:style-name="P6"><text:span text:style-name="T23">servicios de ajuste personal y social que se requieran, según las circunstancias de las personas</text:span></text:p></draw:text-box></draw:frame><draw:frame draw:style-name="fr2" draw:name="Frame402" text:anchor-type="paragraph" svg:x="1.0181in" svg:y="3.3575in" svg:width="7.2457in" svg:height="0.1992in" draw:z-index="422"><draw:text-box><text:p text:style-name="P6"><text:span text:style-name="T23">trabajadoras con discapacidad y conforme a lo que se determina reglamentariamente en el Real</text:span></text:p></draw:text-box></draw:frame><draw:frame draw:style-name="fr2" draw:name="Frame403" text:anchor-type="paragraph" svg:x="1.0181in" svg:y="3.5217in" svg:width="7.2457in" svg:height="0.1992in" draw:z-index="423"><draw:text-box><text:p text:style-name="P6"><text:span text:style-name="T25">Decreto 2273/1985, de 4 de diciembre, de CEE, y en el Real Decreto 469/2006, de 21 de abril, de</text:span></text:p></draw:text-box></draw:frame><draw:frame draw:style-name="fr2" draw:name="Frame404" text:anchor-type="paragraph" svg:x="1.0181in" svg:y="3.6846in" svg:width="2.1543in" svg:height="0.1992in" draw:z-index="424"><draw:text-box><text:p text:style-name="P6"><text:span text:style-name="T20">Unidades de Apoyo.</text:span></text:p></draw:text-box></draw:frame><draw:frame draw:style-name="fr2" draw:name="Frame405" text:anchor-type="paragraph" svg:x="1.0181in" svg:y="4.0118in" svg:width="7.2457in" svg:height="0.1992in" draw:z-index="425"><draw:text-box><text:p text:style-name="P6"><text:span text:style-name="T4">Cuarta.-</text:span><text:span text:style-name="T15"> La cuantía mínima de la subvención por cada persona trabajadora con contrato indefinido</text:span></text:p></draw:text-box></draw:frame><draw:frame draw:style-name="fr2" draw:name="Frame406" text:anchor-type="paragraph" svg:x="1.0181in" svg:y="4.1772in" svg:width="7.2457in" svg:height="0.1992in" draw:z-index="426"><draw:text-box><text:p text:style-name="P10"><text:span text:style-name="T28">será del 55% (60% si es mujer o mayor de 45 años) del vigente Salario Mínimo Interprofesional (en</text:span></text:p></draw:text-box></draw:frame><draw:frame draw:style-name="fr2" draw:name="Frame407" text:anchor-type="paragraph" svg:x="1.0181in" svg:y="4.3398in" svg:width="7.2457in" svg:height="0.1992in" draw:z-index="427"><draw:text-box><text:p text:style-name="P10"><text:span text:style-name="T20">adelante SMI) y, si es con contrato temporal de duración mínima de 6 meses, será del 50% del SMI:</text:span></text:p></draw:text-box></draw:frame><draw:frame draw:style-name="fr2" draw:name="Frame408" text:anchor-type="paragraph" svg:x="1.0181in" svg:y="4.5043in" svg:width="0.4516in" svg:height="0.1992in" draw:z-index="428"><draw:text-box><text:p text:style-name="P10"><text:span text:style-name="T15">ello</text:span></text:p></draw:text-box></draw:frame><draw:frame draw:style-name="fr2" draw:name="Frame409" text:anchor-type="paragraph" svg:x="1.2472in" svg:y="4.5043in" svg:width="0.2035in" svg:height="0.1992in" draw:z-index="429"><draw:text-box><text:p text:style-name="P10"><text:span text:style-name="T30"><text:s/></text:span></text:p></draw:text-box></draw:frame><draw:frame draw:style-name="fr2" draw:name="Frame410" text:anchor-type="paragraph" svg:x="1.2984in" svg:y="4.5043in" svg:width="0.389in" svg:height="0.1992in" draw:z-index="430"><draw:text-box><text:p text:style-name="P10"><text:span text:style-name="T15">en</text:span></text:p></draw:text-box></draw:frame><draw:frame draw:style-name="fr2" draw:name="Frame411" text:anchor-type="paragraph" svg:x="1.4661in" svg:y="4.5043in" svg:width="0.2035in" svg:height="0.1992in" draw:z-index="431"><draw:text-box><text:p text:style-name="P10"><text:span text:style-name="T30"><text:s/></text:span></text:p></draw:text-box></draw:frame><draw:frame draw:style-name="fr2" draw:name="Frame412" text:anchor-type="paragraph" svg:x="1.5173in" svg:y="4.5043in" svg:width="0.3154in" svg:height="0.1992in" draw:z-index="432"><draw:text-box><text:p text:style-name="P10"><text:span text:style-name="T15">el</text:span></text:p></draw:text-box></draw:frame><draw:frame draw:style-name="fr2" draw:name="Frame413" text:anchor-type="paragraph" svg:x="1.639in" svg:y="4.5043in" svg:width="0.2035in" svg:height="0.1992in" draw:z-index="433"><draw:text-box><text:p text:style-name="P10"><text:span text:style-name="T30"><text:s/></text:span></text:p></draw:text-box></draw:frame><draw:frame draw:style-name="fr2" draw:name="Frame414" text:anchor-type="paragraph" svg:x="1.6902in" svg:y="4.5043in" svg:width="0.5291in" svg:height="0.1992in" draw:z-index="434"><draw:text-box><text:p text:style-name="P10"><text:span text:style-name="T15">caso</text:span></text:p></draw:text-box></draw:frame><draw:frame draw:style-name="fr2" draw:name="Frame415" text:anchor-type="paragraph" svg:x="1.9972in" svg:y="4.5043in" svg:width="0.2035in" svg:height="0.1992in" draw:z-index="435"><draw:text-box><text:p text:style-name="P10"><text:span text:style-name="T30"><text:s/></text:span></text:p></draw:text-box></draw:frame><draw:frame draw:style-name="fr2" draw:name="Frame416" text:anchor-type="paragraph" svg:x="2.048in" svg:y="4.5043in" svg:width="0.3874in" svg:height="0.1992in" draw:z-index="436"><draw:text-box><text:p text:style-name="P10"><text:span text:style-name="T30">de</text:span></text:p></draw:text-box></draw:frame><draw:frame draw:style-name="fr2" draw:name="Frame417" text:anchor-type="paragraph" svg:x="2.2146in" svg:y="4.5043in" svg:width="0.2035in" svg:height="0.1992in" draw:z-index="437"><draw:text-box><text:p text:style-name="P10"><text:span text:style-name="T30"><text:s/></text:span></text:p></draw:text-box></draw:frame><draw:frame draw:style-name="fr2" draw:name="Frame418" text:anchor-type="paragraph" svg:x="2.2673in" svg:y="4.5043in" svg:width="0.8071in" svg:height="0.1992in" draw:z-index="438"><draw:text-box><text:p text:style-name="P10"><text:span text:style-name="T15">personas</text:span></text:p></draw:text-box></draw:frame><draw:frame draw:style-name="fr2" draw:name="Frame419" text:anchor-type="paragraph" svg:x="2.852in" svg:y="4.5043in" svg:width="0.2035in" svg:height="0.1992in" draw:z-index="439"><draw:text-box><text:p text:style-name="P10"><text:span text:style-name="T30"><text:s/></text:span></text:p></draw:text-box></draw:frame><draw:frame draw:style-name="fr2" draw:name="Frame420" text:anchor-type="paragraph" svg:x="2.9028in" svg:y="4.5043in" svg:width="0.4591in" svg:height="0.1992in" draw:z-index="440"><draw:text-box><text:p text:style-name="P10"><text:span text:style-name="T15">con</text:span></text:p></draw:text-box></draw:frame><draw:frame draw:style-name="fr2" draw:name="Frame421" text:anchor-type="paragraph" svg:x="3.1398in" svg:y="4.5043in" svg:width="0.2035in" svg:height="0.1992in" draw:z-index="441"><draw:text-box><text:p text:style-name="P10"><text:span text:style-name="T30"><text:s/></text:span></text:p></draw:text-box></draw:frame><draw:frame draw:style-name="fr2" draw:name="Frame422" text:anchor-type="paragraph" svg:x="3.1909in" svg:y="4.5043in" svg:width="1.0457in" svg:height="0.1992in" draw:z-index="442"><draw:text-box><text:p text:style-name="P10"><text:span text:style-name="T15">discapacidad</text:span></text:p></draw:text-box></draw:frame><draw:frame draw:style-name="fr2" draw:name="Frame423" text:anchor-type="paragraph" svg:x="4.0146in" svg:y="4.5043in" svg:width="0.2035in" svg:height="0.1992in" draw:z-index="443"><draw:text-box><text:p text:style-name="P10"><text:span text:style-name="T30"><text:s/></text:span></text:p></draw:text-box></draw:frame><draw:frame draw:style-name="fr2" draw:name="Frame424" text:anchor-type="paragraph" svg:x="4.0673in" svg:y="4.5043in" svg:width="0.4673in" svg:height="0.1992in" draw:z-index="444"><draw:text-box><text:p text:style-name="P10"><text:span text:style-name="T15">que</text:span></text:p></draw:text-box></draw:frame><draw:frame draw:style-name="fr2" draw:name="Frame425" text:anchor-type="paragraph" svg:x="4.3126in" svg:y="4.5043in" svg:width="0.2035in" svg:height="0.1992in" draw:z-index="445"><draw:text-box><text:p text:style-name="P10"><text:span text:style-name="T30"><text:s/></text:span></text:p></draw:text-box></draw:frame><draw:frame draw:style-name="fr2" draw:name="Frame426" text:anchor-type="paragraph" svg:x="4.3638in" svg:y="4.5043in" svg:width="0.852in" svg:height="0.1992in" draw:z-index="446"><draw:text-box><text:p text:style-name="P10"><text:span text:style-name="T15">presentan</text:span></text:p></draw:text-box></draw:frame><draw:frame draw:style-name="fr2" draw:name="Frame427" text:anchor-type="paragraph" svg:x="4.9937in" svg:y="4.5043in" svg:width="0.2035in" svg:height="0.1992in" draw:z-index="447"><draw:text-box><text:p text:style-name="P10"><text:span text:style-name="T30"><text:s/></text:span></text:p></draw:text-box></draw:frame><draw:frame draw:style-name="fr2" draw:name="Frame428" text:anchor-type="paragraph" svg:x="5.0465in" svg:y="4.5043in" svg:width="0.7681in" svg:height="0.1992in" draw:z-index="448"><draw:text-box><text:p text:style-name="P10"><text:span text:style-name="T15">mayores</text:span></text:p></draw:text-box></draw:frame><draw:frame draw:style-name="fr2" draw:name="Frame429" text:anchor-type="paragraph" svg:x="5.5925in" svg:y="4.5043in" svg:width="0.2035in" svg:height="0.1992in" draw:z-index="449"><draw:text-box><text:p text:style-name="P10"><text:span text:style-name="T30"><text:s/></text:span></text:p></draw:text-box></draw:frame><draw:frame draw:style-name="fr2" draw:name="Frame430" text:anchor-type="paragraph" svg:x="5.6429in" svg:y="4.5043in" svg:width="0.9307in" svg:height="0.1992in" draw:z-index="450"><draw:text-box><text:p text:style-name="P10"><text:span text:style-name="T15">dificultades</text:span></text:p></draw:text-box></draw:frame><draw:frame draw:style-name="fr2" draw:name="Frame431" text:anchor-type="paragraph" svg:x="6.3516in" svg:y="4.5043in" svg:width="0.2035in" svg:height="0.1992in" draw:z-index="451"><draw:text-box><text:p text:style-name="P10"><text:span text:style-name="T30"><text:s/></text:span></text:p></draw:text-box></draw:frame><draw:frame draw:style-name="fr2" draw:name="Frame432" text:anchor-type="paragraph" svg:x="6.4028in" svg:y="4.5043in" svg:width="0.389in" svg:height="0.1992in" draw:z-index="452"><draw:text-box><text:p text:style-name="P10"><text:span text:style-name="T15">de</text:span></text:p></draw:text-box></draw:frame><draw:frame draw:style-name="fr2" draw:name="Frame433" text:anchor-type="paragraph" svg:x="6.5709in" svg:y="4.5043in" svg:width="0.2035in" svg:height="0.1992in" draw:z-index="453"><draw:text-box><text:p text:style-name="P10"><text:span text:style-name="T30"><text:s/></text:span></text:p></draw:text-box></draw:frame><draw:frame draw:style-name="fr2" draw:name="Frame434" text:anchor-type="paragraph" svg:x="6.622in" svg:y="4.5043in" svg:width="0.7264in" svg:height="0.1992in" draw:z-index="454"><draw:text-box><text:p text:style-name="P10"><text:span text:style-name="T28">acceso </text:span></text:p></draw:text-box></draw:frame><draw:frame draw:style-name="fr2" draw:name="Frame435" text:anchor-type="paragraph" svg:x="7.1264in" svg:y="4.5043in" svg:width="0.311in" svg:height="0.1992in" draw:z-index="455"><draw:text-box><text:p text:style-name="P10"><text:span text:style-name="T31">al</text:span></text:p></draw:text-box></draw:frame><draw:frame draw:style-name="fr2" draw:name="Frame436" text:anchor-type="paragraph" svg:x="1.0181in" svg:y="4.6665in" svg:width="7.2457in" svg:height="0.1992in" draw:z-index="456"><draw:text-box><text:p text:style-name="P10"><text:span text:style-name="T20">mercado de trabajo, es decir, personas con parálisis cerebral, discapacidad intelectual, trastorno de</text:span></text:p></draw:text-box></draw:frame><draw:frame draw:style-name="fr2" draw:name="Frame437" text:anchor-type="paragraph" svg:x="1.0181in" svg:y="4.8311in" svg:width="7.2457in" svg:height="0.1992in" draw:z-index="457"><draw:text-box><text:p text:style-name="P10"><text:span text:style-name="T20">salud mental o de autismo con grado de discapacidad reconocido igual o superior al 33%, así como,</text:span></text:p></draw:text-box></draw:frame><draw:frame draw:style-name="fr2" draw:name="Frame438" text:anchor-type="paragraph" svg:x="1.0181in" svg:y="4.9937in" svg:width="7.2457in" svg:height="0.1992in" draw:z-index="458"><draw:text-box><text:p text:style-name="P10"><text:span text:style-name="T25">con discapacidad física o sensorial con grado de discapacidad igual o superior al 65% (Art. 5c RD</text:span></text:p></draw:text-box></draw:frame><draw:frame draw:style-name="fr2" draw:name="Frame439" text:anchor-type="paragraph" svg:x="1.0181in" svg:y="5.1583in" svg:width="7.2457in" svg:height="0.1992in" draw:z-index="459"><draw:text-box><text:p text:style-name="P10"><text:span text:style-name="T25">818/2021, redactado por la disposición final 3.ª de RD 1069/2021, de 4 de diciembre). Cuando se</text:span></text:p></draw:text-box></draw:frame><draw:frame draw:style-name="fr2" draw:name="Frame440" text:anchor-type="paragraph" svg:x="1.0181in" svg:y="5.3209in" svg:width="0.5126in" svg:height="0.1992in" draw:z-index="460"><draw:text-box><text:p text:style-name="P10"><text:span text:style-name="T15">trate</text:span></text:p></draw:text-box></draw:frame><draw:frame draw:style-name="fr2" draw:name="Frame441" text:anchor-type="paragraph" svg:x="1.3083in" svg:y="5.3209in" svg:width="0.2035in" svg:height="0.1992in" draw:z-index="461"><draw:text-box><text:p text:style-name="P10"><text:span text:style-name="T30"><text:s/></text:span></text:p></draw:text-box></draw:frame><draw:frame draw:style-name="fr2" draw:name="Frame442" text:anchor-type="paragraph" svg:x="1.3626in" svg:y="5.3209in" svg:width="0.3846in" svg:height="0.1992in" draw:z-index="462"><draw:text-box><text:p text:style-name="P10"><text:span text:style-name="T31">de</text:span></text:p></draw:text-box></draw:frame><draw:frame draw:style-name="fr2" draw:name="Frame443" text:anchor-type="paragraph" svg:x="1.5291in" svg:y="5.3209in" svg:width="0.2035in" svg:height="0.1992in" draw:z-index="463"><draw:text-box><text:p text:style-name="P10"><text:span text:style-name="T30"><text:s/></text:span></text:p></draw:text-box></draw:frame><draw:frame draw:style-name="fr2" draw:name="Frame444" text:anchor-type="paragraph" svg:x="1.5811in" svg:y="5.3209in" svg:width="0.8055in" svg:height="0.1992in" draw:z-index="464"><draw:text-box><text:p text:style-name="P10"><text:span text:style-name="T15">personas</text:span></text:p></draw:text-box></draw:frame><draw:frame draw:style-name="fr2" draw:name="Frame445" text:anchor-type="paragraph" svg:x="2.1646in" svg:y="5.3209in" svg:width="0.2035in" svg:height="0.1992in" draw:z-index="465"><draw:text-box><text:p text:style-name="P10"><text:span text:style-name="T30"><text:s/></text:span></text:p></draw:text-box></draw:frame><draw:frame draw:style-name="fr2" draw:name="Frame446" text:anchor-type="paragraph" svg:x="2.2189in" svg:y="5.3209in" svg:width="1.0071in" svg:height="0.1992in" draw:z-index="466"><draw:text-box><text:p text:style-name="P10"><text:span text:style-name="T15">trabajadoras</text:span></text:p></draw:text-box></draw:frame><draw:frame draw:style-name="fr2" draw:name="Frame447" text:anchor-type="paragraph" svg:x="3.0035in" svg:y="5.3209in" svg:width="0.2035in" svg:height="0.1992in" draw:z-index="467"><draw:text-box><text:p text:style-name="P10"><text:span text:style-name="T30"><text:s/></text:span></text:p></draw:text-box></draw:frame><draw:frame draw:style-name="fr2" draw:name="Frame448" text:anchor-type="paragraph" svg:x="3.0547in" svg:y="5.3209in" svg:width="0.4598in" svg:height="0.1992in" draw:z-index="468"><draw:text-box><text:p text:style-name="P10"><text:span text:style-name="T15">con</text:span></text:p></draw:text-box></draw:frame><draw:frame draw:style-name="fr2" draw:name="Frame449" text:anchor-type="paragraph" svg:x="3.2925in" svg:y="5.3209in" svg:width="0.2035in" svg:height="0.1992in" draw:z-index="469"><draw:text-box><text:p text:style-name="P10"><text:span text:style-name="T30"><text:s/></text:span></text:p></draw:text-box></draw:frame><draw:frame draw:style-name="fr2" draw:name="Frame450" text:anchor-type="paragraph" svg:x="3.3437in" svg:y="5.3209in" svg:width="1.0457in" svg:height="0.1992in" draw:z-index="470"><draw:text-box><text:p text:style-name="P10"><text:span text:style-name="T15">discapacidad</text:span></text:p></draw:text-box></draw:frame><draw:frame draw:style-name="fr2" draw:name="Frame451" text:anchor-type="paragraph" svg:x="4.1673in" svg:y="5.3209in" svg:width="0.2035in" svg:height="0.1992in" draw:z-index="471"><draw:text-box><text:p text:style-name="P10"><text:span text:style-name="T30"><text:s/></text:span></text:p></draw:text-box></draw:frame><draw:frame draw:style-name="fr2" draw:name="Frame452" text:anchor-type="paragraph" svg:x="4.2201in" svg:y="5.3209in" svg:width="0.5598in" svg:height="0.1992in" draw:z-index="472"><draw:text-box><text:p text:style-name="P10"><text:span text:style-name="T15">física</text:span></text:p></draw:text-box></draw:frame><draw:frame draw:style-name="fr2" draw:name="Frame453" text:anchor-type="paragraph" svg:x="4.5575in" svg:y="5.3209in" svg:width="0.2035in" svg:height="0.1992in" draw:z-index="473"><draw:text-box><text:p text:style-name="P10"><text:span text:style-name="T30"><text:s/></text:span></text:p></draw:text-box></draw:frame><draw:frame draw:style-name="fr2" draw:name="Frame454" text:anchor-type="paragraph" svg:x="4.6091in" svg:y="5.3209in" svg:width="0.2646in" svg:height="0.1992in" draw:z-index="474"><draw:text-box><text:p text:style-name="P10"><text:span text:style-name="T30">o</text:span></text:p></draw:text-box></draw:frame><draw:frame draw:style-name="fr2" draw:name="Frame455" text:anchor-type="paragraph" svg:x="4.6992in" svg:y="5.3209in" svg:width="0.2035in" svg:height="0.1992in" draw:z-index="475"><draw:text-box><text:p text:style-name="P10"><text:span text:style-name="T30"><text:s/></text:span></text:p></draw:text-box></draw:frame><draw:frame draw:style-name="fr2" draw:name="Frame456" text:anchor-type="paragraph" svg:x="4.7528in" svg:y="5.3209in" svg:width="0.789in" svg:height="0.1992in" draw:z-index="476"><draw:text-box><text:p text:style-name="P10"><text:span text:style-name="T15">sensorial</text:span></text:p></draw:text-box></draw:frame><draw:frame draw:style-name="fr2" draw:name="Frame457" text:anchor-type="paragraph" svg:x="5.3201in" svg:y="5.3209in" svg:width="0.2035in" svg:height="0.1992in" draw:z-index="477"><draw:text-box><text:p text:style-name="P10"><text:span text:style-name="T30"><text:s/></text:span></text:p></draw:text-box></draw:frame><draw:frame draw:style-name="fr2" draw:name="Frame458" text:anchor-type="paragraph" svg:x="5.3736in" svg:y="5.3209in" svg:width="0.4575in" svg:height="0.1992in" draw:z-index="478"><draw:text-box><text:p text:style-name="P10"><text:span text:style-name="T32">con</text:span></text:p></draw:text-box></draw:frame><draw:frame draw:style-name="fr2" draw:name="Frame459" text:anchor-type="paragraph" svg:x="5.6091in" svg:y="5.3209in" svg:width="0.2035in" svg:height="0.1992in" draw:z-index="479"><draw:text-box><text:p text:style-name="P10"><text:span text:style-name="T30"><text:s/></text:span></text:p></draw:text-box></draw:frame><draw:frame draw:style-name="fr2" draw:name="Frame460" text:anchor-type="paragraph" svg:x="5.6626in" svg:y="5.3209in" svg:width="0.5902in" svg:height="0.1992in" draw:z-index="480"><draw:text-box><text:p text:style-name="P10"><text:span text:style-name="T15">grado</text:span></text:p></draw:text-box></draw:frame><draw:frame draw:style-name="fr2" draw:name="Frame461" text:anchor-type="paragraph" svg:x="6.0307in" svg:y="5.3209in" svg:width="0.2035in" svg:height="0.1992in" draw:z-index="481"><draw:text-box><text:p text:style-name="P10"><text:span text:style-name="T30"><text:s/></text:span></text:p></draw:text-box></draw:frame><draw:frame draw:style-name="fr2" draw:name="Frame462" text:anchor-type="paragraph" svg:x="6.0819in" svg:y="5.3209in" svg:width="0.6598in" svg:height="0.1992in" draw:z-index="482"><draw:text-box><text:p text:style-name="P10"><text:span text:style-name="T15">inferior</text:span></text:p></draw:text-box></draw:frame><draw:frame draw:style-name="fr2" draw:name="Frame463" text:anchor-type="paragraph" svg:x="6.5193in" svg:y="5.3209in" svg:width="0.2035in" svg:height="0.1992in" draw:z-index="483"><draw:text-box><text:p text:style-name="P10"><text:span text:style-name="T30"><text:s/></text:span></text:p></draw:text-box></draw:frame><draw:frame draw:style-name="fr2" draw:name="Frame464" text:anchor-type="paragraph" svg:x="6.572in" svg:y="5.3209in" svg:width="0.3138in" svg:height="0.1992in" draw:z-index="484"><draw:text-box><text:p text:style-name="P10"><text:span text:style-name="T30">al</text:span></text:p></draw:text-box></draw:frame><draw:frame draw:style-name="fr2" draw:name="Frame465" text:anchor-type="paragraph" svg:x="6.6925in" svg:y="5.3209in" svg:width="0.2035in" svg:height="0.1992in" draw:z-index="485"><draw:text-box><text:p text:style-name="P10"><text:span text:style-name="T30"><text:s/></text:span></text:p></draw:text-box></draw:frame><draw:frame draw:style-name="fr2" draw:name="Frame466" text:anchor-type="paragraph" svg:x="6.7453in" svg:y="5.3209in" svg:width="0.6028in" svg:height="0.1992in" draw:z-index="486"><draw:text-box><text:p text:style-name="P10"><text:span text:style-name="T25">65%, </text:span></text:p></draw:text-box></draw:frame><draw:frame draw:style-name="fr2" draw:name="Frame467" text:anchor-type="paragraph" svg:x="7.1256in" svg:y="5.3209in" svg:width="0.3134in" svg:height="0.1992in" draw:z-index="487"><draw:text-box><text:p text:style-name="P10"><text:span text:style-name="T30">la</text:span></text:p></draw:text-box></draw:frame><draw:frame draw:style-name="fr2" draw:name="Frame468" text:anchor-type="paragraph" svg:x="1.0181in" svg:y="5.4854in" svg:width="7.2457in" svg:height="0.1992in" draw:z-index="488"><draw:text-box><text:p text:style-name="P10"><text:span text:style-name="T28">cuantía mínima de la subvención será del 50% del SMI vigente, con contrato indefinido, y del 40%,</text:span></text:p></draw:text-box></draw:frame><draw:frame draw:style-name="fr2" draw:name="Frame469" text:anchor-type="paragraph" svg:x="1.0181in" svg:y="5.648in" svg:width="7.2457in" svg:height="0.1992in" draw:z-index="489"><draw:text-box><text:p text:style-name="P10"><text:span text:style-name="T15">con contrato temporal de duración mínima de 6 meses (Art. 54 del Real Decreto 818/2021).</text:span></text:p></draw:text-box></draw:frame><draw:frame draw:style-name="fr2" draw:name="Frame470" text:anchor-type="paragraph" svg:x="1.0181in" svg:y="5.9736in" svg:width="7.2457in" svg:height="0.1992in" draw:z-index="490"><draw:text-box><text:p text:style-name="P6"><text:span text:style-name="T4">Quinta.-</text:span><text:span text:style-name="T15"> De conformidad con lo establecido en el art. 1 del Real Decreto 145/2024, de 6 de febrero</text:span></text:p></draw:text-box></draw:frame><draw:frame draw:style-name="fr2" draw:name="Frame471" text:anchor-type="paragraph" svg:x="1.0181in" svg:y="6.1382in" svg:width="0.5791in" svg:height="0.1992in" draw:z-index="491"><draw:text-box><text:p text:style-name="P6"><text:span text:style-name="T20">(BOE</text:span></text:p></draw:text-box></draw:frame><draw:frame draw:style-name="fr2" draw:name="Frame472" text:anchor-type="paragraph" svg:x="1.3752in" svg:y="6.1382in" svg:width="0.4965in" svg:height="0.1992in" draw:z-index="492"><draw:text-box><text:p text:style-name="P6"><text:span text:style-name="T15"><text:s/>33 </text:span></text:p></draw:text-box></draw:frame><draw:frame draw:style-name="fr2" draw:name="Frame473" text:anchor-type="paragraph" svg:x="1.6492in" svg:y="6.1382in" svg:width="0.3929in" svg:height="0.1992in" draw:z-index="493"><draw:text-box><text:p text:style-name="P6"><text:span text:style-name="T3">de</text:span></text:p></draw:text-box></draw:frame><draw:frame draw:style-name="fr2" draw:name="Frame474" text:anchor-type="paragraph" svg:x="1.8201in" svg:y="6.1382in" svg:width="0.2043in" svg:height="0.1992in" draw:z-index="494"><draw:text-box><text:p text:style-name="P6"><text:span text:style-name="T19"><text:s/></text:span></text:p></draw:text-box></draw:frame><draw:frame draw:style-name="fr2" draw:name="Frame475" text:anchor-type="paragraph" svg:x="1.872in" svg:y="6.1382in" svg:width="1.0256in" svg:height="0.1992in" draw:z-index="495"><draw:text-box><text:p text:style-name="P6"><text:span text:style-name="T20">07/02/2024),</text:span></text:p></draw:text-box></draw:frame><draw:frame draw:style-name="fr2" draw:name="Frame476" text:anchor-type="paragraph" svg:x="2.6752in" svg:y="6.1382in" svg:width="0.2043in" svg:height="0.1992in" draw:z-index="496"><draw:text-box><text:p text:style-name="P6"><text:span text:style-name="T19"><text:s/></text:span></text:p></draw:text-box></draw:frame><draw:frame draw:style-name="fr2" draw:name="Frame477" text:anchor-type="paragraph" svg:x="2.7283in" svg:y="6.1382in" svg:width="0.3154in" svg:height="0.1992in" draw:z-index="497"><draw:text-box><text:p text:style-name="P6"><text:span text:style-name="T15">el</text:span></text:p></draw:text-box></draw:frame><draw:frame draw:style-name="fr2" draw:name="Frame478" text:anchor-type="paragraph" svg:x="2.8516in" svg:y="6.1382in" svg:width="0.2043in" svg:height="0.1992in" draw:z-index="498"><draw:text-box><text:p text:style-name="P6"><text:span text:style-name="T19"><text:s/></text:span></text:p></draw:text-box></draw:frame><draw:frame draw:style-name="fr2" draw:name="Frame479" text:anchor-type="paragraph" svg:x="2.9043in" svg:y="6.1382in" svg:width="0.4839in" svg:height="0.1992in" draw:z-index="499"><draw:text-box><text:p text:style-name="P6"><text:span text:style-name="T20">SMI</text:span></text:p></draw:text-box></draw:frame><draw:frame draw:style-name="fr2" draw:name="Frame480" text:anchor-type="paragraph" svg:x="3.1661in" svg:y="6.1382in" svg:width="0.2043in" svg:height="0.1992in" draw:z-index="500"><draw:text-box><text:p text:style-name="P6"><text:span text:style-name="T19"><text:s/></text:span></text:p></draw:text-box></draw:frame><draw:frame draw:style-name="fr2" draw:name="Frame481" text:anchor-type="paragraph" svg:x="3.2189in" svg:y="6.1382in" svg:width="0.6264in" svg:height="0.1992in" draw:z-index="501"><draw:text-box><text:p text:style-name="P6"><text:span text:style-name="T20">queda</text:span></text:p></draw:text-box></draw:frame><draw:frame draw:style-name="fr2" draw:name="Frame482" text:anchor-type="paragraph" svg:x="3.6228in" svg:y="6.1382in" svg:width="0.2043in" svg:height="0.1992in" draw:z-index="502"><draw:text-box><text:p text:style-name="P6"><text:span text:style-name="T19"><text:s/></text:span></text:p></draw:text-box></draw:frame><draw:frame draw:style-name="fr2" draw:name="Frame483" text:anchor-type="paragraph" svg:x="3.6756in" svg:y="6.1382in" svg:width="0.9854in" svg:height="0.1992in" draw:z-index="503"><draw:text-box><text:p text:style-name="P6"><text:span text:style-name="T20">establecido,</text:span></text:p></draw:text-box></draw:frame><draw:frame draw:style-name="fr2" draw:name="Frame484" text:anchor-type="paragraph" svg:x="4.439in" svg:y="6.1382in" svg:width="0.2043in" svg:height="0.1992in" draw:z-index="504"><draw:text-box><text:p text:style-name="P6"><text:span text:style-name="T19"><text:s/></text:span></text:p></draw:text-box></draw:frame><draw:frame draw:style-name="fr2" draw:name="Frame485" text:anchor-type="paragraph" svg:x="4.4917in" svg:y="6.1382in" svg:width="0.5165in" svg:height="0.1992in" draw:z-index="505"><draw:text-box><text:p text:style-name="P6"><text:span text:style-name="T20">para</text:span></text:p></draw:text-box></draw:frame><draw:frame draw:style-name="fr2" draw:name="Frame486" text:anchor-type="paragraph" svg:x="4.7866in" svg:y="6.1382in" svg:width="0.2043in" svg:height="0.1992in" draw:z-index="506"><draw:text-box><text:p text:style-name="P6"><text:span text:style-name="T19"><text:s/></text:span></text:p></draw:text-box></draw:frame><draw:frame draw:style-name="fr2" draw:name="Frame487" text:anchor-type="paragraph" svg:x="4.8398in" svg:y="6.1382in" svg:width="0.8055in" svg:height="0.1992in" draw:z-index="507"><draw:text-box><text:p text:style-name="P6"><text:span text:style-name="T20">cualquier</text:span></text:p></draw:text-box></draw:frame><draw:frame draw:style-name="fr2" draw:name="Frame488" text:anchor-type="paragraph" svg:x="5.4228in" svg:y="6.1382in" svg:width="0.2043in" svg:height="0.1992in" draw:z-index="508"><draw:text-box><text:p text:style-name="P6"><text:span text:style-name="T19"><text:s/></text:span></text:p></draw:text-box></draw:frame><draw:frame draw:style-name="fr2" draw:name="Frame489" text:anchor-type="paragraph" svg:x="5.4752in" svg:y="6.1382in" svg:width="0.7902in" svg:height="0.1992in" draw:z-index="509"><draw:text-box><text:p text:style-name="P6"><text:span text:style-name="T20">actividad</text:span></text:p></draw:text-box></draw:frame><draw:frame draw:style-name="fr2" draw:name="Frame490" text:anchor-type="paragraph" svg:x="6.0429in" svg:y="6.1382in" svg:width="0.2043in" svg:height="0.1992in" draw:z-index="510"><draw:text-box><text:p text:style-name="P6"><text:span text:style-name="T19"><text:s/></text:span></text:p></draw:text-box></draw:frame><draw:frame draw:style-name="fr2" draw:name="Frame491" text:anchor-type="paragraph" svg:x="6.0957in" svg:y="6.1382in" svg:width="0.3898in" svg:height="0.1992in" draw:z-index="511"><draw:text-box><text:p text:style-name="P6"><text:span text:style-name="T15">en</text:span></text:p></draw:text-box></draw:frame><draw:frame draw:style-name="fr2" draw:name="Frame492" text:anchor-type="paragraph" svg:x="6.2654in" svg:y="6.1382in" svg:width="0.2043in" svg:height="0.1992in" draw:z-index="512"><draw:text-box><text:p text:style-name="P6"><text:span text:style-name="T19"><text:s/></text:span></text:p></draw:text-box></draw:frame><draw:frame draw:style-name="fr2" draw:name="Frame493" text:anchor-type="paragraph" svg:x="6.3189in" svg:y="6.1382in" svg:width="0.9307in" svg:height="0.1992in" draw:z-index="513"><draw:text-box><text:p text:style-name="P6"><text:span text:style-name="T20">agricultura,</text:span></text:p></draw:text-box></draw:frame><draw:frame draw:style-name="fr2" draw:name="Frame494" text:anchor-type="paragraph" svg:x="7.0272in" svg:y="6.1382in" svg:width="0.472in" svg:height="0.1992in" draw:z-index="514"><draw:text-box><text:p text:style-name="P6"><text:span text:style-name="T24"><text:s/>en</text:span></text:p></draw:text-box></draw:frame><draw:frame draw:style-name="fr2" draw:name="Frame495" text:anchor-type="paragraph" svg:x="1.0181in" svg:y="6.3008in" svg:width="7.2457in" svg:height="0.1992in" draw:z-index="515"><draw:text-box><text:p text:style-name="P6"><text:span text:style-name="T23">industria y servicios, sin distinción de sexo ni edad, en 37,8 euros/día o 1.134 euros/mes, según</text:span></text:p></draw:text-box></draw:frame><draw:frame draw:style-name="fr2" draw:name="Frame496" text:anchor-type="paragraph" svg:x="1.0181in" svg:y="6.4654in" svg:width="7.2457in" svg:height="0.1992in" draw:z-index="516"><draw:text-box><text:p text:style-name="P6"><text:span text:style-name="T28">esté fijado por días o por meses, alcanzando el importe anual de 15.876 euros (14 pagas). De esta</text:span></text:p></draw:text-box></draw:frame><draw:frame draw:style-name="fr2" draw:name="Frame497" text:anchor-type="paragraph" svg:x="1.0181in" svg:y="6.628in" svg:width="7.2457in" svg:height="0.1992in" draw:z-index="517"><draw:text-box><text:p text:style-name="P6"><text:span text:style-name="T23">forma, a los efectos de liquidar la presente solicitud de subvención, el SMI se toma en cómputo</text:span></text:p></draw:text-box></draw:frame><draw:frame draw:style-name="fr2" draw:name="Frame498" text:anchor-type="paragraph" svg:x="1.0181in" svg:y="6.7925in" svg:width="7.2457in" svg:height="0.1992in" draw:z-index="518"><draw:text-box><text:p text:style-name="P6"><text:span text:style-name="T20">mensual, incluyendo el prorrateo de las 2 pagas extras anuales, quedando así establecido en 1.323</text:span></text:p></draw:text-box></draw:frame><draw:frame draw:style-name="fr2" draw:name="Frame499" text:anchor-type="paragraph" svg:x="1.0181in" svg:y="6.9547in" svg:width="7.2457in" svg:height="0.1992in" draw:z-index="519"><draw:text-box><text:p text:style-name="P6"><text:span text:style-name="T26">euros, en función de los días efectivamente trabajados, sin que se tengan en cuenta periodos de</text:span></text:p></draw:text-box></draw:frame><draw:frame draw:style-name="fr2" draw:name="Frame500" text:anchor-type="paragraph" svg:x="1.0181in" svg:y="7.1193in" svg:width="7.2457in" svg:height="0.1992in" draw:z-index="520"><draw:text-box><text:p text:style-name="P6"><text:span text:style-name="T20">incapacidad temporal, absentismo o suspensión de relación laboral. Considerándose equivalente el</text:span></text:p></draw:text-box></draw:frame><draw:frame draw:style-name="fr2" draw:name="Frame501" text:anchor-type="paragraph" svg:x="1.0181in" svg:y="7.2819in" svg:width="7.2457in" svg:height="0.1992in" draw:z-index="521"><draw:text-box><text:p text:style-name="P6"><text:span text:style-name="T28">mes a 30 días, 360 días/año, será subvencionable la parte correspondiente de paga extraordinaria,</text:span></text:p></draw:text-box></draw:frame><draw:frame draw:style-name="fr2" draw:name="Frame502" text:anchor-type="paragraph" svg:x="1.0181in" svg:y="7.4465in" svg:width="7.2457in" svg:height="0.1992in" draw:z-index="522"><draw:text-box><text:p text:style-name="P6"><text:span text:style-name="T25">días de vacaciones y de descanso retribuido cotizado. En ningún caso lo serán las vacaciones no</text:span></text:p></draw:text-box></draw:frame><draw:frame draw:style-name="fr2" draw:name="Frame503" text:anchor-type="paragraph" svg:x="1.0181in" svg:y="7.6091in" svg:width="7.2457in" svg:height="0.1992in" draw:z-index="523"><draw:text-box><text:p text:style-name="P6"><text:span text:style-name="T26">disfrutadas. En contratos de trabajo a tiempo parcial, la subvención experimentará una reducción</text:span></text:p></draw:text-box></draw:frame><draw:frame draw:style-name="fr2" draw:name="Frame504" text:anchor-type="paragraph" svg:x="1.0181in" svg:y="7.7736in" svg:width="7.2457in" svg:height="0.1992in" draw:z-index="524"><draw:text-box><text:p text:style-name="P6"><text:span text:style-name="T25">proporcional a la jornada laboral realizada (Art. 54 Real Decreto 818/2021 y Base 4.ª pto. B1 de la</text:span></text:p></draw:text-box></draw:frame><draw:frame draw:style-name="fr2" draw:name="Frame505" text:anchor-type="paragraph" svg:x="1.0181in" svg:y="7.9362in" svg:width="3.5425in" svg:height="0.1992in" draw:z-index="525"><draw:text-box><text:p text:style-name="P6"><text:span text:style-name="T20">Orden reguladora de 30/12/2022).</text:span></text:p></draw:text-box></draw:frame><draw:frame draw:style-name="fr2" draw:name="Frame506" text:anchor-type="paragraph" svg:x="1.0181in" svg:y="8.2634in" svg:width="7.2457in" svg:height="0.1992in" draw:z-index="526"><draw:text-box><text:p text:style-name="P6"><text:span text:style-name="T4">Sexta.-</text:span><text:span text:style-name="T15"> Del mismo modo, de acuerdo con la Base 2.ª de la Orden reguladora de 30 de diciembre de</text:span></text:p></draw:text-box></draw:frame><draw:frame draw:style-name="fr2" draw:name="Frame507" text:anchor-type="paragraph" svg:x="1.0181in" svg:y="8.4283in" svg:width="7.2457in" svg:height="0.1992in" draw:z-index="527"><draw:text-box><text:p text:style-name="P10"><text:span text:style-name="T20">2022, tanto en el caso de nuevas contrataciones por sustitución, como en el caso de contrataciones</text:span></text:p></draw:text-box></draw:frame><draw:frame draw:style-name="fr2" draw:name="Frame508" text:anchor-type="paragraph" svg:x="1.0181in" svg:y="8.5917in" svg:width="0.5154in" svg:height="0.1992in" draw:z-index="528"><draw:text-box><text:p text:style-name="P10"><text:span text:style-name="T15">para</text:span></text:p></draw:text-box></draw:frame><draw:frame draw:style-name="fr2" draw:name="Frame509" text:anchor-type="paragraph" svg:x="1.311in" svg:y="8.5917in" svg:width="0.2035in" svg:height="0.1992in" draw:z-index="529"><draw:text-box><text:p text:style-name="P10"><text:span text:style-name="T30"><text:s/></text:span></text:p></draw:text-box></draw:frame><draw:frame draw:style-name="fr2" draw:name="Frame510" text:anchor-type="paragraph" svg:x="1.3661in" svg:y="8.5917in" svg:width="0.5854in" svg:height="0.1992in" draw:z-index="530"><draw:text-box><text:p text:style-name="P10"><text:span text:style-name="T15">cubrir</text:span></text:p></draw:text-box></draw:frame><draw:frame draw:style-name="fr2" draw:name="Frame511" text:anchor-type="paragraph" svg:x="1.7291in" svg:y="8.5917in" svg:width="0.2035in" svg:height="0.1992in" draw:z-index="531"><draw:text-box><text:p text:style-name="P10"><text:span text:style-name="T30"><text:s/></text:span></text:p></draw:text-box></draw:frame><draw:frame draw:style-name="fr2" draw:name="Frame512" text:anchor-type="paragraph" svg:x="1.7827in" svg:y="8.5917in" svg:width="0.6854in" svg:height="0.1992in" draw:z-index="532"><draw:text-box><text:p text:style-name="P10"><text:span text:style-name="T15">nuevos</text:span></text:p></draw:text-box></draw:frame><draw:frame draw:style-name="fr2" draw:name="Frame513" text:anchor-type="paragraph" svg:x="2.2465in" svg:y="8.5917in" svg:width="0.2035in" svg:height="0.1992in" draw:z-index="533"><draw:text-box><text:p text:style-name="P10"><text:span text:style-name="T30"><text:s/></text:span></text:p></draw:text-box></draw:frame><draw:frame draw:style-name="fr2" draw:name="Frame514" text:anchor-type="paragraph" svg:x="2.3016in" svg:y="8.5917in" svg:width="0.7244in" svg:height="0.1992in" draw:z-index="534"><draw:text-box><text:p text:style-name="P10"><text:span text:style-name="T15">puestos</text:span></text:p></draw:text-box></draw:frame><draw:frame draw:style-name="fr2" draw:name="Frame515" text:anchor-type="paragraph" svg:x="2.8035in" svg:y="8.5917in" svg:width="0.2035in" svg:height="0.1992in" draw:z-index="535"><draw:text-box><text:p text:style-name="P10"><text:span text:style-name="T30"><text:s/></text:span></text:p></draw:text-box></draw:frame><draw:frame draw:style-name="fr2" draw:name="Frame516" text:anchor-type="paragraph" svg:x="2.8571in" svg:y="8.5917in" svg:width="0.3874in" svg:height="0.1992in" draw:z-index="536"><draw:text-box><text:p text:style-name="P10"><text:span text:style-name="T30">de</text:span></text:p></draw:text-box></draw:frame><draw:frame draw:style-name="fr2" draw:name="Frame517" text:anchor-type="paragraph" svg:x="3.0264in" svg:y="8.5917in" svg:width="0.2035in" svg:height="0.1992in" draw:z-index="537"><draw:text-box><text:p text:style-name="P10"><text:span text:style-name="T30"><text:s/></text:span></text:p></draw:text-box></draw:frame><draw:frame draw:style-name="fr2" draw:name="Frame518" text:anchor-type="paragraph" svg:x="3.0811in" svg:y="8.5917in" svg:width="0.7in" svg:height="0.1992in" draw:z-index="538"><draw:text-box><text:p text:style-name="P10"><text:span text:style-name="T15">trabajo,</text:span></text:p></draw:text-box></draw:frame><draw:frame draw:style-name="fr2" draw:name="Frame519" text:anchor-type="paragraph" svg:x="3.5591in" svg:y="8.5917in" svg:width="0.2035in" svg:height="0.1992in" draw:z-index="539"><draw:text-box><text:p text:style-name="P10"><text:span text:style-name="T30"><text:s/></text:span></text:p></draw:text-box></draw:frame><draw:frame draw:style-name="fr2" draw:name="Frame520" text:anchor-type="paragraph" svg:x="3.6138in" svg:y="8.5917in" svg:width="0.4154in" svg:height="0.1992in" draw:z-index="540"><draw:text-box><text:p text:style-name="P10"><text:span text:style-name="T32">las</text:span></text:p></draw:text-box></draw:frame><draw:frame draw:style-name="fr2" draw:name="Frame521" text:anchor-type="paragraph" svg:x="3.8071in" svg:y="8.5917in" svg:width="0.2035in" svg:height="0.1992in" draw:z-index="541"><draw:text-box><text:p text:style-name="P10"><text:span text:style-name="T30"><text:s/></text:span></text:p></draw:text-box></draw:frame><draw:frame draw:style-name="fr2" draw:name="Frame522" text:anchor-type="paragraph" svg:x="3.8618in" svg:y="8.5917in" svg:width="0.8083in" svg:height="0.1992in" draw:z-index="542"><draw:text-box><text:p text:style-name="P10"><text:span text:style-name="T15">personas</text:span></text:p></draw:text-box></draw:frame><draw:frame draw:style-name="fr2" draw:name="Frame523" text:anchor-type="paragraph" svg:x="4.448in" svg:y="8.5917in" svg:width="0.2035in" svg:height="0.1992in" draw:z-index="543"><draw:text-box><text:p text:style-name="P10"><text:span text:style-name="T30"><text:s/></text:span></text:p></draw:text-box></draw:frame><draw:frame draw:style-name="fr2" draw:name="Frame524" text:anchor-type="paragraph" svg:x="4.502in" svg:y="8.5917in" svg:width="0.4626in" svg:height="0.1992in" draw:z-index="544"><draw:text-box><text:p text:style-name="P10"><text:span text:style-name="T15">con</text:span></text:p></draw:text-box></draw:frame><draw:frame draw:style-name="fr2" draw:name="Frame525" text:anchor-type="paragraph" svg:x="4.7425in" svg:y="8.5917in" svg:width="0.2035in" svg:height="0.1992in" draw:z-index="545"><draw:text-box><text:p text:style-name="P10"><text:span text:style-name="T30"><text:s/></text:span></text:p></draw:text-box></draw:frame><draw:frame draw:style-name="fr2" draw:name="Frame526" text:anchor-type="paragraph" svg:x="4.7972in" svg:y="8.5917in" svg:width="1.048in" svg:height="0.1992in" draw:z-index="546"><draw:text-box><text:p text:style-name="P10"><text:span text:style-name="T15">discapacidad</text:span></text:p></draw:text-box></draw:frame><draw:frame draw:style-name="fr2" draw:name="Frame527" text:anchor-type="paragraph" svg:x="5.6228in" svg:y="8.5917in" svg:width="0.2035in" svg:height="0.1992in" draw:z-index="547"><draw:text-box><text:p text:style-name="P10"><text:span text:style-name="T30"><text:s/></text:span></text:p></draw:text-box></draw:frame><draw:frame draw:style-name="fr2" draw:name="Frame528" text:anchor-type="paragraph" svg:x="5.6772in" svg:y="8.5917in" svg:width="0.9634in" svg:height="0.1992in" draw:z-index="548"><draw:text-box><text:p text:style-name="P10"><text:span text:style-name="T15">contratadas</text:span></text:p></draw:text-box></draw:frame><draw:frame draw:style-name="fr2" draw:name="Frame529" text:anchor-type="paragraph" svg:x="6.4173in" svg:y="8.5917in" svg:width="0.2035in" svg:height="0.1992in" draw:z-index="549"><draw:text-box><text:p text:style-name="P10"><text:span text:style-name="T30"><text:s/></text:span></text:p></draw:text-box></draw:frame><draw:frame draw:style-name="fr2" draw:name="Frame530" text:anchor-type="paragraph" svg:x="6.4728in" svg:y="8.5917in" svg:width="0.6228in" svg:height="0.1992in" draw:z-index="550"><draw:text-box><text:p text:style-name="P10"><text:span text:style-name="T15">deben</text:span></text:p></draw:text-box></draw:frame><draw:frame draw:style-name="fr2" draw:name="Frame531" text:anchor-type="paragraph" svg:x="6.8736in" svg:y="8.5917in" svg:width="0.2035in" svg:height="0.1992in" draw:z-index="551"><draw:text-box><text:p text:style-name="P10"><text:span text:style-name="T30"><text:s/></text:span></text:p></draw:text-box></draw:frame><draw:frame draw:style-name="fr2" draw:name="Frame532" text:anchor-type="paragraph" svg:x="6.9283in" svg:y="8.5917in" svg:width="0.6327in" svg:height="0.1992in" draw:z-index="552"><draw:text-box><text:p text:style-name="P10"><text:span text:style-name="T32">estar</text:span></text:p></draw:text-box></draw:frame><draw:frame draw:style-name="fr2" draw:name="Frame533" text:anchor-type="paragraph" svg:x="1.0181in" svg:y="8.7555in" svg:width="1.0035in" svg:height="0.1992in" draw:z-index="553"><draw:text-box><text:p text:style-name="P10"><text:span text:style-name="T15">previamente</text:span></text:p></draw:text-box></draw:frame><draw:frame draw:style-name="fr2" draw:name="Frame534" text:anchor-type="paragraph" svg:x="1.7992in" svg:y="8.7555in" svg:width="0.2035in" svg:height="0.1992in" draw:z-index="554"><draw:text-box><text:p text:style-name="P10"><text:span text:style-name="T30"><text:s/></text:span></text:p></draw:text-box></draw:frame><draw:frame draw:style-name="fr2" draw:name="Frame535" text:anchor-type="paragraph" svg:x="1.8555in" svg:y="8.7555in" svg:width="0.7484in" svg:height="0.1992in" draw:z-index="555"><draw:text-box><text:p text:style-name="P10"><text:span text:style-name="T15">inscritas</text:span></text:p></draw:text-box></draw:frame><draw:frame draw:style-name="fr2" draw:name="Frame536" text:anchor-type="paragraph" svg:x="2.3827in" svg:y="8.7555in" svg:width="0.2035in" svg:height="0.1992in" draw:z-index="556"><draw:text-box><text:p text:style-name="P10"><text:span text:style-name="T30"><text:s/></text:span></text:p></draw:text-box></draw:frame><draw:frame draw:style-name="fr2" draw:name="Frame537" text:anchor-type="paragraph" svg:x="2.4374in" svg:y="8.7555in" svg:width="0.3874in" svg:height="0.1992in" draw:z-index="557"><draw:text-box><text:p text:style-name="P10"><text:span text:style-name="T30">en</text:span></text:p></draw:text-box></draw:frame><draw:frame draw:style-name="fr2" draw:name="Frame538" text:anchor-type="paragraph" svg:x="2.6075in" svg:y="8.7555in" svg:width="0.2035in" svg:height="0.1992in" draw:z-index="558"><draw:text-box><text:p text:style-name="P10"><text:span text:style-name="T30"><text:s/></text:span></text:p></draw:text-box></draw:frame><draw:frame draw:style-name="fr2" draw:name="Frame539" text:anchor-type="paragraph" svg:x="2.6626in" svg:y="8.7555in" svg:width="0.4173in" svg:height="0.1992in" draw:z-index="559"><draw:text-box><text:p text:style-name="P10"><text:span text:style-name="T15">las</text:span></text:p></draw:text-box></draw:frame><draw:frame draw:style-name="fr2" draw:name="Frame540" text:anchor-type="paragraph" svg:x="2.8575in" svg:y="8.7555in" svg:width="0.2035in" svg:height="0.1992in" draw:z-index="560"><draw:text-box><text:p text:style-name="P10"><text:span text:style-name="T30"><text:s/></text:span></text:p></draw:text-box></draw:frame><draw:frame draw:style-name="fr2" draw:name="Frame541" text:anchor-type="paragraph" svg:x="2.9138in" svg:y="8.7555in" svg:width="0.7091in" svg:height="0.1992in" draw:z-index="561"><draw:text-box><text:p text:style-name="P10"><text:span text:style-name="T15">oficinas</text:span></text:p></draw:text-box></draw:frame><draw:frame draw:style-name="fr2" draw:name="Frame542" text:anchor-type="paragraph" svg:x="3.4008in" svg:y="8.7555in" svg:width="0.2035in" svg:height="0.1992in" draw:z-index="562"><draw:text-box><text:p text:style-name="P10"><text:span text:style-name="T30"><text:s/></text:span></text:p></draw:text-box></draw:frame><draw:frame draw:style-name="fr2" draw:name="Frame543" text:anchor-type="paragraph" svg:x="3.4555in" svg:y="8.7555in" svg:width="0.389in" svg:height="0.1992in" draw:z-index="563"><draw:text-box><text:p text:style-name="P10"><text:span text:style-name="T15">de</text:span></text:p></draw:text-box></draw:frame><draw:frame draw:style-name="fr2" draw:name="Frame544" text:anchor-type="paragraph" svg:x="3.6272in" svg:y="8.7555in" svg:width="0.2035in" svg:height="0.1992in" draw:z-index="564"><draw:text-box><text:p text:style-name="P10"><text:span text:style-name="T30"><text:s/></text:span></text:p></draw:text-box></draw:frame><draw:frame draw:style-name="fr2" draw:name="Frame545" text:anchor-type="paragraph" svg:x="3.6819in" svg:y="8.7555in" svg:width="0.6957in" svg:height="0.1992in" draw:z-index="565"><draw:text-box><text:p text:style-name="P10"><text:span text:style-name="T15">empleo</text:span></text:p></draw:text-box></draw:frame><draw:frame draw:style-name="fr2" draw:name="Frame546" text:anchor-type="paragraph" svg:x="4.1555in" svg:y="8.7555in" svg:width="0.2035in" svg:height="0.1992in" draw:z-index="566"><draw:text-box><text:p text:style-name="P10"><text:span text:style-name="T30"><text:s/></text:span></text:p></draw:text-box></draw:frame><draw:frame draw:style-name="fr2" draw:name="Frame547" text:anchor-type="paragraph" svg:x="4.2102in" svg:y="8.7555in" svg:width="0.5791in" svg:height="0.1992in" draw:z-index="567"><draw:text-box><text:p text:style-name="P10"><text:span text:style-name="T15">como</text:span></text:p></draw:text-box></draw:frame><draw:frame draw:style-name="fr2" draw:name="Frame548" text:anchor-type="paragraph" svg:x="4.5673in" svg:y="8.7555in" svg:width="0.2035in" svg:height="0.1992in" draw:z-index="568"><draw:text-box><text:p text:style-name="P10"><text:span text:style-name="T30"><text:s/></text:span></text:p></draw:text-box></draw:frame><draw:frame draw:style-name="fr2" draw:name="Frame549" text:anchor-type="paragraph" svg:x="4.622in" svg:y="8.7555in" svg:width="1.0807in" svg:height="0.1992in" draw:z-index="569"><draw:text-box><text:p text:style-name="P10"><text:span text:style-name="T15">demandantes</text:span></text:p></draw:text-box></draw:frame><draw:frame draw:style-name="fr2" draw:name="Frame550" text:anchor-type="paragraph" svg:x="5.4807in" svg:y="8.7555in" svg:width="0.2035in" svg:height="0.1992in" draw:z-index="570"><draw:text-box><text:p text:style-name="P10"><text:span text:style-name="T30"><text:s/></text:span></text:p></draw:text-box></draw:frame><draw:frame draw:style-name="fr2" draw:name="Frame551" text:anchor-type="paragraph" svg:x="5.5366in" svg:y="8.7555in" svg:width="0.389in" svg:height="0.1992in" draw:z-index="571"><draw:text-box><text:p text:style-name="P10"><text:span text:style-name="T15">de</text:span></text:p></draw:text-box></draw:frame><draw:frame draw:style-name="fr2" draw:name="Frame552" text:anchor-type="paragraph" svg:x="5.7083in" svg:y="8.7555in" svg:width="0.2035in" svg:height="0.1992in" draw:z-index="572"><draw:text-box><text:p text:style-name="P10"><text:span text:style-name="T30"><text:s/></text:span></text:p></draw:text-box></draw:frame><draw:frame draw:style-name="fr2" draw:name="Frame553" text:anchor-type="paragraph" svg:x="5.7638in" svg:y="8.7555in" svg:width="0.6937in" svg:height="0.1992in" draw:z-index="573"><draw:text-box><text:p text:style-name="P10"><text:span text:style-name="T15">empleo</text:span></text:p></draw:text-box></draw:frame><draw:frame draw:style-name="fr2" draw:name="Frame554" text:anchor-type="paragraph" svg:x="6.2354in" svg:y="8.7555in" svg:width="0.2035in" svg:height="0.1992in" draw:z-index="574"><draw:text-box><text:p text:style-name="P10"><text:span text:style-name="T30"><text:s/></text:span></text:p></draw:text-box></draw:frame><draw:frame draw:style-name="fr2" draw:name="Frame555" text:anchor-type="paragraph" svg:x="6.2902in" svg:y="8.7555in" svg:width="1.6472in" svg:height="0.1992in" draw:z-index="575"><draw:text-box><text:p text:style-name="P10"><text:span text:style-name="T15">desempleadas.</text:span></text:p></draw:text-box></draw:frame><draw:frame draw:style-name="fr2" draw:name="Frame556" text:anchor-type="paragraph" svg:x="1.0181in" svg:y="8.9189in" svg:width="7.2457in" svg:height="0.1992in" draw:z-index="576"><draw:text-box><text:p text:style-name="P10"><text:span text:style-name="T28">Asimismo, según dicta la Base 3.ª para ser subvencionable, el centro debe proporcionar un puesto</text:span></text:p></draw:text-box></draw:frame><draw:frame draw:style-name="fr2" draw:name="Frame557" text:anchor-type="paragraph" svg:x="1.0181in" svg:y="9.0827in" svg:width="7.2457in" svg:height="0.1992in" draw:z-index="577"><draw:text-box><text:p text:style-name="P10"><text:span text:style-name="T20">de trabajo que tenga una duración mínima de 6 meses y una jornada mínima del 30% de la jornada</text:span></text:p></draw:text-box></draw:frame><draw:frame draw:style-name="fr2" draw:name="Frame558" text:anchor-type="paragraph" svg:x="1.0181in" svg:y="9.2457in" svg:width="0.7654in" svg:height="0.1992in" draw:z-index="578"><draw:text-box><text:p text:style-name="P10"><text:span text:style-name="T15">habitual.</text:span></text:p></draw:text-box></draw:frame><draw:frame draw:style-name="fr2" draw:name="Frame559" text:anchor-type="paragraph" svg:x="1.561in" svg:y="9.2457in" svg:width="0.2035in" svg:height="0.1992in" draw:z-index="579"><draw:text-box><text:p text:style-name="P10"><text:span text:style-name="T30"><text:s/></text:span></text:p></draw:text-box></draw:frame><draw:frame draw:style-name="fr2" draw:name="Frame560" text:anchor-type="paragraph" svg:x="1.6201in" svg:y="9.2457in" svg:width="0.3398in" svg:height="0.1992in" draw:z-index="580"><draw:text-box><text:p text:style-name="P10"><text:span text:style-name="T15">El</text:span></text:p></draw:text-box></draw:frame><draw:frame draw:style-name="fr2" draw:name="Frame561" text:anchor-type="paragraph" svg:x="1.7618in" svg:y="9.2457in" svg:width="0.2035in" svg:height="0.1992in" draw:z-index="581"><draw:text-box><text:p text:style-name="P10"><text:span text:style-name="T30"><text:s/></text:span></text:p></draw:text-box></draw:frame><draw:frame draw:style-name="fr2" draw:name="Frame562" text:anchor-type="paragraph" svg:x="1.8189in" svg:y="9.2457in" svg:width="0.5728in" svg:height="0.1992in" draw:z-index="582"><draw:text-box><text:p text:style-name="P10"><text:span text:style-name="T15">límite</text:span></text:p></draw:text-box></draw:frame><draw:frame draw:style-name="fr2" draw:name="Frame563" text:anchor-type="paragraph" svg:x="2.1693in" svg:y="9.2457in" svg:width="0.2035in" svg:height="0.1992in" draw:z-index="583"><draw:text-box><text:p text:style-name="P10"><text:span text:style-name="T30"><text:s/></text:span></text:p></draw:text-box></draw:frame><draw:frame draw:style-name="fr2" draw:name="Frame564" text:anchor-type="paragraph" svg:x="2.2272in" svg:y="9.2457in" svg:width="0.389in" svg:height="0.1992in" draw:z-index="584"><draw:text-box><text:p text:style-name="P10"><text:span text:style-name="T15">de</text:span></text:p></draw:text-box></draw:frame><draw:frame draw:style-name="fr2" draw:name="Frame565" text:anchor-type="paragraph" svg:x="2.4in" svg:y="9.2457in" svg:width="0.2035in" svg:height="0.1992in" draw:z-index="585"><draw:text-box><text:p text:style-name="P10"><text:span text:style-name="T30"><text:s/></text:span></text:p></draw:text-box></draw:frame><draw:frame draw:style-name="fr2" draw:name="Frame566" text:anchor-type="paragraph" svg:x="2.4571in" svg:y="9.2457in" svg:width="0.3146in" svg:height="0.1992in" draw:z-index="586"><draw:text-box><text:p text:style-name="P10"><text:span text:style-name="T15">la</text:span></text:p></draw:text-box></draw:frame><draw:frame draw:style-name="fr2" draw:name="Frame567" text:anchor-type="paragraph" svg:x="2.5835in" svg:y="9.2457in" svg:width="0.2035in" svg:height="0.1992in" draw:z-index="587"><draw:text-box><text:p text:style-name="P10"><text:span text:style-name="T30"><text:s/></text:span></text:p></draw:text-box></draw:frame><draw:frame draw:style-name="fr2" draw:name="Frame568" text:anchor-type="paragraph" svg:x="2.6409in" svg:y="9.2457in" svg:width="0.7055in" svg:height="0.1992in" draw:z-index="588"><draw:text-box><text:p text:style-name="P10"><text:span text:style-name="T15">jornada</text:span></text:p></draw:text-box></draw:frame><draw:frame draw:style-name="fr2" draw:name="Frame569" text:anchor-type="paragraph" svg:x="3.1244in" svg:y="9.2457in" svg:width="0.2035in" svg:height="0.1992in" draw:z-index="589"><draw:text-box><text:p text:style-name="P10"><text:span text:style-name="T30"><text:s/></text:span></text:p></draw:text-box></draw:frame><draw:frame draw:style-name="fr2" draw:name="Frame570" text:anchor-type="paragraph" svg:x="3.1807in" svg:y="9.2457in" svg:width="0.698in" svg:height="0.1992in" draw:z-index="590"><draw:text-box><text:p text:style-name="P10"><text:span text:style-name="T15">mínima</text:span></text:p></draw:text-box></draw:frame><draw:frame draw:style-name="fr2" draw:name="Frame571" text:anchor-type="paragraph" svg:x="3.6555in" svg:y="9.2457in" svg:width="0.2035in" svg:height="0.1992in" draw:z-index="591"><draw:text-box><text:p text:style-name="P10"><text:span text:style-name="T30"><text:s/></text:span></text:p></draw:text-box></draw:frame><draw:frame draw:style-name="fr2" draw:name="Frame572" text:anchor-type="paragraph" svg:x="3.7118in" svg:y="9.2457in" svg:width="0.4264in" svg:height="0.1992in" draw:z-index="592"><draw:text-box><text:p text:style-name="P10"><text:span text:style-name="T15">del</text:span></text:p></draw:text-box></draw:frame><draw:frame draw:style-name="fr2" draw:name="Frame573" text:anchor-type="paragraph" svg:x="3.9161in" svg:y="9.2457in" svg:width="0.2035in" svg:height="0.1992in" draw:z-index="593"><draw:text-box><text:p text:style-name="P10"><text:span text:style-name="T30"><text:s/></text:span></text:p></draw:text-box></draw:frame><draw:frame draw:style-name="fr2" draw:name="Frame574" text:anchor-type="paragraph" svg:x="3.9736in" svg:y="9.2457in" svg:width="0.5193in" svg:height="0.1992in" draw:z-index="594"><draw:text-box><text:p text:style-name="P10"><text:span text:style-name="T32">30%</text:span></text:p></draw:text-box></draw:frame><draw:frame draw:style-name="fr2" draw:name="Frame575" text:anchor-type="paragraph" svg:x="4.2701in" svg:y="9.2457in" svg:width="0.2035in" svg:height="0.1992in" draw:z-index="595"><draw:text-box><text:p text:style-name="P10"><text:span text:style-name="T30"><text:s/></text:span></text:p></draw:text-box></draw:frame><draw:frame draw:style-name="fr2" draw:name="Frame576" text:anchor-type="paragraph" svg:x="4.328in" svg:y="9.2457in" svg:width="0.3874in" svg:height="0.1992in" draw:z-index="596"><draw:text-box><text:p text:style-name="P10"><text:span text:style-name="T30">no</text:span></text:p></draw:text-box></draw:frame><draw:frame draw:style-name="fr2" draw:name="Frame577" text:anchor-type="paragraph" svg:x="4.5008in" svg:y="9.2457in" svg:width="0.2035in" svg:height="0.1992in" draw:z-index="597"><draw:text-box><text:p text:style-name="P10"><text:span text:style-name="T30"><text:s/></text:span></text:p></draw:text-box></draw:frame><draw:frame draw:style-name="fr2" draw:name="Frame578" text:anchor-type="paragraph" svg:x="4.5583in" svg:y="9.2457in" svg:width="0.3752in" svg:height="0.1992in" draw:z-index="598"><draw:text-box><text:p text:style-name="P10"><text:span text:style-name="T30">se</text:span></text:p></draw:text-box></draw:frame><draw:frame draw:style-name="fr2" draw:name="Frame579" text:anchor-type="paragraph" svg:x="4.7252in" svg:y="9.2457in" svg:width="0.2035in" svg:height="0.1992in" draw:z-index="599"><draw:text-box><text:p text:style-name="P10"><text:span text:style-name="T30"><text:s/></text:span></text:p></draw:text-box></draw:frame><draw:frame draw:style-name="fr2" draw:name="Frame580" text:anchor-type="paragraph" svg:x="4.7811in" svg:y="9.2457in" svg:width="0.728in" svg:height="0.1992in" draw:z-index="600"><draw:text-box><text:p text:style-name="P10"><text:span text:style-name="T15">aplicará</text:span></text:p></draw:text-box></draw:frame><draw:frame draw:style-name="fr2" draw:name="Frame581" text:anchor-type="paragraph" svg:x="5.2862in" svg:y="9.2457in" svg:width="0.2035in" svg:height="0.1992in" draw:z-index="601"><draw:text-box><text:p text:style-name="P10"><text:span text:style-name="T30"><text:s/></text:span></text:p></draw:text-box></draw:frame><draw:frame draw:style-name="fr2" draw:name="Frame582" text:anchor-type="paragraph" svg:x="5.3437in" svg:y="9.2457in" svg:width="0.3874in" svg:height="0.1992in" draw:z-index="602"><draw:text-box><text:p text:style-name="P10"><text:span text:style-name="T30">en</text:span></text:p></draw:text-box></draw:frame><draw:frame draw:style-name="fr2" draw:name="Frame583" text:anchor-type="paragraph" svg:x="5.5165in" svg:y="9.2457in" svg:width="0.2035in" svg:height="0.1992in" draw:z-index="603"><draw:text-box><text:p text:style-name="P10"><text:span text:style-name="T30"><text:s/></text:span></text:p></draw:text-box></draw:frame><draw:frame draw:style-name="fr2" draw:name="Frame584" text:anchor-type="paragraph" svg:x="5.5744in" svg:y="9.2457in" svg:width="0.3154in" svg:height="0.1992in" draw:z-index="604"><draw:text-box><text:p text:style-name="P10"><text:span text:style-name="T15">el</text:span></text:p></draw:text-box></draw:frame><draw:frame draw:style-name="fr2" draw:name="Frame585" text:anchor-type="paragraph" svg:x="5.702in" svg:y="9.2457in" svg:width="0.2035in" svg:height="0.1992in" draw:z-index="605"><draw:text-box><text:p text:style-name="P10"><text:span text:style-name="T30"><text:s/></text:span></text:p></draw:text-box></draw:frame><draw:frame draw:style-name="fr2" draw:name="Frame586" text:anchor-type="paragraph" svg:x="5.7583in" svg:y="9.2457in" svg:width="0.5354in" svg:height="0.1992in" draw:z-index="606"><draw:text-box><text:p text:style-name="P10"><text:span text:style-name="T15">caso</text:span></text:p></draw:text-box></draw:frame><draw:frame draw:style-name="fr2" draw:name="Frame587" text:anchor-type="paragraph" svg:x="6.0717in" svg:y="9.2457in" svg:width="0.2035in" svg:height="0.1992in" draw:z-index="607"><draw:text-box><text:p text:style-name="P10"><text:span text:style-name="T30"><text:s/></text:span></text:p></draw:text-box></draw:frame><draw:frame draw:style-name="fr2" draw:name="Frame588" text:anchor-type="paragraph" svg:x="6.128in" svg:y="9.2457in" svg:width="0.389in" svg:height="0.1992in" draw:z-index="608"><draw:text-box><text:p text:style-name="P10"><text:span text:style-name="T15">de</text:span></text:p></draw:text-box></draw:frame><draw:frame draw:style-name="fr2" draw:name="Frame589" text:anchor-type="paragraph" svg:x="6.3in" svg:y="9.2457in" svg:width="0.2035in" svg:height="0.1992in" draw:z-index="609"><draw:text-box><text:p text:style-name="P10"><text:span text:style-name="T30"><text:s/></text:span></text:p></draw:text-box></draw:frame><draw:frame draw:style-name="fr2" draw:name="Frame590" text:anchor-type="paragraph" svg:x="6.3591in" svg:y="9.2457in" svg:width="0.8118in" svg:height="0.1992in" draw:z-index="610"><draw:text-box><text:p text:style-name="P10"><text:span text:style-name="T15">personas</text:span></text:p></draw:text-box></draw:frame><draw:frame draw:style-name="fr2" draw:name="Frame591" text:anchor-type="paragraph" svg:x="6.9484in" svg:y="9.2457in" svg:width="0.2035in" svg:height="0.1992in" draw:z-index="611"><draw:text-box><text:p text:style-name="P10"><text:span text:style-name="T30"><text:s/></text:span></text:p></draw:text-box></draw:frame><draw:frame draw:style-name="fr2" draw:name="Frame592" text:anchor-type="paragraph" svg:x="7.0063in" svg:y="9.2457in" svg:width="0.4972in" svg:height="0.1992in" draw:z-index="612"><draw:text-box><text:p text:style-name="P10"><text:span text:style-name="T32">con</text:span></text:p></draw:text-box></draw:frame><draw:frame draw:style-name="fr2" draw:name="Frame593" text:anchor-type="paragraph" svg:x="1.0181in" svg:y="9.4098in" svg:width="7.2457in" svg:height="0.1992in" draw:z-index="613"><draw:text-box><text:p text:style-name="P10"><text:span text:style-name="T15">discapacidad que presentan mayores dificultades de acceso al mercado de trabajo.</text:span></text:p></draw:text-box></draw:frame><draw:frame draw:style-name="fr2" draw:name="Frame594" text:anchor-type="paragraph" svg:x="1.0181in" svg:y="9.7354in" svg:width="0.9063in" svg:height="0.1992in" draw:z-index="614"><draw:text-box><text:p text:style-name="P6"><text:span text:style-name="T4">Séptima.-</text:span><text:span text:style-name="T15"> </text:span></text:p></draw:text-box></draw:frame><draw:frame draw:style-name="fr2" draw:name="Frame595" text:anchor-type="paragraph" svg:x="1.702in" svg:y="9.7354in" svg:width="6.5618in" svg:height="0.1992in" draw:z-index="615"><draw:text-box><text:p text:style-name="P6"><text:span text:style-name="T23">Consta en el expte. la Solicitud de subvención presentada de forma electrónica por la</text:span></text:p></draw:text-box></draw:frame><draw:frame draw:style-name="fr2" draw:name="Frame596" text:anchor-type="paragraph" svg:x="1.0181in" svg:y="9.8984in" svg:width="0.7346in" svg:height="0.1992in" draw:z-index="616"><draw:text-box><text:p text:style-name="P6"><text:span text:style-name="T20">entidad,</text:span></text:p></draw:text-box></draw:frame><draw:frame draw:style-name="fr2" draw:name="Frame597" text:anchor-type="paragraph" svg:x="1.5307in" svg:y="9.8984in" svg:width="0.5917in" svg:height="0.1992in" draw:z-index="617"><draw:text-box><text:p text:style-name="P6"><text:span text:style-name="T26"><text:s/>junto</text:span></text:p></draw:text-box></draw:frame><draw:frame draw:style-name="fr2" draw:name="Frame598" text:anchor-type="paragraph" svg:x="1.9in" svg:y="9.8984in" svg:width="0.5626in" svg:height="0.1992in" draw:z-index="618"><draw:text-box><text:p text:style-name="P6"><text:span text:style-name="T27"><text:s/>con </text:span></text:p></draw:text-box></draw:frame><draw:frame draw:style-name="fr2" draw:name="Frame599" text:anchor-type="paragraph" svg:x="2.2402in" svg:y="9.8984in" svg:width="0.3154in" svg:height="0.1992in" draw:z-index="619"><draw:text-box><text:p text:style-name="P6"><text:span text:style-name="T15">el</text:span></text:p></draw:text-box></draw:frame><draw:frame draw:style-name="fr2" draw:name="Frame600" text:anchor-type="paragraph" svg:x="2.361in" svg:y="9.8984in" svg:width="0.2043in" svg:height="0.1992in" draw:z-index="620"><draw:text-box><text:p text:style-name="P6"><text:span text:style-name="T19"><text:s/></text:span></text:p></draw:text-box></draw:frame><draw:frame draw:style-name="fr2" draw:name="Frame601" text:anchor-type="paragraph" svg:x="2.4134in" svg:y="9.8984in" svg:width="0.598in" svg:height="0.1992in" draw:z-index="621"><draw:text-box><text:p text:style-name="P6"><text:span text:style-name="T26">resto </text:span></text:p></draw:text-box></draw:frame><draw:frame draw:style-name="fr2" draw:name="Frame602" text:anchor-type="paragraph" svg:x="2.789in" svg:y="9.8984in" svg:width="0.3898in" svg:height="0.1992in" draw:z-index="622"><draw:text-box><text:p text:style-name="P6"><text:span text:style-name="T15">de</text:span></text:p></draw:text-box></draw:frame><draw:frame draw:style-name="fr2" draw:name="Frame603" text:anchor-type="paragraph" svg:x="2.9571in" svg:y="9.8984in" svg:width="0.4457in" svg:height="0.1992in" draw:z-index="623"><draw:text-box><text:p text:style-name="P6"><text:span text:style-name="T33"><text:s/>la </text:span></text:p></draw:text-box></draw:frame><draw:frame draw:style-name="fr2" draw:name="Frame604" text:anchor-type="paragraph" svg:x="3.1807in" svg:y="9.8984in" svg:width="1.1874in" svg:height="0.1992in" draw:z-index="624"><draw:text-box><text:p text:style-name="P6"><text:span text:style-name="T20">documentación</text:span></text:p></draw:text-box></draw:frame><draw:frame draw:style-name="fr2" draw:name="Frame605" text:anchor-type="paragraph" svg:x="4.1465in" svg:y="9.8984in" svg:width="0.2043in" svg:height="0.1992in" draw:z-index="625"><draw:text-box><text:p text:style-name="P6"><text:span text:style-name="T19"><text:s/></text:span></text:p></draw:text-box></draw:frame><draw:frame draw:style-name="fr2" draw:name="Frame606" text:anchor-type="paragraph" svg:x="4.198in" svg:y="9.8984in" svg:width="0.9217in" svg:height="0.1992in" draw:z-index="626"><draw:text-box><text:p text:style-name="P6"><text:span text:style-name="T20">preceptiva:</text:span></text:p></draw:text-box></draw:frame><draw:frame draw:style-name="fr2" draw:name="Frame607" text:anchor-type="paragraph" svg:x="4.898in" svg:y="9.8984in" svg:width="0.4102in" svg:height="0.1992in" draw:z-index="627"><draw:text-box><text:p text:style-name="P6"><text:span text:style-name="T27"><text:s/>a)</text:span></text:p></draw:text-box></draw:frame><draw:frame draw:style-name="fr2" draw:name="Frame608" text:anchor-type="paragraph" svg:x="5.0862in" svg:y="9.8984in" svg:width="0.7272in" svg:height="0.1992in" draw:z-index="628"><draw:text-box><text:p text:style-name="P6"><text:span text:style-name="T26"><text:s/>Anexo </text:span></text:p></draw:text-box></draw:frame><draw:frame draw:style-name="fr2" draw:name="Frame609" text:anchor-type="paragraph" svg:x="5.5909in" svg:y="9.8984in" svg:width="0.3898in" svg:height="0.1992in" draw:z-index="629"><draw:text-box><text:p text:style-name="P6"><text:span text:style-name="T15">de</text:span></text:p></draw:text-box></draw:frame><draw:frame draw:style-name="fr2" draw:name="Frame610" text:anchor-type="paragraph" svg:x="5.7591in" svg:y="9.8984in" svg:width="0.2043in" svg:height="0.1992in" draw:z-index="630"><draw:text-box><text:p text:style-name="P6"><text:span text:style-name="T19"><text:s/></text:span></text:p></draw:text-box></draw:frame><draw:frame draw:style-name="fr2" draw:name="Frame611" text:anchor-type="paragraph" svg:x="5.811in" svg:y="9.8984in" svg:width="0.7382in" svg:height="0.1992in" draw:z-index="631"><draw:text-box><text:p text:style-name="P6"><text:span text:style-name="T25">Cuenta </text:span></text:p></draw:text-box></draw:frame><draw:frame draw:style-name="fr2" draw:name="Frame612" text:anchor-type="paragraph" svg:x="6.3272in" svg:y="9.8984in" svg:width="1.0118in" svg:height="0.1992in" draw:z-index="632"><draw:text-box><text:p text:style-name="P6"><text:span text:style-name="T28">justificativa; </text:span></text:p></draw:text-box></draw:frame><draw:frame draw:style-name="fr2" draw:name="Frame613" text:anchor-type="paragraph" svg:x="7.1161in" svg:y="9.8984in" svg:width="0.3402in" svg:height="0.1992in" draw:z-index="633"><draw:text-box><text:p text:style-name="P6"><text:span text:style-name="T15">b)</text:span></text:p></draw:text-box></draw:frame><draw:frame draw:style-name="fr2" draw:name="Frame614" text:anchor-type="paragraph" svg:x="0.5in" svg:y="10.9571in" svg:width="5.0374in" svg:height="0.1165in" draw:z-index="634"><draw:text-box><text:p text:style-name="P7"><text:span text:style-name="T22">En la dirección https://sede.gobiernodecanarias.org/sede/verifica_doc?codigo_nde=</text:span></text:p></draw:text-box></draw:frame><draw:frame draw:style-name="fr2" draw:name="Frame615" text:anchor-type="paragraph" svg:x="0.5in" svg:y="11.0402in" svg:width="4.6189in" svg:height="0.1165in" draw:z-index="635"><draw:text-box><text:p text:style-name="P7"><text:span text:style-name="T22">puede ser comprobada la autenticidad de esta copia, mediante el número de</text:span></text:p></draw:text-box></draw:frame><draw:frame draw:style-name="fr2" draw:name="Frame616" text:anchor-type="paragraph" svg:x="0.5in" svg:y="11.1236in" svg:width="2.0327in" svg:height="0.1165in" draw:z-index="636"><draw:text-box><text:p text:style-name="P7"><text:span text:style-name="T22">documento electrónico siguiente:</text:span></text:p></draw:text-box></draw:frame><draw:g text:anchor-type="char" draw:z-index="1" draw:name="Shapes8" draw:style-name="gr1"><draw:custom-shape draw:style-name="gr2" draw:text-style-name="P8" svg:width="8.2642in" svg:height="11.6949in" svg:x="0in" svg:y="0in"><text:p/><draw:enhanced-geometry draw:mirror-horizontal="false" draw:mirror-vertical="false" drawooo:sub-view-size="7556500 10693400" draw:text-areas="0 0 7556500 10693400" svg:viewBox="0 0 7556500 10693400" draw:type="ooxml-non-primitive" draw:enhanced-path="M 432054 10423398 L 432054 9930511 M 432054 10423398 L 3430778 10423398 M 432054 9930511 L 3430778 9930511 N"/></draw:custom-shape><draw:custom-shape draw:style-name="gr2" draw:text-style-name="P8" svg:width="8.2642in" svg:height="11.6949in" svg:x="0in" svg:y="0in"><text:p/><draw:enhanced-geometry draw:mirror-horizontal="false" draw:mirror-vertical="false" drawooo:sub-view-size="7556500 10693400" draw:text-areas="0 0 7556500 10693400" svg:viewBox="0 0 7556500 10693400" draw:type="ooxml-non-primitive" draw:enhanced-path="M 3430778 10423398 L 6685661 10423398 M 3430778 9930511 L 6685661 9930511 N"/></draw:custom-shape><draw:custom-shape draw:style-name="gr2" draw:text-style-name="P8" svg:width="8.2642in" svg:height="11.6949in" svg:x="0in" svg:y="0in"><text:p/><draw:enhanced-geometry draw:mirror-horizontal="false" draw:mirror-vertical="false" drawooo:sub-view-size="7556500 10693400" draw:text-areas="0 0 7556500 10693400" svg:viewBox="0 0 7556500 10693400" draw:type="ooxml-non-primitive" draw:enhanced-path="M 7124446 10423398 L 7124446 9930511 M 6685661 10423398 L 7124446 10423398 M 6685661 9930511 L 7124446 9930511 N"/></draw:custom-shape></draw:g></text:p>
      <text:p text:style-name="P1"/>
      <text:p text:style-name="P9"><draw:frame draw:style-name="fr1" draw:name="Img9" text:anchor-type="char" svg:x="3.8075in" svg:y="10.8744in" svg:width="3.4484in" svg:height="0.511in" draw:z-index="14"><draw:image xlink:href="Pictures/100000000000018E0000003BEAE483B6.png" xlink:type="simple" xlink:show="embed" xlink:actuate="onLoad" draw:mime-type="image/png"/></draw:frame></text:p>
      <text:p text:style-name="P1"><draw:frame draw:style-name="fr1" draw:name="Img10" text:anchor-type="char" svg:x="7.3256in" svg:y="10.9035in" svg:width="0.452in" svg:height="0.452in" draw:z-index="15"><draw:image xlink:href="Pictures/100000000000002D0000002D1FF5E7DF.png" xlink:type="simple" xlink:show="embed" xlink:actuate="onLoad" draw:mime-type="image/png"/></draw:frame></text:p>
      <text:p text:style-name="Standard"><draw:frame draw:style-name="fr2" draw:name="Frame1043" text:anchor-type="paragraph" svg:x="0.5in" svg:y="11.2181in" svg:width="3.7374in" svg:height="0.1555in" draw:z-index="1063"><draw:text-box><text:p text:style-name="P2"><text:span text:style-name="T1"><text:s/>0LGtgn2B-frDNieNzP7Lsw0Rd81_AEQ2X</text:span></text:p></draw:text-box></draw:frame><draw:frame draw:style-name="fr2" draw:name="Frame618" text:anchor-type="paragraph" svg:x="1.0181in" svg:y="0.7409in" svg:width="7.2457in" svg:height="0.1992in" draw:z-index="638"><draw:text-box><text:p text:style-name="P6"><text:span text:style-name="T25">Documento con relación de centros de trabajo (ambos generados en el Aplicativo SISPECAN una</text:span></text:p></draw:text-box></draw:frame><draw:frame draw:style-name="fr2" draw:name="Frame619" text:anchor-type="paragraph" svg:x="1.0181in" svg:y="0.9047in" svg:width="0.4535in" svg:height="0.1992in" draw:z-index="639"><draw:text-box><text:p text:style-name="P6"><text:span text:style-name="T20">vez</text:span></text:p></draw:text-box></draw:frame><draw:frame draw:style-name="fr2" draw:name="Frame620" text:anchor-type="paragraph" svg:x="1.25in" svg:y="0.9047in" svg:width="0.2043in" svg:height="0.1992in" draw:z-index="640"><draw:text-box><text:p text:style-name="P6"><text:span text:style-name="T19"><text:s/></text:span></text:p></draw:text-box></draw:frame><draw:frame draw:style-name="fr2" draw:name="Frame621" text:anchor-type="paragraph" svg:x="1.3028in" svg:y="0.9047in" svg:width="1.0445in" svg:height="0.1992in" draw:z-index="641"><draw:text-box><text:p text:style-name="P6"><text:span text:style-name="T28">introducidos </text:span></text:p></draw:text-box></draw:frame><draw:frame draw:style-name="fr2" draw:name="Frame622" text:anchor-type="paragraph" svg:x="2.1252in" svg:y="0.9047in" svg:width="0.4146in" svg:height="0.1992in" draw:z-index="642"><draw:text-box><text:p text:style-name="P6"><text:span text:style-name="T15">los</text:span></text:p></draw:text-box></draw:frame><draw:frame draw:style-name="fr2" draw:name="Frame623" text:anchor-type="paragraph" svg:x="2.3173in" svg:y="0.9047in" svg:width="0.2043in" svg:height="0.1992in" draw:z-index="643"><draw:text-box><text:p text:style-name="P6"><text:span text:style-name="T19"><text:s/></text:span></text:p></draw:text-box></draw:frame><draw:frame draw:style-name="fr2" draw:name="Frame624" text:anchor-type="paragraph" svg:x="2.3701in" svg:y="0.9047in" svg:width="0.5791in" svg:height="0.1992in" draw:z-index="644"><draw:text-box><text:p text:style-name="P6"><text:span text:style-name="T20">datos</text:span></text:p></draw:text-box></draw:frame><draw:frame draw:style-name="fr2" draw:name="Frame625" text:anchor-type="paragraph" svg:x="2.7272in" svg:y="0.9047in" svg:width="0.2043in" svg:height="0.1992in" draw:z-index="645"><draw:text-box><text:p text:style-name="P6"><text:span text:style-name="T19"><text:s/></text:span></text:p></draw:text-box></draw:frame><draw:frame draw:style-name="fr2" draw:name="Frame626" text:anchor-type="paragraph" svg:x="2.7807in" svg:y="0.9047in" svg:width="0.3898in" svg:height="0.1992in" draw:z-index="646"><draw:text-box><text:p text:style-name="P6"><text:span text:style-name="T15">de</text:span></text:p></draw:text-box></draw:frame><draw:frame draw:style-name="fr2" draw:name="Frame627" text:anchor-type="paragraph" svg:x="2.9484in" svg:y="0.9047in" svg:width="0.2043in" svg:height="0.1992in" draw:z-index="647"><draw:text-box><text:p text:style-name="P6"><text:span text:style-name="T19"><text:s/></text:span></text:p></draw:text-box></draw:frame><draw:frame draw:style-name="fr2" draw:name="Frame628" text:anchor-type="paragraph" svg:x="3.0008in" svg:y="0.9047in" svg:width="0.4673in" svg:height="0.1992in" draw:z-index="648"><draw:text-box><text:p text:style-name="P6"><text:span text:style-name="T23">las </text:span></text:p></draw:text-box></draw:frame><draw:frame draw:style-name="fr2" draw:name="Frame629" text:anchor-type="paragraph" svg:x="3.2457in" svg:y="0.9047in" svg:width="0.8134in" svg:height="0.1992in" draw:z-index="649"><draw:text-box><text:p text:style-name="P6"><text:span text:style-name="T20">personas</text:span></text:p></draw:text-box></draw:frame><draw:frame draw:style-name="fr2" draw:name="Frame630" text:anchor-type="paragraph" svg:x="3.8366in" svg:y="0.9047in" svg:width="0.2043in" svg:height="0.1992in" draw:z-index="650"><draw:text-box><text:p text:style-name="P6"><text:span text:style-name="T19"><text:s/></text:span></text:p></draw:text-box></draw:frame><draw:frame draw:style-name="fr2" draw:name="Frame631" text:anchor-type="paragraph" svg:x="3.8898in" svg:y="0.9047in" svg:width="1.0161in" svg:height="0.1992in" draw:z-index="651"><draw:text-box><text:p text:style-name="P6"><text:span text:style-name="T20">trabajadoras</text:span></text:p></draw:text-box></draw:frame><draw:frame draw:style-name="fr2" draw:name="Frame632" text:anchor-type="paragraph" svg:x="4.6835in" svg:y="0.9047in" svg:width="0.2043in" svg:height="0.1992in" draw:z-index="652"><draw:text-box><text:p text:style-name="P6"><text:span text:style-name="T19"><text:s/></text:span></text:p></draw:text-box></draw:frame><draw:frame draw:style-name="fr2" draw:name="Frame633" text:anchor-type="paragraph" svg:x="4.7362in" svg:y="0.9047in" svg:width="0.439in" svg:height="0.1992in" draw:z-index="653"><draw:text-box><text:p text:style-name="P6"><text:span text:style-name="T20">por</text:span></text:p></draw:text-box></draw:frame><draw:frame draw:style-name="fr2" draw:name="Frame634" text:anchor-type="paragraph" svg:x="4.9528in" svg:y="0.9047in" svg:width="0.2043in" svg:height="0.1992in" draw:z-index="654"><draw:text-box><text:p text:style-name="P6"><text:span text:style-name="T19"><text:s/></text:span></text:p></draw:text-box></draw:frame><draw:frame draw:style-name="fr2" draw:name="Frame635" text:anchor-type="paragraph" svg:x="5.0055in" svg:y="0.9047in" svg:width="0.4146in" svg:height="0.1992in" draw:z-index="655"><draw:text-box><text:p text:style-name="P6"><text:span text:style-name="T15">las</text:span></text:p></draw:text-box></draw:frame><draw:frame draw:style-name="fr2" draw:name="Frame636" text:anchor-type="paragraph" svg:x="5.198in" svg:y="0.9047in" svg:width="0.2043in" svg:height="0.1992in" draw:z-index="656"><draw:text-box><text:p text:style-name="P6"><text:span text:style-name="T19"><text:s/></text:span></text:p></draw:text-box></draw:frame><draw:frame draw:style-name="fr2" draw:name="Frame637" text:anchor-type="paragraph" svg:x="5.25in" svg:y="0.9047in" svg:width="0.4701in" svg:height="0.1992in" draw:z-index="657"><draw:text-box><text:p text:style-name="P6"><text:span text:style-name="T20">que</text:span></text:p></draw:text-box></draw:frame><draw:frame draw:style-name="fr2" draw:name="Frame638" text:anchor-type="paragraph" svg:x="5.498in" svg:y="0.9047in" svg:width="0.2043in" svg:height="0.1992in" draw:z-index="658"><draw:text-box><text:p text:style-name="P6"><text:span text:style-name="T19"><text:s/></text:span></text:p></draw:text-box></draw:frame><draw:frame draw:style-name="fr2" draw:name="Frame639" text:anchor-type="paragraph" svg:x="5.55in" svg:y="0.9047in" svg:width="0.3791in" svg:height="0.1992in" draw:z-index="659"><draw:text-box><text:p text:style-name="P6"><text:span text:style-name="T19">se</text:span></text:p></draw:text-box></draw:frame><draw:frame draw:style-name="fr2" draw:name="Frame640" text:anchor-type="paragraph" svg:x="5.7118in" svg:y="0.9047in" svg:width="0.2043in" svg:height="0.1992in" draw:z-index="660"><draw:text-box><text:p text:style-name="P6"><text:span text:style-name="T19"><text:s/></text:span></text:p></draw:text-box></draw:frame><draw:frame draw:style-name="fr2" draw:name="Frame641" text:anchor-type="paragraph" svg:x="5.7634in" svg:y="0.9047in" svg:width="0.6646in" svg:height="0.1992in" draw:z-index="661"><draw:text-box><text:p text:style-name="P6"><text:span text:style-name="T20">solicita</text:span></text:p></draw:text-box></draw:frame><draw:frame draw:style-name="fr2" draw:name="Frame642" text:anchor-type="paragraph" svg:x="6.2063in" svg:y="0.9047in" svg:width="0.2043in" svg:height="0.1992in" draw:z-index="662"><draw:text-box><text:p text:style-name="P6"><text:span text:style-name="T19"><text:s/></text:span></text:p></draw:text-box></draw:frame><draw:frame draw:style-name="fr2" draw:name="Frame643" text:anchor-type="paragraph" svg:x="6.2575in" svg:y="0.9047in" svg:width="1.0839in" svg:height="0.1992in" draw:z-index="663"><draw:text-box><text:p text:style-name="P6"><text:span text:style-name="T28">subvención); </text:span></text:p></draw:text-box></draw:frame><draw:frame draw:style-name="fr2" draw:name="Frame644" text:anchor-type="paragraph" svg:x="7.1193in" svg:y="0.9047in" svg:width="0.328in" svg:height="0.1992in" draw:z-index="664"><draw:text-box><text:p text:style-name="P6"><text:span text:style-name="T15">c)</text:span></text:p></draw:text-box></draw:frame><draw:frame draw:style-name="fr2" draw:name="Frame645" text:anchor-type="paragraph" svg:x="1.0181in" svg:y="1.0681in" svg:width="7.2457in" svg:height="0.1992in" draw:z-index="665"><draw:text-box><text:p text:style-name="P6"><text:span text:style-name="T28">Anexo 3 de autorización de consulta de datos de la persona contratada (únicamente con la primera</text:span></text:p></draw:text-box></draw:frame><draw:frame draw:style-name="fr2" draw:name="Frame646" text:anchor-type="paragraph" svg:x="1.0181in" svg:y="1.2319in" svg:width="7.2457in" svg:height="0.1992in" draw:z-index="666"><draw:text-box><text:p text:style-name="P6"><text:span text:style-name="T24">solicitud en que aparezca); d) TC-1 y TC-2; e) En el caso de subvenciones superiores a 60.000</text:span></text:p></draw:text-box></draw:frame><draw:frame draw:style-name="fr2" draw:name="Frame647" text:anchor-type="paragraph" svg:x="1.0181in" svg:y="1.3953in" svg:width="6.6118in" svg:height="0.1992in" draw:z-index="667"><draw:text-box><text:p text:style-name="P6"><text:span text:style-name="T20">euros: Nóminas y comprobantes de las transferencias bancarias.</text:span></text:p></draw:text-box></draw:frame><draw:frame draw:style-name="fr2" draw:name="Frame648" text:anchor-type="paragraph" svg:x="1.0181in" svg:y="1.722in" svg:width="7.2457in" svg:height="0.1992in" draw:z-index="668"><draw:text-box><text:p text:style-name="P6"><text:span text:style-name="T28">Asimismo la entidad se encuentra de alta para pagos a terceros de la Comunidad Autónoma y para</text:span></text:p></draw:text-box></draw:frame><draw:frame draw:style-name="fr2" draw:name="Frame649" text:anchor-type="paragraph" svg:x="1.0181in" svg:y="1.8874in" svg:width="0.3146in" svg:height="0.1992in" draw:z-index="669"><draw:text-box><text:p text:style-name="P10"><text:span text:style-name="T15">la</text:span></text:p></draw:text-box></draw:frame><draw:frame draw:style-name="fr2" draw:name="Frame650" text:anchor-type="paragraph" svg:x="1.1398in" svg:y="1.8874in" svg:width="0.2035in" svg:height="0.1992in" draw:z-index="670"><draw:text-box><text:p text:style-name="P10"><text:span text:style-name="T30"><text:s/></text:span></text:p></draw:text-box></draw:frame><draw:frame draw:style-name="fr2" draw:name="Frame651" text:anchor-type="paragraph" svg:x="1.1909in" svg:y="1.8874in" svg:width="0.9311in" svg:height="0.1992in" draw:z-index="671"><draw:text-box><text:p text:style-name="P10"><text:span text:style-name="T15">verificación</text:span></text:p></draw:text-box></draw:frame><draw:frame draw:style-name="fr2" draw:name="Frame652" text:anchor-type="paragraph" svg:x="1.9in" svg:y="1.8874in" svg:width="0.2035in" svg:height="0.1992in" draw:z-index="672"><draw:text-box><text:p text:style-name="P10"><text:span text:style-name="T30"><text:s/></text:span></text:p></draw:text-box></draw:frame><draw:frame draw:style-name="fr2" draw:name="Frame653" text:anchor-type="paragraph" svg:x="1.9528in" svg:y="1.8874in" svg:width="0.3874in" svg:height="0.1992in" draw:z-index="673"><draw:text-box><text:p text:style-name="P10"><text:span text:style-name="T30">de</text:span></text:p></draw:text-box></draw:frame><draw:frame draw:style-name="fr2" draw:name="Frame654" text:anchor-type="paragraph" svg:x="2.1201in" svg:y="1.8874in" svg:width="0.2035in" svg:height="0.1992in" draw:z-index="674"><draw:text-box><text:p text:style-name="P10"><text:span text:style-name="T30"><text:s/></text:span></text:p></draw:text-box></draw:frame><draw:frame draw:style-name="fr2" draw:name="Frame655" text:anchor-type="paragraph" svg:x="2.1717in" svg:y="1.8874in" svg:width="0.8693in" svg:height="0.1992in" draw:z-index="675"><draw:text-box><text:p text:style-name="P10"><text:span text:style-name="T15">requisitos,</text:span></text:p></draw:text-box></draw:frame><draw:frame draw:style-name="fr2" draw:name="Frame656" text:anchor-type="paragraph" svg:x="2.8189in" svg:y="1.8874in" svg:width="0.2035in" svg:height="0.1992in" draw:z-index="676"><draw:text-box><text:p text:style-name="P10"><text:span text:style-name="T30"><text:s/></text:span></text:p></draw:text-box></draw:frame><draw:frame draw:style-name="fr2" draw:name="Frame657" text:anchor-type="paragraph" svg:x="2.872in" svg:y="1.8874in" svg:width="0.2646in" svg:height="0.1992in" draw:z-index="677"><draw:text-box><text:p text:style-name="P10"><text:span text:style-name="T30">a</text:span></text:p></draw:text-box></draw:frame><draw:frame draw:style-name="fr2" draw:name="Frame658" text:anchor-type="paragraph" svg:x="2.9626in" svg:y="1.8874in" svg:width="0.2035in" svg:height="0.1992in" draw:z-index="678"><draw:text-box><text:p text:style-name="P10"><text:span text:style-name="T30"><text:s/></text:span></text:p></draw:text-box></draw:frame><draw:frame draw:style-name="fr2" draw:name="Frame659" text:anchor-type="paragraph" svg:x="3.0138in" svg:y="1.8874in" svg:width="0.6839in" svg:height="0.1992in" draw:z-index="679"><draw:text-box><text:p text:style-name="P10"><text:span text:style-name="T15">efectos</text:span></text:p></draw:text-box></draw:frame><draw:frame draw:style-name="fr2" draw:name="Frame660" text:anchor-type="paragraph" svg:x="3.4756in" svg:y="1.8874in" svg:width="0.2035in" svg:height="0.1992in" draw:z-index="680"><draw:text-box><text:p text:style-name="P10"><text:span text:style-name="T30"><text:s/></text:span></text:p></draw:text-box></draw:frame><draw:frame draw:style-name="fr2" draw:name="Frame661" text:anchor-type="paragraph" svg:x="3.5283in" svg:y="1.8874in" svg:width="0.3874in" svg:height="0.1992in" draw:z-index="681"><draw:text-box><text:p text:style-name="P10"><text:span text:style-name="T30">de</text:span></text:p></draw:text-box></draw:frame><draw:frame draw:style-name="fr2" draw:name="Frame662" text:anchor-type="paragraph" svg:x="3.6972in" svg:y="1.8874in" svg:width="0.2035in" svg:height="0.1992in" draw:z-index="682"><draw:text-box><text:p text:style-name="P10"><text:span text:style-name="T30"><text:s/></text:span></text:p></draw:text-box></draw:frame><draw:frame draw:style-name="fr2" draw:name="Frame663" text:anchor-type="paragraph" svg:x="3.7484in" svg:y="1.8874in" svg:width="1.0602in" svg:height="0.1992in" draw:z-index="683"><draw:text-box><text:p text:style-name="P10"><text:span text:style-name="T15">simplificación</text:span></text:p></draw:text-box></draw:frame><draw:frame draw:style-name="fr2" draw:name="Frame664" text:anchor-type="paragraph" svg:x="4.5866in" svg:y="1.8874in" svg:width="0.2035in" svg:height="0.1992in" draw:z-index="684"><draw:text-box><text:p text:style-name="P10"><text:span text:style-name="T30"><text:s/></text:span></text:p></draw:text-box></draw:frame><draw:frame draw:style-name="fr2" draw:name="Frame665" text:anchor-type="paragraph" svg:x="4.6409in" svg:y="1.8874in" svg:width="1.1307in" svg:height="0.1992in" draw:z-index="685"><draw:text-box><text:p text:style-name="P10"><text:span text:style-name="T15">administrativa,</text:span></text:p></draw:text-box></draw:frame><draw:frame draw:style-name="fr2" draw:name="Frame666" text:anchor-type="paragraph" svg:x="5.5484in" svg:y="1.8874in" svg:width="0.2035in" svg:height="0.1992in" draw:z-index="686"><draw:text-box><text:p text:style-name="P10"><text:span text:style-name="T30"><text:s/></text:span></text:p></draw:text-box></draw:frame><draw:frame draw:style-name="fr2" draw:name="Frame667" text:anchor-type="paragraph" svg:x="5.6016in" svg:y="1.8874in" svg:width="0.3138in" svg:height="0.1992in" draw:z-index="687"><draw:text-box><text:p text:style-name="P10"><text:span text:style-name="T30">el</text:span></text:p></draw:text-box></draw:frame><draw:frame draw:style-name="fr2" draw:name="Frame668" text:anchor-type="paragraph" svg:x="5.7228in" svg:y="1.8874in" svg:width="0.2035in" svg:height="0.1992in" draw:z-index="688"><draw:text-box><text:p text:style-name="P10"><text:span text:style-name="T30"><text:s/></text:span></text:p></draw:text-box></draw:frame><draw:frame draw:style-name="fr2" draw:name="Frame669" text:anchor-type="paragraph" svg:x="5.7756in" svg:y="1.8874in" svg:width="0.5217in" svg:height="0.1992in" draw:z-index="689"><draw:text-box><text:p text:style-name="P10"><text:span text:style-name="T15">SCE</text:span></text:p></draw:text-box></draw:frame><draw:frame draw:style-name="fr2" draw:name="Frame670" text:anchor-type="paragraph" svg:x="6.0744in" svg:y="1.8874in" svg:width="0.2035in" svg:height="0.1992in" draw:z-index="690"><draw:text-box><text:p text:style-name="P10"><text:span text:style-name="T30"><text:s/></text:span></text:p></draw:text-box></draw:frame><draw:frame draw:style-name="fr2" draw:name="Frame671" text:anchor-type="paragraph" svg:x="6.1256in" svg:y="1.8874in" svg:width="0.389in" svg:height="0.1992in" draw:z-index="691"><draw:text-box><text:p text:style-name="P10"><text:span text:style-name="T15">ha</text:span></text:p></draw:text-box></draw:frame><draw:frame draw:style-name="fr2" draw:name="Frame672" text:anchor-type="paragraph" svg:x="6.2953in" svg:y="1.8874in" svg:width="0.2035in" svg:height="0.1992in" draw:z-index="692"><draw:text-box><text:p text:style-name="P10"><text:span text:style-name="T30"><text:s/></text:span></text:p></draw:text-box></draw:frame><draw:frame draw:style-name="fr2" draw:name="Frame673" text:anchor-type="paragraph" svg:x="6.3472in" svg:y="1.8874in" svg:width="0.9071in" svg:height="0.1992in" draw:z-index="693"><draw:text-box><text:p text:style-name="P10"><text:span text:style-name="T15">consultado</text:span></text:p></draw:text-box></draw:frame><draw:frame draw:style-name="fr2" draw:name="Frame674" text:anchor-type="paragraph" svg:x="7.0319in" svg:y="1.8874in" svg:width="0.2035in" svg:height="0.1992in" draw:z-index="694"><draw:text-box><text:p text:style-name="P10"><text:span text:style-name="T30"><text:s/></text:span></text:p></draw:text-box></draw:frame><draw:frame draw:style-name="fr2" draw:name="Frame675" text:anchor-type="paragraph" svg:x="7.0835in" svg:y="1.8874in" svg:width="0.3874in" svg:height="0.1992in" draw:z-index="695"><draw:text-box><text:p text:style-name="P10"><text:span text:style-name="T30">de</text:span></text:p></draw:text-box></draw:frame><draw:frame draw:style-name="fr2" draw:name="Frame676" text:anchor-type="paragraph" svg:x="1.0181in" svg:y="2.0508in" svg:width="0.6091in" svg:height="0.1992in" draw:z-index="696"><draw:text-box><text:p text:style-name="P10"><text:span text:style-name="T15">oficio:</text:span></text:p></draw:text-box></draw:frame><draw:frame draw:style-name="fr2" draw:name="Frame677" text:anchor-type="paragraph" svg:x="1.4047in" svg:y="2.0508in" svg:width="0.2035in" svg:height="0.1992in" draw:z-index="697"><draw:text-box><text:p text:style-name="P10"><text:span text:style-name="T30"><text:s/></text:span></text:p></draw:text-box></draw:frame><draw:frame draw:style-name="fr2" draw:name="Frame678" text:anchor-type="paragraph" svg:x="1.4673in" svg:y="2.0508in" svg:width="0.3398in" svg:height="0.1992in" draw:z-index="698"><draw:text-box><text:p text:style-name="P10"><text:span text:style-name="T15">a)</text:span></text:p></draw:text-box></draw:frame><draw:frame draw:style-name="fr2" draw:name="Frame679" text:anchor-type="paragraph" svg:x="1.6165in" svg:y="2.0508in" svg:width="0.2035in" svg:height="0.1992in" draw:z-index="699"><draw:text-box><text:p text:style-name="P10"><text:span text:style-name="T30"><text:s/></text:span></text:p></draw:text-box></draw:frame><draw:frame draw:style-name="fr2" draw:name="Frame680" text:anchor-type="paragraph" svg:x="1.678in" svg:y="2.0508in" svg:width="0.389in" svg:height="0.1992in" draw:z-index="700"><draw:text-box><text:p text:style-name="P10"><text:span text:style-name="T15">La</text:span></text:p></draw:text-box></draw:frame><draw:frame draw:style-name="fr2" draw:name="Frame681" text:anchor-type="paragraph" svg:x="1.8575in" svg:y="2.0508in" svg:width="0.2035in" svg:height="0.1992in" draw:z-index="701"><draw:text-box><text:p text:style-name="P10"><text:span text:style-name="T30"><text:s/></text:span></text:p></draw:text-box></draw:frame><draw:frame draw:style-name="fr2" draw:name="Frame682" text:anchor-type="paragraph" svg:x="1.9201in" svg:y="2.0508in" svg:width="0.7945in" svg:height="0.1992in" draw:z-index="702"><draw:text-box><text:p text:style-name="P10"><text:span text:style-name="T15">situación</text:span></text:p></draw:text-box></draw:frame><draw:frame draw:style-name="fr2" draw:name="Frame683" text:anchor-type="paragraph" svg:x="2.4925in" svg:y="2.0508in" svg:width="0.2035in" svg:height="0.1992in" draw:z-index="703"><draw:text-box><text:p text:style-name="P10"><text:span text:style-name="T30"><text:s/></text:span></text:p></draw:text-box></draw:frame><draw:frame draw:style-name="fr2" draw:name="Frame684" text:anchor-type="paragraph" svg:x="2.5563in" svg:y="2.0508in" svg:width="0.3874in" svg:height="0.1992in" draw:z-index="704"><draw:text-box><text:p text:style-name="P10"><text:span text:style-name="T30">de</text:span></text:p></draw:text-box></draw:frame><draw:frame draw:style-name="fr2" draw:name="Frame685" text:anchor-type="paragraph" svg:x="2.7339in" svg:y="2.0508in" svg:width="0.2035in" svg:height="0.1992in" draw:z-index="705"><draw:text-box><text:p text:style-name="P10"><text:span text:style-name="T30"><text:s/></text:span></text:p></draw:text-box></draw:frame><draw:frame draw:style-name="fr2" draw:name="Frame686" text:anchor-type="paragraph" svg:x="2.798in" svg:y="2.0508in" svg:width="0.3134in" svg:height="0.1992in" draw:z-index="706"><draw:text-box><text:p text:style-name="P10"><text:span text:style-name="T30">la</text:span></text:p></draw:text-box></draw:frame><draw:frame draw:style-name="fr2" draw:name="Frame687" text:anchor-type="paragraph" svg:x="2.9291in" svg:y="2.0508in" svg:width="0.2035in" svg:height="0.1992in" draw:z-index="707"><draw:text-box><text:p text:style-name="P10"><text:span text:style-name="T30"><text:s/></text:span></text:p></draw:text-box></draw:frame><draw:frame draw:style-name="fr2" draw:name="Frame688" text:anchor-type="paragraph" svg:x="2.9917in" svg:y="2.0508in" svg:width="0.8256in" svg:height="0.1992in" draw:z-index="708"><draw:text-box><text:p text:style-name="P10"><text:span text:style-name="T15">demanda</text:span></text:p></draw:text-box></draw:frame><draw:frame draw:style-name="fr2" draw:name="Frame689" text:anchor-type="paragraph" svg:x="3.5953in" svg:y="2.0508in" svg:width="0.2035in" svg:height="0.1992in" draw:z-index="709"><draw:text-box><text:p text:style-name="P10"><text:span text:style-name="T30"><text:s/></text:span></text:p></draw:text-box></draw:frame><draw:frame draw:style-name="fr2" draw:name="Frame690" text:anchor-type="paragraph" svg:x="3.6591in" svg:y="2.0508in" svg:width="0.389in" svg:height="0.1992in" draw:z-index="710"><draw:text-box><text:p text:style-name="P10"><text:span text:style-name="T15">de</text:span></text:p></draw:text-box></draw:frame><draw:frame draw:style-name="fr2" draw:name="Frame691" text:anchor-type="paragraph" svg:x="3.8366in" svg:y="2.0508in" svg:width="0.2035in" svg:height="0.1992in" draw:z-index="711"><draw:text-box><text:p text:style-name="P10"><text:span text:style-name="T30"><text:s/></text:span></text:p></draw:text-box></draw:frame><draw:frame draw:style-name="fr2" draw:name="Frame692" text:anchor-type="paragraph" svg:x="3.9008in" svg:y="2.0508in" svg:width="0.7016in" svg:height="0.1992in" draw:z-index="712"><draw:text-box><text:p text:style-name="P10"><text:span text:style-name="T15">empleo</text:span></text:p></draw:text-box></draw:frame><draw:frame draw:style-name="fr2" draw:name="Frame693" text:anchor-type="paragraph" svg:x="4.3799in" svg:y="2.0508in" svg:width="0.2035in" svg:height="0.1992in" draw:z-index="713"><draw:text-box><text:p text:style-name="P10"><text:span text:style-name="T30"><text:s/></text:span></text:p></draw:text-box></draw:frame><draw:frame draw:style-name="fr2" draw:name="Frame694" text:anchor-type="paragraph" svg:x="4.4425in" svg:y="2.0508in" svg:width="0.389in" svg:height="0.1992in" draw:z-index="714"><draw:text-box><text:p text:style-name="P10"><text:span text:style-name="T15">en</text:span></text:p></draw:text-box></draw:frame><draw:frame draw:style-name="fr2" draw:name="Frame695" text:anchor-type="paragraph" svg:x="4.6217in" svg:y="2.0508in" svg:width="0.2035in" svg:height="0.1992in" draw:z-index="715"><draw:text-box><text:p text:style-name="P10"><text:span text:style-name="T30"><text:s/></text:span></text:p></draw:text-box></draw:frame><draw:frame draw:style-name="fr2" draw:name="Frame696" text:anchor-type="paragraph" svg:x="4.6854in" svg:y="2.0508in" svg:width="0.539in" svg:height="0.1992in" draw:z-index="716"><draw:text-box><text:p text:style-name="P10"><text:span text:style-name="T15">caso</text:span></text:p></draw:text-box></draw:frame><draw:frame draw:style-name="fr2" draw:name="Frame697" text:anchor-type="paragraph" svg:x="5.002in" svg:y="2.0508in" svg:width="0.2035in" svg:height="0.1992in" draw:z-index="717"><draw:text-box><text:p text:style-name="P10"><text:span text:style-name="T30"><text:s/></text:span></text:p></draw:text-box></draw:frame><draw:frame draw:style-name="fr2" draw:name="Frame698" text:anchor-type="paragraph" svg:x="5.0646in" svg:y="2.0508in" svg:width="0.389in" svg:height="0.1992in" draw:z-index="718"><draw:text-box><text:p text:style-name="P10"><text:span text:style-name="T15">de</text:span></text:p></draw:text-box></draw:frame><draw:frame draw:style-name="fr2" draw:name="Frame699" text:anchor-type="paragraph" svg:x="5.2437in" svg:y="2.0508in" svg:width="0.2035in" svg:height="0.1992in" draw:z-index="719"><draw:text-box><text:p text:style-name="P10"><text:span text:style-name="T30"><text:s/></text:span></text:p></draw:text-box></draw:frame><draw:frame draw:style-name="fr2" draw:name="Frame700" text:anchor-type="paragraph" svg:x="5.3063in" svg:y="2.0508in" svg:width="0.6957in" svg:height="0.1992in" draw:z-index="720"><draw:text-box><text:p text:style-name="P10"><text:span text:style-name="T15">nuevas</text:span></text:p></draw:text-box></draw:frame><draw:frame draw:style-name="fr2" draw:name="Frame701" text:anchor-type="paragraph" svg:x="5.7791in" svg:y="2.0508in" svg:width="0.2035in" svg:height="0.1992in" draw:z-index="721"><draw:text-box><text:p text:style-name="P10"><text:span text:style-name="T30"><text:s/></text:span></text:p></draw:text-box></draw:frame><draw:frame draw:style-name="fr2" draw:name="Frame702" text:anchor-type="paragraph" svg:x="5.8417in" svg:y="2.0508in" svg:width="1.1882in" svg:height="0.1992in" draw:z-index="722"><draw:text-box><text:p text:style-name="P10"><text:span text:style-name="T15">contrataciones;</text:span></text:p></draw:text-box></draw:frame><draw:frame draw:style-name="fr2" draw:name="Frame703" text:anchor-type="paragraph" svg:x="6.8083in" svg:y="2.0508in" svg:width="0.2035in" svg:height="0.1992in" draw:z-index="723"><draw:text-box><text:p text:style-name="P10"><text:span text:style-name="T30"><text:s/></text:span></text:p></draw:text-box></draw:frame><draw:frame draw:style-name="fr2" draw:name="Frame704" text:anchor-type="paragraph" svg:x="6.8709in" svg:y="2.0508in" svg:width="0.3398in" svg:height="0.1992in" draw:z-index="724"><draw:text-box><text:p text:style-name="P10"><text:span text:style-name="T15">b)</text:span></text:p></draw:text-box></draw:frame><draw:frame draw:style-name="fr2" draw:name="Frame705" text:anchor-type="paragraph" svg:x="7.0181in" svg:y="2.0508in" svg:width="0.2035in" svg:height="0.1992in" draw:z-index="725"><draw:text-box><text:p text:style-name="P10"><text:span text:style-name="T30"><text:s/></text:span></text:p></draw:text-box></draw:frame><draw:frame draw:style-name="fr2" draw:name="Frame706" text:anchor-type="paragraph" svg:x="7.0791in" svg:y="2.0508in" svg:width="0.389in" svg:height="0.1992in" draw:z-index="726"><draw:text-box><text:p text:style-name="P10"><text:span text:style-name="T15">La</text:span></text:p></draw:text-box></draw:frame><draw:frame draw:style-name="fr2" draw:name="Frame707" text:anchor-type="paragraph" svg:x="1.0181in" svg:y="2.2146in" svg:width="0.9583in" svg:height="0.1992in" draw:z-index="727"><draw:text-box><text:p text:style-name="P10"><text:span text:style-name="T15">información</text:span></text:p></draw:text-box></draw:frame><draw:frame draw:style-name="fr2" draw:name="Frame708" text:anchor-type="paragraph" svg:x="1.7543in" svg:y="2.2146in" svg:width="0.2035in" svg:height="0.1992in" draw:z-index="728"><draw:text-box><text:p text:style-name="P10"><text:span text:style-name="T30"><text:s/></text:span></text:p></draw:text-box></draw:frame><draw:frame draw:style-name="fr2" draw:name="Frame709" text:anchor-type="paragraph" svg:x="1.8118in" svg:y="2.2146in" svg:width="0.7118in" svg:height="0.1992in" draw:z-index="729"><draw:text-box><text:p text:style-name="P10"><text:span text:style-name="T15">obrante</text:span></text:p></draw:text-box></draw:frame><draw:frame draw:style-name="fr2" draw:name="Frame710" text:anchor-type="paragraph" svg:x="2.3016in" svg:y="2.2146in" svg:width="0.2035in" svg:height="0.1992in" draw:z-index="730"><draw:text-box><text:p text:style-name="P10"><text:span text:style-name="T30"><text:s/></text:span></text:p></draw:text-box></draw:frame><draw:frame draw:style-name="fr2" draw:name="Frame711" text:anchor-type="paragraph" svg:x="2.3575in" svg:y="2.2146in" svg:width="0.3874in" svg:height="0.1992in" draw:z-index="731"><draw:text-box><text:p text:style-name="P10"><text:span text:style-name="T30">en</text:span></text:p></draw:text-box></draw:frame><draw:frame draw:style-name="fr2" draw:name="Frame712" text:anchor-type="paragraph" svg:x="2.5291in" svg:y="2.2146in" svg:width="0.2035in" svg:height="0.1992in" draw:z-index="732"><draw:text-box><text:p text:style-name="P10"><text:span text:style-name="T30"><text:s/></text:span></text:p></draw:text-box></draw:frame><draw:frame draw:style-name="fr2" draw:name="Frame713" text:anchor-type="paragraph" svg:x="2.5862in" svg:y="2.2146in" svg:width="0.4173in" svg:height="0.1992in" draw:z-index="733"><draw:text-box><text:p text:style-name="P10"><text:span text:style-name="T32">los</text:span></text:p></draw:text-box></draw:frame><draw:frame draw:style-name="fr2" draw:name="Frame714" text:anchor-type="paragraph" svg:x="2.7819in" svg:y="2.2146in" svg:width="0.2035in" svg:height="0.1992in" draw:z-index="734"><draw:text-box><text:p text:style-name="P10"><text:span text:style-name="T30"><text:s/></text:span></text:p></draw:text-box></draw:frame><draw:frame draw:style-name="fr2" draw:name="Frame715" text:anchor-type="paragraph" svg:x="2.839in" svg:y="2.2146in" svg:width="0.7264in" svg:height="0.1992in" draw:z-index="735"><draw:text-box><text:p text:style-name="P10"><text:span text:style-name="T15">Centros</text:span></text:p></draw:text-box></draw:frame><draw:frame draw:style-name="fr2" draw:name="Frame716" text:anchor-type="paragraph" svg:x="3.3429in" svg:y="2.2146in" svg:width="0.2035in" svg:height="0.1992in" draw:z-index="736"><draw:text-box><text:p text:style-name="P10"><text:span text:style-name="T30"><text:s/></text:span></text:p></draw:text-box></draw:frame><draw:frame draw:style-name="fr2" draw:name="Frame717" text:anchor-type="paragraph" svg:x="3.3992in" svg:y="2.2146in" svg:width="0.5575in" svg:height="0.1992in" draw:z-index="737"><draw:text-box><text:p text:style-name="P10"><text:span text:style-name="T15">Base</text:span></text:p></draw:text-box></draw:frame><draw:frame draw:style-name="fr2" draw:name="Frame718" text:anchor-type="paragraph" svg:x="3.7354in" svg:y="2.2146in" svg:width="0.2035in" svg:height="0.1992in" draw:z-index="738"><draw:text-box><text:p text:style-name="P10"><text:span text:style-name="T30"><text:s/></text:span></text:p></draw:text-box></draw:frame><draw:frame draw:style-name="fr2" draw:name="Frame719" text:anchor-type="paragraph" svg:x="3.7917in" svg:y="2.2146in" svg:width="0.3874in" svg:height="0.1992in" draw:z-index="739"><draw:text-box><text:p text:style-name="P10"><text:span text:style-name="T30">de</text:span></text:p></draw:text-box></draw:frame><draw:frame draw:style-name="fr2" draw:name="Frame720" text:anchor-type="paragraph" svg:x="3.9634in" svg:y="2.2146in" svg:width="0.2035in" svg:height="0.1992in" draw:z-index="740"><draw:text-box><text:p text:style-name="P10"><text:span text:style-name="T30"><text:s/></text:span></text:p></draw:text-box></draw:frame><draw:frame draw:style-name="fr2" draw:name="Frame721" text:anchor-type="paragraph" svg:x="4.0209in" svg:y="2.2146in" svg:width="0.7654in" svg:height="0.1992in" draw:z-index="741"><draw:text-box><text:p text:style-name="P10"><text:span text:style-name="T15">atención</text:span></text:p></draw:text-box></draw:frame><draw:frame draw:style-name="fr2" draw:name="Frame722" text:anchor-type="paragraph" svg:x="4.5638in" svg:y="2.2146in" svg:width="0.2035in" svg:height="0.1992in" draw:z-index="742"><draw:text-box><text:p text:style-name="P10"><text:span text:style-name="T30"><text:s/></text:span></text:p></draw:text-box></draw:frame><draw:frame draw:style-name="fr2" draw:name="Frame723" text:anchor-type="paragraph" svg:x="4.6201in" svg:y="2.2146in" svg:width="0.2646in" svg:height="0.1992in" draw:z-index="743"><draw:text-box><text:p text:style-name="P10"><text:span text:style-name="T30">a</text:span></text:p></draw:text-box></draw:frame><draw:frame draw:style-name="fr2" draw:name="Frame724" text:anchor-type="paragraph" svg:x="4.7165in" svg:y="2.2146in" svg:width="0.2035in" svg:height="0.1992in" draw:z-index="744"><draw:text-box><text:p text:style-name="P10"><text:span text:style-name="T30"><text:s/></text:span></text:p></draw:text-box></draw:frame><draw:frame draw:style-name="fr2" draw:name="Frame725" text:anchor-type="paragraph" svg:x="4.7728in" svg:y="2.2146in" svg:width="0.4173in" svg:height="0.1992in" draw:z-index="745"><draw:text-box><text:p text:style-name="P10"><text:span text:style-name="T32">las</text:span></text:p></draw:text-box></draw:frame><draw:frame draw:style-name="fr2" draw:name="Frame726" text:anchor-type="paragraph" svg:x="4.9681in" svg:y="2.2146in" svg:width="0.2035in" svg:height="0.1992in" draw:z-index="746"><draw:text-box><text:p text:style-name="P10"><text:span text:style-name="T30"><text:s/></text:span></text:p></draw:text-box></draw:frame><draw:frame draw:style-name="fr2" draw:name="Frame727" text:anchor-type="paragraph" svg:x="5.0244in" svg:y="2.2146in" svg:width="0.8134in" svg:height="0.1992in" draw:z-index="747"><draw:text-box><text:p text:style-name="P10"><text:span text:style-name="T15">personas</text:span></text:p></draw:text-box></draw:frame><draw:frame draw:style-name="fr2" draw:name="Frame728" text:anchor-type="paragraph" svg:x="5.6154in" svg:y="2.2146in" svg:width="0.2035in" svg:height="0.1992in" draw:z-index="748"><draw:text-box><text:p text:style-name="P10"><text:span text:style-name="T30"><text:s/></text:span></text:p></draw:text-box></draw:frame><draw:frame draw:style-name="fr2" draw:name="Frame729" text:anchor-type="paragraph" svg:x="5.6717in" svg:y="2.2146in" svg:width="0.4638in" svg:height="0.1992in" draw:z-index="749"><draw:text-box><text:p text:style-name="P10"><text:span text:style-name="T15">con</text:span></text:p></draw:text-box></draw:frame><draw:frame draw:style-name="fr2" draw:name="Frame730" text:anchor-type="paragraph" svg:x="5.9126in" svg:y="2.2146in" svg:width="0.2035in" svg:height="0.1992in" draw:z-index="750"><draw:text-box><text:p text:style-name="P10"><text:span text:style-name="T30"><text:s/></text:span></text:p></draw:text-box></draw:frame><draw:frame draw:style-name="fr2" draw:name="Frame731" text:anchor-type="paragraph" svg:x="5.9689in" svg:y="2.2146in" svg:width="1.0909in" svg:height="0.1992in" draw:z-index="751"><draw:text-box><text:p text:style-name="P10"><text:span text:style-name="T15">discapacidad;</text:span></text:p></draw:text-box></draw:frame><draw:frame draw:style-name="fr2" draw:name="Frame732" text:anchor-type="paragraph" svg:x="6.8374in" svg:y="2.2146in" svg:width="0.2035in" svg:height="0.1992in" draw:z-index="752"><draw:text-box><text:p text:style-name="P10"><text:span text:style-name="T30"><text:s/></text:span></text:p></draw:text-box></draw:frame><draw:frame draw:style-name="fr2" draw:name="Frame733" text:anchor-type="paragraph" svg:x="6.8937in" svg:y="2.2146in" svg:width="0.328in" svg:height="0.1992in" draw:z-index="753"><draw:text-box><text:p text:style-name="P10"><text:span text:style-name="T15">c)</text:span></text:p></draw:text-box></draw:frame><draw:frame draw:style-name="fr2" draw:name="Frame734" text:anchor-type="paragraph" svg:x="7.028in" svg:y="2.2146in" svg:width="0.2035in" svg:height="0.1992in" draw:z-index="754"><draw:text-box><text:p text:style-name="P10"><text:span text:style-name="T30"><text:s/></text:span></text:p></draw:text-box></draw:frame><draw:frame draw:style-name="fr2" draw:name="Frame735" text:anchor-type="paragraph" svg:x="7.0839in" svg:y="2.2146in" svg:width="0.3874in" svg:height="0.1992in" draw:z-index="755"><draw:text-box><text:p text:style-name="P10"><text:span text:style-name="T30">La</text:span></text:p></draw:text-box></draw:frame><draw:frame draw:style-name="fr2" draw:name="Frame736" text:anchor-type="paragraph" svg:x="1.0181in" svg:y="2.378in" svg:width="7.2457in" svg:height="0.1992in" draw:z-index="756"><draw:text-box><text:p text:style-name="P10"><text:span text:style-name="T28">información de Vida laboral de la Seg. Social en cuanto a las altas, bajas, periodos de incapacidad,</text:span></text:p></draw:text-box></draw:frame><draw:frame draw:style-name="fr2" draw:name="Frame737" text:anchor-type="paragraph" svg:x="1.0181in" svg:y="2.5417in" svg:width="7.2457in" svg:height="0.1992in" draw:z-index="757"><draw:text-box><text:p text:style-name="P10"><text:span text:style-name="T25">días no trabajados; d) La información del Instituto Nacional de la Seg. Social de tipo de prestación</text:span></text:p></draw:text-box></draw:frame><draw:frame draw:style-name="fr2" draw:name="Frame738" text:anchor-type="paragraph" svg:x="1.0181in" svg:y="2.7047in" svg:width="0.852in" svg:height="0.1992in" draw:z-index="758"><draw:text-box><text:p text:style-name="P10"><text:span text:style-name="T15">percibida,</text:span></text:p></draw:text-box></draw:frame><draw:frame draw:style-name="fr2" draw:name="Frame739" text:anchor-type="paragraph" svg:x="1.648in" svg:y="2.7047in" svg:width="0.2035in" svg:height="0.1992in" draw:z-index="759"><draw:text-box><text:p text:style-name="P10"><text:span text:style-name="T30"><text:s/></text:span></text:p></draw:text-box></draw:frame><draw:frame draw:style-name="fr2" draw:name="Frame740" text:anchor-type="paragraph" svg:x="1.7134in" svg:y="2.7047in" svg:width="0.3874in" svg:height="0.1992in" draw:z-index="760"><draw:text-box><text:p text:style-name="P10"><text:span text:style-name="T30">en</text:span></text:p></draw:text-box></draw:frame><draw:frame draw:style-name="fr2" draw:name="Frame741" text:anchor-type="paragraph" svg:x="1.8945in" svg:y="2.7047in" svg:width="0.2035in" svg:height="0.1992in" draw:z-index="761"><draw:text-box><text:p text:style-name="P10"><text:span text:style-name="T30"><text:s/></text:span></text:p></draw:text-box></draw:frame><draw:frame draw:style-name="fr2" draw:name="Frame742" text:anchor-type="paragraph" svg:x="1.9598in" svg:y="2.7047in" svg:width="0.3772in" svg:height="0.1992in" draw:z-index="762"><draw:text-box><text:p text:style-name="P10"><text:span text:style-name="T15">su</text:span></text:p></draw:text-box></draw:frame><draw:frame draw:style-name="fr2" draw:name="Frame743" text:anchor-type="paragraph" svg:x="2.1319in" svg:y="2.7047in" svg:width="0.2035in" svg:height="0.1992in" draw:z-index="763"><draw:text-box><text:p text:style-name="P10"><text:span text:style-name="T30"><text:s/></text:span></text:p></draw:text-box></draw:frame><draw:frame draw:style-name="fr2" draw:name="Frame744" text:anchor-type="paragraph" svg:x="2.1984in" svg:y="2.7047in" svg:width="0.5811in" svg:height="0.1992in" draw:z-index="764"><draw:text-box><text:p text:style-name="P10"><text:span text:style-name="T15">caso.</text:span></text:p></draw:text-box></draw:frame><draw:frame draw:style-name="fr2" draw:name="Frame745" text:anchor-type="paragraph" svg:x="2.5575in" svg:y="2.7047in" svg:width="0.2035in" svg:height="0.1992in" draw:z-index="765"><draw:text-box><text:p text:style-name="P10"><text:span text:style-name="T30"><text:s/></text:span></text:p></draw:text-box></draw:frame><draw:frame draw:style-name="fr2" draw:name="Frame746" text:anchor-type="paragraph" svg:x="2.6228in" svg:y="2.7047in" svg:width="0.5417in" svg:height="0.1992in" draw:z-index="766"><draw:text-box><text:p text:style-name="P10"><text:span text:style-name="T15">Para</text:span></text:p></draw:text-box></draw:frame><draw:frame draw:style-name="fr2" draw:name="Frame747" text:anchor-type="paragraph" svg:x="2.9425in" svg:y="2.7047in" svg:width="0.2035in" svg:height="0.1992in" draw:z-index="767"><draw:text-box><text:p text:style-name="P10"><text:span text:style-name="T30"><text:s/></text:span></text:p></draw:text-box></draw:frame><draw:frame draw:style-name="fr2" draw:name="Frame748" text:anchor-type="paragraph" svg:x="3.0083in" svg:y="2.7047in" svg:width="0.5189in" svg:height="0.1992in" draw:z-index="768"><draw:text-box><text:p text:style-name="P10"><text:span text:style-name="T15">todo</text:span></text:p></draw:text-box></draw:frame><draw:frame draw:style-name="fr2" draw:name="Frame749" text:anchor-type="paragraph" svg:x="3.3047in" svg:y="2.7047in" svg:width="0.2035in" svg:height="0.1992in" draw:z-index="769"><draw:text-box><text:p text:style-name="P10"><text:span text:style-name="T30"><text:s/></text:span></text:p></draw:text-box></draw:frame><draw:frame draw:style-name="fr2" draw:name="Frame750" text:anchor-type="paragraph" svg:x="3.3717in" svg:y="2.7047in" svg:width="0.5035in" svg:height="0.1992in" draw:z-index="770"><draw:text-box><text:p text:style-name="P10"><text:span text:style-name="T15">ello,</text:span></text:p></draw:text-box></draw:frame><draw:frame draw:style-name="fr2" draw:name="Frame751" text:anchor-type="paragraph" svg:x="3.6528in" svg:y="2.7047in" svg:width="0.2035in" svg:height="0.1992in" draw:z-index="771"><draw:text-box><text:p text:style-name="P10"><text:span text:style-name="T30"><text:s/></text:span></text:p></draw:text-box></draw:frame><draw:frame draw:style-name="fr2" draw:name="Frame752" text:anchor-type="paragraph" svg:x="3.7181in" svg:y="2.7047in" svg:width="0.4264in" svg:height="0.1992in" draw:z-index="772"><draw:text-box><text:p text:style-name="P10"><text:span text:style-name="T15">las</text:span></text:p></draw:text-box></draw:frame><draw:frame draw:style-name="fr2" draw:name="Frame753" text:anchor-type="paragraph" svg:x="3.9217in" svg:y="2.7047in" svg:width="0.2035in" svg:height="0.1992in" draw:z-index="773"><draw:text-box><text:p text:style-name="P10"><text:span text:style-name="T30"><text:s/></text:span></text:p></draw:text-box></draw:frame><draw:frame draw:style-name="fr2" draw:name="Frame754" text:anchor-type="paragraph" svg:x="3.9882in" svg:y="2.7047in" svg:width="0.8508in" svg:height="0.1992in" draw:z-index="774"><draw:text-box><text:p text:style-name="P10"><text:span text:style-name="T15">entidades</text:span></text:p></draw:text-box></draw:frame><draw:frame draw:style-name="fr2" draw:name="Frame755" text:anchor-type="paragraph" svg:x="4.6165in" svg:y="2.7047in" svg:width="0.2035in" svg:height="0.1992in" draw:z-index="775"><draw:text-box><text:p text:style-name="P10"><text:span text:style-name="T30"><text:s/></text:span></text:p></draw:text-box></draw:frame><draw:frame draw:style-name="fr2" draw:name="Frame756" text:anchor-type="paragraph" svg:x="4.6827in" svg:y="2.7047in" svg:width="1.0291in" svg:height="0.1992in" draw:z-index="776"><draw:text-box><text:p text:style-name="P10"><text:span text:style-name="T15">beneficiarias</text:span></text:p></draw:text-box></draw:frame><draw:frame draw:style-name="fr2" draw:name="Frame757" text:anchor-type="paragraph" svg:x="5.4898in" svg:y="2.7047in" svg:width="0.2035in" svg:height="0.1992in" draw:z-index="777"><draw:text-box><text:p text:style-name="P10"><text:span text:style-name="T30"><text:s/></text:span></text:p></draw:text-box></draw:frame><draw:frame draw:style-name="fr2" draw:name="Frame758" text:anchor-type="paragraph" svg:x="5.5547in" svg:y="2.7047in" svg:width="0.7508in" svg:height="0.1992in" draw:z-index="778"><draw:text-box><text:p text:style-name="P10"><text:span text:style-name="T15">recaban</text:span></text:p></draw:text-box></draw:frame><draw:frame draw:style-name="fr2" draw:name="Frame759" text:anchor-type="paragraph" svg:x="6.0835in" svg:y="2.7047in" svg:width="0.2035in" svg:height="0.1992in" draw:z-index="779"><draw:text-box><text:p text:style-name="P10"><text:span text:style-name="T30"><text:s/></text:span></text:p></draw:text-box></draw:frame><draw:frame draw:style-name="fr2" draw:name="Frame760" text:anchor-type="paragraph" svg:x="6.1492in" svg:y="2.7047in" svg:width="0.389in" svg:height="0.1992in" draw:z-index="780"><draw:text-box><text:p text:style-name="P10"><text:span text:style-name="T15">de</text:span></text:p></draw:text-box></draw:frame><draw:frame draw:style-name="fr2" draw:name="Frame761" text:anchor-type="paragraph" svg:x="6.3299in" svg:y="2.7047in" svg:width="0.2035in" svg:height="0.1992in" draw:z-index="781"><draw:text-box><text:p text:style-name="P10"><text:span text:style-name="T30"><text:s/></text:span></text:p></draw:text-box></draw:frame><draw:frame draw:style-name="fr2" draw:name="Frame762" text:anchor-type="paragraph" svg:x="6.3957in" svg:y="2.7047in" svg:width="0.4252in" svg:height="0.1992in" draw:z-index="782"><draw:text-box><text:p text:style-name="P10"><text:span text:style-name="T32">las</text:span></text:p></draw:text-box></draw:frame><draw:frame draw:style-name="fr2" draw:name="Frame763" text:anchor-type="paragraph" svg:x="6.6in" svg:y="2.7047in" svg:width="0.2035in" svg:height="0.1992in" draw:z-index="783"><draw:text-box><text:p text:style-name="P10"><text:span text:style-name="T30"><text:s/></text:span></text:p></draw:text-box></draw:frame><draw:frame draw:style-name="fr2" draw:name="Frame764" text:anchor-type="paragraph" svg:x="6.6646in" svg:y="2.7047in" svg:width="1.0555in" svg:height="0.1992in" draw:z-index="784"><draw:text-box><text:p text:style-name="P10"><text:span text:style-name="T15">personas</text:span></text:p></draw:text-box></draw:frame><draw:frame draw:style-name="fr2" draw:name="Frame765" text:anchor-type="paragraph" svg:x="1.0181in" svg:y="2.8689in" svg:width="0.9634in" svg:height="0.1992in" draw:z-index="785"><draw:text-box><text:p text:style-name="P10"><text:span text:style-name="T15">contratadas</text:span></text:p></draw:text-box></draw:frame><draw:frame draw:style-name="fr2" draw:name="Frame766" text:anchor-type="paragraph" svg:x="1.7591in" svg:y="2.8689in" svg:width="0.2035in" svg:height="0.1992in" draw:z-index="786"><draw:text-box><text:p text:style-name="P10"><text:span text:style-name="T30"><text:s/></text:span></text:p></draw:text-box></draw:frame><draw:frame draw:style-name="fr2" draw:name="Frame767" text:anchor-type="paragraph" svg:x="1.8154in" svg:y="2.8689in" svg:width="0.311in" svg:height="0.1992in" draw:z-index="787"><draw:text-box><text:p text:style-name="P10"><text:span text:style-name="T31">la</text:span></text:p></draw:text-box></draw:frame><draw:frame draw:style-name="fr2" draw:name="Frame768" text:anchor-type="paragraph" svg:x="1.9382in" svg:y="2.8689in" svg:width="0.2035in" svg:height="0.1992in" draw:z-index="788"><draw:text-box><text:p text:style-name="P10"><text:span text:style-name="T30"><text:s/></text:span></text:p></draw:text-box></draw:frame><draw:frame draw:style-name="fr2" draw:name="Frame769" text:anchor-type="paragraph" svg:x="1.9929in" svg:y="2.8689in" svg:width="0.9866in" svg:height="0.1992in" draw:z-index="789"><draw:text-box><text:p text:style-name="P10"><text:span text:style-name="T15">autorización</text:span></text:p></draw:text-box></draw:frame><draw:frame draw:style-name="fr2" draw:name="Frame770" text:anchor-type="paragraph" svg:x="2.7575in" svg:y="2.8689in" svg:width="0.2035in" svg:height="0.1992in" draw:z-index="790"><draw:text-box><text:p text:style-name="P10"><text:span text:style-name="T30"><text:s/></text:span></text:p></draw:text-box></draw:frame><draw:frame draw:style-name="fr2" draw:name="Frame771" text:anchor-type="paragraph" svg:x="2.8118in" svg:y="2.8689in" svg:width="0.5161in" svg:height="0.1992in" draw:z-index="791"><draw:text-box><text:p text:style-name="P10"><text:span text:style-name="T15">para</text:span></text:p></draw:text-box></draw:frame><draw:frame draw:style-name="fr2" draw:name="Frame772" text:anchor-type="paragraph" svg:x="3.1055in" svg:y="2.8689in" svg:width="0.2035in" svg:height="0.1992in" draw:z-index="792"><draw:text-box><text:p text:style-name="P10"><text:span text:style-name="T30"><text:s/></text:span></text:p></draw:text-box></draw:frame><draw:frame draw:style-name="fr2" draw:name="Frame773" text:anchor-type="paragraph" svg:x="3.1602in" svg:y="2.8689in" svg:width="0.4701in" svg:height="0.1992in" draw:z-index="793"><draw:text-box><text:p text:style-name="P10"><text:span text:style-name="T32">que</text:span></text:p></draw:text-box></draw:frame><draw:frame draw:style-name="fr2" draw:name="Frame774" text:anchor-type="paragraph" svg:x="3.4083in" svg:y="2.8689in" svg:width="0.2035in" svg:height="0.1992in" draw:z-index="794"><draw:text-box><text:p text:style-name="P10"><text:span text:style-name="T30"><text:s/></text:span></text:p></draw:text-box></draw:frame><draw:frame draw:style-name="fr2" draw:name="Frame775" text:anchor-type="paragraph" svg:x="3.4626in" svg:y="2.8689in" svg:width="0.3154in" svg:height="0.1992in" draw:z-index="795"><draw:text-box><text:p text:style-name="P10"><text:span text:style-name="T15">el</text:span></text:p></draw:text-box></draw:frame><draw:frame draw:style-name="fr2" draw:name="Frame776" text:anchor-type="paragraph" svg:x="3.5862in" svg:y="2.8689in" svg:width="0.2035in" svg:height="0.1992in" draw:z-index="796"><draw:text-box><text:p text:style-name="P10"><text:span text:style-name="T30"><text:s/></text:span></text:p></draw:text-box></draw:frame><draw:frame draw:style-name="fr2" draw:name="Frame777" text:anchor-type="paragraph" svg:x="3.6398in" svg:y="2.8689in" svg:width="0.5244in" svg:height="0.1992in" draw:z-index="797"><draw:text-box><text:p text:style-name="P10"><text:span text:style-name="T15">SCE</text:span></text:p></draw:text-box></draw:frame><draw:frame draw:style-name="fr2" draw:name="Frame778" text:anchor-type="paragraph" svg:x="3.9417in" svg:y="2.8689in" svg:width="0.2035in" svg:height="0.1992in" draw:z-index="798"><draw:text-box><text:p text:style-name="P10"><text:span text:style-name="T30"><text:s/></text:span></text:p></draw:text-box></draw:frame><draw:frame draw:style-name="fr2" draw:name="Frame779" text:anchor-type="paragraph" svg:x="3.9965in" svg:y="2.8689in" svg:width="0.6244in" svg:height="0.1992in" draw:z-index="799"><draw:text-box><text:p text:style-name="P10"><text:span text:style-name="T15">pueda</text:span></text:p></draw:text-box></draw:frame><draw:frame draw:style-name="fr2" draw:name="Frame780" text:anchor-type="paragraph" svg:x="4.3984in" svg:y="2.8689in" svg:width="0.2035in" svg:height="0.1992in" draw:z-index="800"><draw:text-box><text:p text:style-name="P10"><text:span text:style-name="T30"><text:s/></text:span></text:p></draw:text-box></draw:frame><draw:frame draw:style-name="fr2" draw:name="Frame781" text:anchor-type="paragraph" svg:x="4.452in" svg:y="2.8689in" svg:width="0.6937in" svg:height="0.1992in" draw:z-index="801"><draw:text-box><text:p text:style-name="P10"><text:span text:style-name="T15">realizar</text:span></text:p></draw:text-box></draw:frame><draw:frame draw:style-name="fr2" draw:name="Frame782" text:anchor-type="paragraph" svg:x="4.9236in" svg:y="2.8689in" svg:width="0.2035in" svg:height="0.1992in" draw:z-index="802"><draw:text-box><text:p text:style-name="P10"><text:span text:style-name="T30"><text:s/></text:span></text:p></draw:text-box></draw:frame><draw:frame draw:style-name="fr2" draw:name="Frame783" text:anchor-type="paragraph" svg:x="4.9791in" svg:y="2.8689in" svg:width="0.5701in" svg:height="0.1992in" draw:z-index="803"><draw:text-box><text:p text:style-name="P10"><text:span text:style-name="T15">estas</text:span></text:p></draw:text-box></draw:frame><draw:frame draw:style-name="fr2" draw:name="Frame784" text:anchor-type="paragraph" svg:x="5.3272in" svg:y="2.8689in" svg:width="0.2035in" svg:height="0.1992in" draw:z-index="804"><draw:text-box><text:p text:style-name="P10"><text:span text:style-name="T30"><text:s/></text:span></text:p></draw:text-box></draw:frame><draw:frame draw:style-name="fr2" draw:name="Frame785" text:anchor-type="paragraph" svg:x="5.3807in" svg:y="2.8689in" svg:width="0.8256in" svg:height="0.1992in" draw:z-index="805"><draw:text-box><text:p text:style-name="P10"><text:span text:style-name="T15">consultas</text:span></text:p></draw:text-box></draw:frame><draw:frame draw:style-name="fr2" draw:name="Frame786" text:anchor-type="paragraph" svg:x="5.9839in" svg:y="2.8689in" svg:width="0.2035in" svg:height="0.1992in" draw:z-index="806"><draw:text-box><text:p text:style-name="P10"><text:span text:style-name="T30"><text:s/></text:span></text:p></draw:text-box></draw:frame><draw:frame draw:style-name="fr2" draw:name="Frame787" text:anchor-type="paragraph" svg:x="6.0374in" svg:y="2.8689in" svg:width="0.8181in" svg:height="0.1992in" draw:z-index="807"><draw:text-box><text:p text:style-name="P10"><text:span text:style-name="T15">conforme</text:span></text:p></draw:text-box></draw:frame><draw:frame draw:style-name="fr2" draw:name="Frame788" text:anchor-type="paragraph" svg:x="6.6335in" svg:y="2.8689in" svg:width="0.2035in" svg:height="0.1992in" draw:z-index="808"><draw:text-box><text:p text:style-name="P10"><text:span text:style-name="T30"><text:s/></text:span></text:p></draw:text-box></draw:frame><draw:frame draw:style-name="fr2" draw:name="Frame789" text:anchor-type="paragraph" svg:x="6.6874in" svg:y="2.8689in" svg:width="0.3154in" svg:height="0.1992in" draw:z-index="809"><draw:text-box><text:p text:style-name="P10"><text:span text:style-name="T15">al</text:span></text:p></draw:text-box></draw:frame><draw:frame draw:style-name="fr2" draw:name="Frame790" text:anchor-type="paragraph" svg:x="6.811in" svg:y="2.8689in" svg:width="0.2035in" svg:height="0.1992in" draw:z-index="810"><draw:text-box><text:p text:style-name="P10"><text:span text:style-name="T30"><text:s/></text:span></text:p></draw:text-box></draw:frame><draw:frame draw:style-name="fr2" draw:name="Frame791" text:anchor-type="paragraph" svg:x="6.8661in" svg:y="2.8689in" svg:width="0.7319in" svg:height="0.1992in" draw:z-index="811"><draw:text-box><text:p text:style-name="P10"><text:span text:style-name="T15">citado</text:span></text:p></draw:text-box></draw:frame><draw:frame draw:style-name="fr2" draw:name="Frame792" text:anchor-type="paragraph" svg:x="1.0181in" svg:y="3.0311in" svg:width="7.2457in" svg:height="0.1992in" draw:z-index="812"><draw:text-box><text:p text:style-name="P10"><text:span text:style-name="T28">Anexo 3 de la documentación preceptiva. En caso de que las personas no autoricen, las entidades</text:span></text:p></draw:text-box></draw:frame><draw:frame draw:style-name="fr2" draw:name="Frame793" text:anchor-type="paragraph" svg:x="1.0181in" svg:y="3.1957in" svg:width="7.2457in" svg:height="0.1992in" draw:z-index="813"><draw:text-box><text:p text:style-name="P10"><text:span text:style-name="T15">deberán acreditar la información necesaria (Base 5.7 y Base 6.1 de la Orden de 30/12/2022).</text:span></text:p></draw:text-box></draw:frame><draw:frame draw:style-name="fr2" draw:name="Frame794" text:anchor-type="paragraph" svg:x="1.0181in" svg:y="3.5217in" svg:width="0.8409in" svg:height="0.1992in" draw:z-index="814"><draw:text-box><text:p text:style-name="P6"><text:span text:style-name="T4">Octava.-</text:span><text:span text:style-name="T15"> </text:span></text:p></draw:text-box></draw:frame><draw:frame draw:style-name="fr2" draw:name="Frame795" text:anchor-type="paragraph" svg:x="1.6374in" svg:y="3.5217in" svg:width="0.4161in" svg:height="0.1992in" draw:z-index="815"><draw:text-box><text:p text:style-name="P6"><text:span text:style-name="T19">De</text:span></text:p></draw:text-box></draw:frame><draw:frame draw:style-name="fr2" draw:name="Frame796" text:anchor-type="paragraph" svg:x="1.8307in" svg:y="3.5217in" svg:width="0.2043in" svg:height="0.1992in" draw:z-index="816"><draw:text-box><text:p text:style-name="P6"><text:span text:style-name="T19"><text:s/></text:span></text:p></draw:text-box></draw:frame><draw:frame draw:style-name="fr2" draw:name="Frame797" text:anchor-type="paragraph" svg:x="1.8846in" svg:y="3.5217in" svg:width="0.7437in" svg:height="0.1992in" draw:z-index="817"><draw:text-box><text:p text:style-name="P6"><text:span text:style-name="T20">acuerdo</text:span></text:p></draw:text-box></draw:frame><draw:frame draw:style-name="fr2" draw:name="Frame798" text:anchor-type="paragraph" svg:x="2.4063in" svg:y="3.5217in" svg:width="0.2043in" svg:height="0.1992in" draw:z-index="818"><draw:text-box><text:p text:style-name="P6"><text:span text:style-name="T19"><text:s/></text:span></text:p></draw:text-box></draw:frame><draw:frame draw:style-name="fr2" draw:name="Frame799" text:anchor-type="paragraph" svg:x="2.461in" svg:y="3.5217in" svg:width="0.4626in" svg:height="0.1992in" draw:z-index="819"><draw:text-box><text:p text:style-name="P6"><text:span text:style-name="T15">con</text:span></text:p></draw:text-box></draw:frame><draw:frame draw:style-name="fr2" draw:name="Frame800" text:anchor-type="paragraph" svg:x="2.7016in" svg:y="3.5217in" svg:width="0.2043in" svg:height="0.1992in" draw:z-index="820"><draw:text-box><text:p text:style-name="P6"><text:span text:style-name="T19"><text:s/></text:span></text:p></draw:text-box></draw:frame><draw:frame draw:style-name="fr2" draw:name="Frame801" text:anchor-type="paragraph" svg:x="2.7555in" svg:y="3.5217in" svg:width="0.3146in" svg:height="0.1992in" draw:z-index="821"><draw:text-box><text:p text:style-name="P6"><text:span text:style-name="T15">la</text:span></text:p></draw:text-box></draw:frame><draw:frame draw:style-name="fr2" draw:name="Frame802" text:anchor-type="paragraph" svg:x="2.8783in" svg:y="3.5217in" svg:width="0.2043in" svg:height="0.1992in" draw:z-index="822"><draw:text-box><text:p text:style-name="P6"><text:span text:style-name="T19"><text:s/></text:span></text:p></draw:text-box></draw:frame><draw:frame draw:style-name="fr2" draw:name="Frame803" text:anchor-type="paragraph" svg:x="2.9311in" svg:y="3.5217in" svg:width="0.9319in" svg:height="0.1992in" draw:z-index="823"><draw:text-box><text:p text:style-name="P6"><text:span text:style-name="T20">Resolución</text:span></text:p></draw:text-box></draw:frame><draw:frame draw:style-name="fr2" draw:name="Frame804" text:anchor-type="paragraph" svg:x="3.6409in" svg:y="3.5217in" svg:width="0.2043in" svg:height="0.1992in" draw:z-index="824"><draw:text-box><text:p text:style-name="P6"><text:span text:style-name="T19"><text:s/></text:span></text:p></draw:text-box></draw:frame><draw:frame draw:style-name="fr2" draw:name="Frame805" text:anchor-type="paragraph" svg:x="3.6957in" svg:y="3.5217in" svg:width="0.5484in" svg:height="0.1992in" draw:z-index="825"><draw:text-box><text:p text:style-name="P6"><text:span text:style-name="T20">núm.</text:span></text:p></draw:text-box></draw:frame><draw:frame draw:style-name="fr2" draw:name="Frame806" text:anchor-type="paragraph" svg:x="4.022in" svg:y="3.5217in" svg:width="0.2043in" svg:height="0.1992in" draw:z-index="826"><draw:text-box><text:p text:style-name="P6"><text:span text:style-name="T19"><text:s/></text:span></text:p></draw:text-box></draw:frame><draw:frame draw:style-name="fr2" draw:name="Frame807" text:anchor-type="paragraph" svg:x="4.0752in" svg:y="3.5217in" svg:width="0.6665in" svg:height="0.1992in" draw:z-index="827"><draw:text-box><text:p text:style-name="P6"><text:span text:style-name="T20">18875,</text:span></text:p></draw:text-box></draw:frame><draw:frame draw:style-name="fr2" draw:name="Frame808" text:anchor-type="paragraph" svg:x="4.5193in" svg:y="3.5217in" svg:width="0.2043in" svg:height="0.1992in" draw:z-index="828"><draw:text-box><text:p text:style-name="P6"><text:span text:style-name="T19"><text:s/></text:span></text:p></draw:text-box></draw:frame><draw:frame draw:style-name="fr2" draw:name="Frame809" text:anchor-type="paragraph" svg:x="4.5736in" svg:y="3.5217in" svg:width="0.3898in" svg:height="0.1992in" draw:z-index="829"><draw:text-box><text:p text:style-name="P6"><text:span text:style-name="T15">de</text:span></text:p></draw:text-box></draw:frame><draw:frame draw:style-name="fr2" draw:name="Frame810" text:anchor-type="paragraph" svg:x="4.7445in" svg:y="3.5217in" svg:width="0.4992in" svg:height="0.1992in" draw:z-index="830"><draw:text-box><text:p text:style-name="P6"><text:span text:style-name="T15"><text:s/>24 </text:span></text:p></draw:text-box></draw:frame><draw:frame draw:style-name="fr2" draw:name="Frame811" text:anchor-type="paragraph" svg:x="5.0217in" svg:y="3.5217in" svg:width="0.3917in" svg:height="0.1992in" draw:z-index="831"><draw:text-box><text:p text:style-name="P6"><text:span text:style-name="T19">de</text:span></text:p></draw:text-box></draw:frame><draw:frame draw:style-name="fr2" draw:name="Frame812" text:anchor-type="paragraph" svg:x="5.1925in" svg:y="3.5217in" svg:width="0.2043in" svg:height="0.1992in" draw:z-index="832"><draw:text-box><text:p text:style-name="P6"><text:span text:style-name="T19"><text:s/></text:span></text:p></draw:text-box></draw:frame><draw:frame draw:style-name="fr2" draw:name="Frame813" text:anchor-type="paragraph" svg:x="5.2465in" svg:y="3.5217in" svg:width="0.5335in" svg:height="0.1992in" draw:z-index="833"><draw:text-box><text:p text:style-name="P6"><text:span text:style-name="T20">junio</text:span></text:p></draw:text-box></draw:frame><draw:frame draw:style-name="fr2" draw:name="Frame814" text:anchor-type="paragraph" svg:x="5.5583in" svg:y="3.5217in" svg:width="0.2043in" svg:height="0.1992in" draw:z-index="834"><draw:text-box><text:p text:style-name="P6"><text:span text:style-name="T19"><text:s/></text:span></text:p></draw:text-box></draw:frame><draw:frame draw:style-name="fr2" draw:name="Frame815" text:anchor-type="paragraph" svg:x="5.6126in" svg:y="3.5217in" svg:width="0.3898in" svg:height="0.1992in" draw:z-index="835"><draw:text-box><text:p text:style-name="P6"><text:span text:style-name="T15">de</text:span></text:p></draw:text-box></draw:frame><draw:frame draw:style-name="fr2" draw:name="Frame816" text:anchor-type="paragraph" svg:x="5.7819in" svg:y="3.5217in" svg:width="0.2043in" svg:height="0.1992in" draw:z-index="836"><draw:text-box><text:p text:style-name="P6"><text:span text:style-name="T19"><text:s/></text:span></text:p></draw:text-box></draw:frame><draw:frame draw:style-name="fr2" draw:name="Frame817" text:anchor-type="paragraph" svg:x="5.8362in" svg:y="3.5217in" svg:width="0.5882in" svg:height="0.1992in" draw:z-index="837"><draw:text-box><text:p text:style-name="P6"><text:span text:style-name="T20">2008,</text:span></text:p></draw:text-box></draw:frame><draw:frame draw:style-name="fr2" draw:name="Frame818" text:anchor-type="paragraph" svg:x="6.202in" svg:y="3.5217in" svg:width="0.2043in" svg:height="0.1992in" draw:z-index="838"><draw:text-box><text:p text:style-name="P6"><text:span text:style-name="T19"><text:s/></text:span></text:p></draw:text-box></draw:frame><draw:frame draw:style-name="fr2" draw:name="Frame819" text:anchor-type="paragraph" svg:x="6.2563in" svg:y="3.5217in" svg:width="0.3898in" svg:height="0.1992in" draw:z-index="839"><draw:text-box><text:p text:style-name="P6"><text:span text:style-name="T15">de</text:span></text:p></draw:text-box></draw:frame><draw:frame draw:style-name="fr2" draw:name="Frame820" text:anchor-type="paragraph" svg:x="6.4272in" svg:y="3.5217in" svg:width="0.2043in" svg:height="0.1992in" draw:z-index="840"><draw:text-box><text:p text:style-name="P6"><text:span text:style-name="T19"><text:s/></text:span></text:p></draw:text-box></draw:frame><draw:frame draw:style-name="fr2" draw:name="Frame821" text:anchor-type="paragraph" svg:x="6.4807in" svg:y="3.5217in" svg:width="0.3146in" svg:height="0.1992in" draw:z-index="841"><draw:text-box><text:p text:style-name="P6"><text:span text:style-name="T15">la</text:span></text:p></draw:text-box></draw:frame><draw:frame draw:style-name="fr2" draw:name="Frame822" text:anchor-type="paragraph" svg:x="6.6043in" svg:y="3.5217in" svg:width="0.2043in" svg:height="0.1992in" draw:z-index="842"><draw:text-box><text:p text:style-name="P6"><text:span text:style-name="T19"><text:s/></text:span></text:p></draw:text-box></draw:frame><draw:frame draw:style-name="fr2" draw:name="Frame823" text:anchor-type="paragraph" svg:x="6.6591in" svg:y="3.5217in" svg:width="1.0756in" svg:height="0.1992in" draw:z-index="843"><draw:text-box><text:p text:style-name="P6"><text:span text:style-name="T20">Dirección</text:span></text:p></draw:text-box></draw:frame><draw:frame draw:style-name="fr2" draw:name="Frame824" text:anchor-type="paragraph" svg:x="1.0181in" svg:y="3.6846in" svg:width="0.7409in" svg:height="0.1992in" draw:z-index="844"><draw:text-box><text:p text:style-name="P6"><text:span text:style-name="T20">General</text:span></text:p></draw:text-box></draw:frame><draw:frame draw:style-name="fr2" draw:name="Frame825" text:anchor-type="paragraph" svg:x="1.5366in" svg:y="3.6846in" svg:width="0.2043in" svg:height="0.1992in" draw:z-index="845"><draw:text-box><text:p text:style-name="P6"><text:span text:style-name="T19"><text:s/></text:span></text:p></draw:text-box></draw:frame><draw:frame draw:style-name="fr2" draw:name="Frame826" text:anchor-type="paragraph" svg:x="1.5953in" svg:y="3.6846in" svg:width="0.3898in" svg:height="0.1992in" draw:z-index="846"><draw:text-box><text:p text:style-name="P6"><text:span text:style-name="T15">de</text:span></text:p></draw:text-box></draw:frame><draw:frame draw:style-name="fr2" draw:name="Frame827" text:anchor-type="paragraph" svg:x="1.7689in" svg:y="3.6846in" svg:width="0.2043in" svg:height="0.1992in" draw:z-index="847"><draw:text-box><text:p text:style-name="P6"><text:span text:style-name="T19"><text:s/></text:span></text:p></draw:text-box></draw:frame><draw:frame draw:style-name="fr2" draw:name="Frame828" text:anchor-type="paragraph" svg:x="1.8256in" svg:y="3.6846in" svg:width="0.8346in" svg:height="0.1992in" draw:z-index="848"><draw:text-box><text:p text:style-name="P6"><text:span text:style-name="T20">Bienestar</text:span></text:p></draw:text-box></draw:frame><draw:frame draw:style-name="fr2" draw:name="Frame829" text:anchor-type="paragraph" svg:x="2.4374in" svg:y="3.6846in" svg:width="0.2043in" svg:height="0.1992in" draw:z-index="849"><draw:text-box><text:p text:style-name="P6"><text:span text:style-name="T19"><text:s/></text:span></text:p></draw:text-box></draw:frame><draw:frame draw:style-name="fr2" draw:name="Frame830" text:anchor-type="paragraph" svg:x="2.4957in" svg:y="3.6846in" svg:width="0.661in" svg:height="0.1992in" draw:z-index="850"><draw:text-box><text:p text:style-name="P6"><text:span text:style-name="T20">Social,</text:span></text:p></draw:text-box></draw:frame><draw:frame draw:style-name="fr2" draw:name="Frame831" text:anchor-type="paragraph" svg:x="2.9346in" svg:y="3.6846in" svg:width="0.2043in" svg:height="0.1992in" draw:z-index="851"><draw:text-box><text:p text:style-name="P6"><text:span text:style-name="T19"><text:s/></text:span></text:p></draw:text-box></draw:frame><draw:frame draw:style-name="fr2" draw:name="Frame832" text:anchor-type="paragraph" svg:x="2.9929in" svg:y="3.6846in" svg:width="0.4437in" svg:height="0.1992in" draw:z-index="852"><draw:text-box><text:p text:style-name="P6"><text:span text:style-name="T20">por</text:span></text:p></draw:text-box></draw:frame><draw:frame draw:style-name="fr2" draw:name="Frame833" text:anchor-type="paragraph" svg:x="3.2146in" svg:y="3.6846in" svg:width="0.2043in" svg:height="0.1992in" draw:z-index="853"><draw:text-box><text:p text:style-name="P6"><text:span text:style-name="T19"><text:s/></text:span></text:p></draw:text-box></draw:frame><draw:frame draw:style-name="fr2" draw:name="Frame834" text:anchor-type="paragraph" svg:x="3.2728in" svg:y="3.6846in" svg:width="0.3146in" svg:height="0.1992in" draw:z-index="854"><draw:text-box><text:p text:style-name="P6"><text:span text:style-name="T15">la</text:span></text:p></draw:text-box></draw:frame><draw:frame draw:style-name="fr2" draw:name="Frame835" text:anchor-type="paragraph" svg:x="3.3992in" svg:y="3.6846in" svg:width="0.2043in" svg:height="0.1992in" draw:z-index="855"><draw:text-box><text:p text:style-name="P6"><text:span text:style-name="T19"><text:s/></text:span></text:p></draw:text-box></draw:frame><draw:frame draw:style-name="fr2" draw:name="Frame836" text:anchor-type="paragraph" svg:x="3.4571in" svg:y="3.6846in" svg:width="0.4752in" svg:height="0.1992in" draw:z-index="856"><draw:text-box><text:p text:style-name="P6"><text:span text:style-name="T20">que</text:span></text:p></draw:text-box></draw:frame><draw:frame draw:style-name="fr2" draw:name="Frame837" text:anchor-type="paragraph" svg:x="3.7102in" svg:y="3.6846in" svg:width="0.2043in" svg:height="0.1992in" draw:z-index="857"><draw:text-box><text:p text:style-name="P6"><text:span text:style-name="T19"><text:s/></text:span></text:p></draw:text-box></draw:frame><draw:frame draw:style-name="fr2" draw:name="Frame838" text:anchor-type="paragraph" svg:x="3.7673in" svg:y="3.6846in" svg:width="0.3791in" svg:height="0.1992in" draw:z-index="858"><draw:text-box><text:p text:style-name="P6"><text:span text:style-name="T19">se</text:span></text:p></draw:text-box></draw:frame><draw:frame draw:style-name="fr2" draw:name="Frame839" text:anchor-type="paragraph" svg:x="3.9327in" svg:y="3.6846in" svg:width="0.2043in" svg:height="0.1992in" draw:z-index="859"><draw:text-box><text:p text:style-name="P6"><text:span text:style-name="T19"><text:s/></text:span></text:p></draw:text-box></draw:frame><draw:frame draw:style-name="fr2" draw:name="Frame840" text:anchor-type="paragraph" svg:x="3.9909in" svg:y="3.6846in" svg:width="0.6154in" svg:height="0.1992in" draw:z-index="860"><draw:text-box><text:p text:style-name="P6"><text:span text:style-name="T20">dictan</text:span></text:p></draw:text-box></draw:frame><draw:frame draw:style-name="fr2" draw:name="Frame841" text:anchor-type="paragraph" svg:x="4.3839in" svg:y="3.6846in" svg:width="0.2043in" svg:height="0.1992in" draw:z-index="861"><draw:text-box><text:p text:style-name="P6"><text:span text:style-name="T19"><text:s/></text:span></text:p></draw:text-box></draw:frame><draw:frame draw:style-name="fr2" draw:name="Frame842" text:anchor-type="paragraph" svg:x="4.4425in" svg:y="3.6846in" svg:width="1.0598in" svg:height="0.1992in" draw:z-index="862"><draw:text-box><text:p text:style-name="P6"><text:span text:style-name="T20">instrucciones</text:span></text:p></draw:text-box></draw:frame><draw:frame draw:style-name="fr2" draw:name="Frame843" text:anchor-type="paragraph" svg:x="5.2791in" svg:y="3.6846in" svg:width="0.2043in" svg:height="0.1992in" draw:z-index="863"><draw:text-box><text:p text:style-name="P6"><text:span text:style-name="T19"><text:s/></text:span></text:p></draw:text-box></draw:frame><draw:frame draw:style-name="fr2" draw:name="Frame844" text:anchor-type="paragraph" svg:x="5.3362in" svg:y="3.6846in" svg:width="0.5917in" svg:height="0.1992in" draw:z-index="864"><draw:text-box><text:p text:style-name="P6"><text:span text:style-name="T20">sobre</text:span></text:p></draw:text-box></draw:frame><draw:frame draw:style-name="fr2" draw:name="Frame845" text:anchor-type="paragraph" svg:x="5.7055in" svg:y="3.6846in" svg:width="0.2043in" svg:height="0.1992in" draw:z-index="865"><draw:text-box><text:p text:style-name="P6"><text:span text:style-name="T19"><text:s/></text:span></text:p></draw:text-box></draw:frame><draw:frame draw:style-name="fr2" draw:name="Frame846" text:anchor-type="paragraph" svg:x="5.7638in" svg:y="3.6846in" svg:width="0.3146in" svg:height="0.1992in" draw:z-index="866"><draw:text-box><text:p text:style-name="P6"><text:span text:style-name="T15">la</text:span></text:p></draw:text-box></draw:frame><draw:frame draw:style-name="fr2" draw:name="Frame847" text:anchor-type="paragraph" svg:x="5.8917in" svg:y="3.6846in" svg:width="0.2043in" svg:height="0.1992in" draw:z-index="867"><draw:text-box><text:p text:style-name="P6"><text:span text:style-name="T19"><text:s/></text:span></text:p></draw:text-box></draw:frame><draw:frame draw:style-name="fr2" draw:name="Frame848" text:anchor-type="paragraph" svg:x="5.9492in" svg:y="3.6846in" svg:width="1.0362in" svg:height="0.1992in" draw:z-index="868"><draw:text-box><text:p text:style-name="P6"><text:span text:style-name="T20">competencia</text:span></text:p></draw:text-box></draw:frame><draw:frame draw:style-name="fr2" draw:name="Frame849" text:anchor-type="paragraph" svg:x="6.7634in" svg:y="3.6846in" svg:width="0.2043in" svg:height="0.1992in" draw:z-index="869"><draw:text-box><text:p text:style-name="P6"><text:span text:style-name="T19"><text:s/></text:span></text:p></draw:text-box></draw:frame><draw:frame draw:style-name="fr2" draw:name="Frame850" text:anchor-type="paragraph" svg:x="6.8217in" svg:y="3.6846in" svg:width="0.3917in" svg:height="0.1992in" draw:z-index="870"><draw:text-box><text:p text:style-name="P6"><text:span text:style-name="T19">de</text:span></text:p></draw:text-box></draw:frame><draw:frame draw:style-name="fr2" draw:name="Frame851" text:anchor-type="paragraph" svg:x="6.9957in" svg:y="3.6846in" svg:width="0.2043in" svg:height="0.1992in" draw:z-index="871"><draw:text-box><text:p text:style-name="P6"><text:span text:style-name="T19"><text:s/></text:span></text:p></draw:text-box></draw:frame><draw:frame draw:style-name="fr2" draw:name="Frame852" text:anchor-type="paragraph" svg:x="7.0528in" svg:y="3.6846in" svg:width="0.4256in" svg:height="0.1992in" draw:z-index="872"><draw:text-box><text:p text:style-name="P6"><text:span text:style-name="T15">los</text:span></text:p></draw:text-box></draw:frame><draw:frame draw:style-name="fr2" draw:name="Frame853" text:anchor-type="paragraph" svg:x="1.0181in" svg:y="3.8484in" svg:width="0.7398in" svg:height="0.1992in" draw:z-index="873"><draw:text-box><text:p text:style-name="P6"><text:span text:style-name="T20">equipos</text:span></text:p></draw:text-box></draw:frame><draw:frame draw:style-name="fr2" draw:name="Frame854" text:anchor-type="paragraph" svg:x="1.5362in" svg:y="3.8484in" svg:width="0.2043in" svg:height="0.1992in" draw:z-index="874"><draw:text-box><text:p text:style-name="P6"><text:span text:style-name="T19"><text:s/></text:span></text:p></draw:text-box></draw:frame><draw:frame draw:style-name="fr2" draw:name="Frame855" text:anchor-type="paragraph" svg:x="1.6in" svg:y="3.8484in" svg:width="0.3917in" svg:height="0.1992in" draw:z-index="875"><draw:text-box><text:p text:style-name="P6"><text:span text:style-name="T19">de</text:span></text:p></draw:text-box></draw:frame><draw:frame draw:style-name="fr2" draw:name="Frame856" text:anchor-type="paragraph" svg:x="1.7827in" svg:y="3.8484in" svg:width="0.2043in" svg:height="0.1992in" draw:z-index="876"><draw:text-box><text:p text:style-name="P6"><text:span text:style-name="T19"><text:s/></text:span></text:p></draw:text-box></draw:frame><draw:frame draw:style-name="fr2" draw:name="Frame857" text:anchor-type="paragraph" svg:x="1.8457in" svg:y="3.8484in" svg:width="0.8874in" svg:height="0.1992in" draw:z-index="877"><draw:text-box><text:p text:style-name="P6"><text:span text:style-name="T20">valoración</text:span></text:p></draw:text-box></draw:frame><draw:frame draw:style-name="fr2" draw:name="Frame858" text:anchor-type="paragraph" svg:x="2.5102in" svg:y="3.8484in" svg:width="0.2043in" svg:height="0.1992in" draw:z-index="878"><draw:text-box><text:p text:style-name="P6"><text:span text:style-name="T19"><text:s/></text:span></text:p></draw:text-box></draw:frame><draw:frame draw:style-name="fr2" draw:name="Frame859" text:anchor-type="paragraph" svg:x="2.5744in" svg:y="3.8484in" svg:width="0.2535in" svg:height="0.1992in" draw:z-index="879"><draw:text-box><text:p text:style-name="P6"><text:span text:style-name="T15">y</text:span></text:p></draw:text-box></draw:frame><draw:frame draw:style-name="fr2" draw:name="Frame860" text:anchor-type="paragraph" svg:x="2.6701in" svg:y="3.8484in" svg:width="0.2043in" svg:height="0.1992in" draw:z-index="880"><draw:text-box><text:p text:style-name="P6"><text:span text:style-name="T19"><text:s/></text:span></text:p></draw:text-box></draw:frame><draw:frame draw:style-name="fr2" draw:name="Frame861" text:anchor-type="paragraph" svg:x="2.7346in" svg:y="3.8484in" svg:width="0.9339in" svg:height="0.1992in" draw:z-index="881"><draw:text-box><text:p text:style-name="P6"><text:span text:style-name="T20">orientación</text:span></text:p></draw:text-box></draw:frame><draw:frame draw:style-name="fr2" draw:name="Frame862" text:anchor-type="paragraph" svg:x="3.4465in" svg:y="3.8484in" svg:width="0.2043in" svg:height="0.1992in" draw:z-index="882"><draw:text-box><text:p text:style-name="P6"><text:span text:style-name="T19"><text:s/></text:span></text:p></draw:text-box></draw:frame><draw:frame draw:style-name="fr2" draw:name="Frame863" text:anchor-type="paragraph" svg:x="3.511in" svg:y="3.8484in" svg:width="0.3917in" svg:height="0.1992in" draw:z-index="883"><draw:text-box><text:p text:style-name="P6"><text:span text:style-name="T19">de</text:span></text:p></draw:text-box></draw:frame><draw:frame draw:style-name="fr2" draw:name="Frame864" text:anchor-type="paragraph" svg:x="3.6917in" svg:y="3.8484in" svg:width="0.2043in" svg:height="0.1992in" draw:z-index="884"><draw:text-box><text:p text:style-name="P6"><text:span text:style-name="T19"><text:s/></text:span></text:p></draw:text-box></draw:frame><draw:frame draw:style-name="fr2" draw:name="Frame865" text:anchor-type="paragraph" svg:x="3.7563in" svg:y="3.8484in" svg:width="0.4272in" svg:height="0.1992in" draw:z-index="885"><draw:text-box><text:p text:style-name="P6"><text:span text:style-name="T15">los</text:span></text:p></draw:text-box></draw:frame><draw:frame draw:style-name="fr2" draw:name="Frame866" text:anchor-type="paragraph" svg:x="3.961in" svg:y="3.8484in" svg:width="0.2043in" svg:height="0.1992in" draw:z-index="886"><draw:text-box><text:p text:style-name="P6"><text:span text:style-name="T19"><text:s/></text:span></text:p></draw:text-box></draw:frame><draw:frame draw:style-name="fr2" draw:name="Frame867" text:anchor-type="paragraph" svg:x="4.0256in" svg:y="3.8484in" svg:width="0.7382in" svg:height="0.1992in" draw:z-index="887"><draw:text-box><text:p text:style-name="P6"><text:span text:style-name="T20">Centros</text:span></text:p></draw:text-box></draw:frame><draw:frame draw:style-name="fr2" draw:name="Frame868" text:anchor-type="paragraph" svg:x="4.5417in" svg:y="3.8484in" svg:width="0.2043in" svg:height="0.1992in" draw:z-index="888"><draw:text-box><text:p text:style-name="P6"><text:span text:style-name="T19"><text:s/></text:span></text:p></draw:text-box></draw:frame><draw:frame draw:style-name="fr2" draw:name="Frame869" text:anchor-type="paragraph" svg:x="4.6063in" svg:y="3.8484in" svg:width="0.5673in" svg:height="0.1992in" draw:z-index="889"><draw:text-box><text:p text:style-name="P6"><text:span text:style-name="T20">Base</text:span></text:p></draw:text-box></draw:frame><draw:frame draw:style-name="fr2" draw:name="Frame870" text:anchor-type="paragraph" svg:x="4.9516in" svg:y="3.8484in" svg:width="0.2043in" svg:height="0.1992in" draw:z-index="890"><draw:text-box><text:p text:style-name="P6"><text:span text:style-name="T19"><text:s/></text:span></text:p></draw:text-box></draw:frame><draw:frame draw:style-name="fr2" draw:name="Frame871" text:anchor-type="paragraph" svg:x="5.0161in" svg:y="3.8484in" svg:width="0.3898in" svg:height="0.1992in" draw:z-index="891"><draw:text-box><text:p text:style-name="P6"><text:span text:style-name="T15">de</text:span></text:p></draw:text-box></draw:frame><draw:frame draw:style-name="fr2" draw:name="Frame872" text:anchor-type="paragraph" svg:x="5.1972in" svg:y="3.8484in" svg:width="0.2043in" svg:height="0.1992in" draw:z-index="892"><draw:text-box><text:p text:style-name="P6"><text:span text:style-name="T19"><text:s/></text:span></text:p></draw:text-box></draw:frame><draw:frame draw:style-name="fr2" draw:name="Frame873" text:anchor-type="paragraph" svg:x="5.2543in" svg:y="3.8484in" svg:width="0.7937in" svg:height="0.1992in" draw:z-index="893"><draw:text-box><text:p text:style-name="P6"><text:span text:style-name="T20">Atención</text:span></text:p></draw:text-box></draw:frame><draw:frame draw:style-name="fr2" draw:name="Frame874" text:anchor-type="paragraph" svg:x="5.8256in" svg:y="3.8484in" svg:width="0.2043in" svg:height="0.1992in" draw:z-index="894"><draw:text-box><text:p text:style-name="P6"><text:span text:style-name="T19"><text:s/></text:span></text:p></draw:text-box></draw:frame><draw:frame draw:style-name="fr2" draw:name="Frame875" text:anchor-type="paragraph" svg:x="5.8902in" svg:y="3.8484in" svg:width="0.2661in" svg:height="0.1992in" draw:z-index="895"><draw:text-box><text:p text:style-name="P6"><text:span text:style-name="T19">a</text:span></text:p></draw:text-box></draw:frame><draw:frame draw:style-name="fr2" draw:name="Frame876" text:anchor-type="paragraph" svg:x="5.9937in" svg:y="3.8484in" svg:width="0.2043in" svg:height="0.1992in" draw:z-index="896"><draw:text-box><text:p text:style-name="P6"><text:span text:style-name="T19"><text:s/></text:span></text:p></draw:text-box></draw:frame><draw:frame draw:style-name="fr2" draw:name="Frame877" text:anchor-type="paragraph" svg:x="6.0571in" svg:y="3.8484in" svg:width="0.4272in" svg:height="0.1992in" draw:z-index="897"><draw:text-box><text:p text:style-name="P6"><text:span text:style-name="T15">las</text:span></text:p></draw:text-box></draw:frame><draw:frame draw:style-name="fr2" draw:name="Frame878" text:anchor-type="paragraph" svg:x="6.2618in" svg:y="3.8484in" svg:width="0.2043in" svg:height="0.1992in" draw:z-index="898"><draw:text-box><text:p text:style-name="P6"><text:span text:style-name="T19"><text:s/></text:span></text:p></draw:text-box></draw:frame><draw:frame draw:style-name="fr2" draw:name="Frame879" text:anchor-type="paragraph" svg:x="6.3264in" svg:y="3.8484in" svg:width="0.8409in" svg:height="0.1992in" draw:z-index="899"><draw:text-box><text:p text:style-name="P6"><text:span text:style-name="T20">Personas</text:span></text:p></draw:text-box></draw:frame><draw:frame draw:style-name="fr2" draw:name="Frame880" text:anchor-type="paragraph" svg:x="6.9453in" svg:y="3.8484in" svg:width="0.2043in" svg:height="0.1992in" draw:z-index="900"><draw:text-box><text:p text:style-name="P6"><text:span text:style-name="T19"><text:s/></text:span></text:p></draw:text-box></draw:frame><draw:frame draw:style-name="fr2" draw:name="Frame881" text:anchor-type="paragraph" svg:x="7.0083in" svg:y="3.8484in" svg:width="0.5016in" svg:height="0.1992in" draw:z-index="901"><draw:text-box><text:p text:style-name="P6"><text:span text:style-name="T15">con</text:span></text:p></draw:text-box></draw:frame><draw:frame draw:style-name="fr2" draw:name="Frame882" text:anchor-type="paragraph" svg:x="1.0181in" svg:y="4.0118in" svg:width="1.1283in" svg:height="0.1992in" draw:z-index="902"><draw:text-box><text:p text:style-name="P6"><text:span text:style-name="T20">Discapacidad,</text:span></text:p></draw:text-box></draw:frame><draw:frame draw:style-name="fr2" draw:name="Frame883" text:anchor-type="paragraph" svg:x="1.9244in" svg:y="4.0118in" svg:width="0.2043in" svg:height="0.1992in" draw:z-index="903"><draw:text-box><text:p text:style-name="P6"><text:span text:style-name="T19"><text:s/></text:span></text:p></draw:text-box></draw:frame><draw:frame draw:style-name="fr2" draw:name="Frame884" text:anchor-type="paragraph" svg:x="1.9862in" svg:y="4.0118in" svg:width="0.3917in" svg:height="0.1992in" draw:z-index="904"><draw:text-box><text:p text:style-name="P6"><text:span text:style-name="T19">en</text:span></text:p></draw:text-box></draw:frame><draw:frame draw:style-name="fr2" draw:name="Frame885" text:anchor-type="paragraph" svg:x="2.1661in" svg:y="4.0118in" svg:width="0.2043in" svg:height="0.1992in" draw:z-index="905"><draw:text-box><text:p text:style-name="P6"><text:span text:style-name="T19"><text:s/></text:span></text:p></draw:text-box></draw:frame><draw:frame draw:style-name="fr2" draw:name="Frame886" text:anchor-type="paragraph" svg:x="2.228in" svg:y="4.0118in" svg:width="0.3173in" svg:height="0.1992in" draw:z-index="906"><draw:text-box><text:p text:style-name="P6"><text:span text:style-name="T19">el</text:span></text:p></draw:text-box></draw:frame><draw:frame draw:style-name="fr2" draw:name="Frame887" text:anchor-type="paragraph" svg:x="2.3602in" svg:y="4.0118in" svg:width="0.2043in" svg:height="0.1992in" draw:z-index="907"><draw:text-box><text:p text:style-name="P6"><text:span text:style-name="T19"><text:s/></text:span></text:p></draw:text-box></draw:frame><draw:frame draw:style-name="fr2" draw:name="Frame888" text:anchor-type="paragraph" svg:x="2.422in" svg:y="4.0118in" svg:width="0.9335in" svg:height="0.1992in" draw:z-index="908"><draw:text-box><text:p text:style-name="P6"><text:span text:style-name="T20">expediente</text:span></text:p></draw:text-box></draw:frame><draw:frame draw:style-name="fr2" draw:name="Frame889" text:anchor-type="paragraph" svg:x="3.1335in" svg:y="4.0118in" svg:width="0.2043in" svg:height="0.1992in" draw:z-index="909"><draw:text-box><text:p text:style-name="P6"><text:span text:style-name="T19"><text:s/></text:span></text:p></draw:text-box></draw:frame><draw:frame draw:style-name="fr2" draw:name="Frame890" text:anchor-type="paragraph" svg:x="3.1953in" svg:y="4.0118in" svg:width="0.3917in" svg:height="0.1992in" draw:z-index="910"><draw:text-box><text:p text:style-name="P6"><text:span text:style-name="T19">de</text:span></text:p></draw:text-box></draw:frame><draw:frame draw:style-name="fr2" draw:name="Frame891" text:anchor-type="paragraph" svg:x="3.3752in" svg:y="4.0118in" svg:width="0.2043in" svg:height="0.1992in" draw:z-index="911"><draw:text-box><text:p text:style-name="P6"><text:span text:style-name="T19"><text:s/></text:span></text:p></draw:text-box></draw:frame><draw:frame draw:style-name="fr2" draw:name="Frame892" text:anchor-type="paragraph" svg:x="3.4366in" svg:y="4.0118in" svg:width="0.8709in" svg:height="0.1992in" draw:z-index="912"><draw:text-box><text:p text:style-name="P6"><text:span text:style-name="T20">referencia</text:span></text:p></draw:text-box></draw:frame><draw:frame draw:style-name="fr2" draw:name="Frame893" text:anchor-type="paragraph" svg:x="4.0854in" svg:y="4.0118in" svg:width="0.2043in" svg:height="0.1992in" draw:z-index="913"><draw:text-box><text:p text:style-name="P6"><text:span text:style-name="T19"><text:s/></text:span></text:p></draw:text-box></draw:frame><draw:frame draw:style-name="fr2" draw:name="Frame894" text:anchor-type="paragraph" svg:x="4.1472in" svg:y="4.0118in" svg:width="0.3917in" svg:height="0.1992in" draw:z-index="914"><draw:text-box><text:p text:style-name="P6"><text:span text:style-name="T19">no</text:span></text:p></draw:text-box></draw:frame><draw:frame draw:style-name="fr2" draw:name="Frame895" text:anchor-type="paragraph" svg:x="4.3272in" svg:y="4.0118in" svg:width="0.2043in" svg:height="0.1992in" draw:z-index="915"><draw:text-box><text:p text:style-name="P6"><text:span text:style-name="T19"><text:s/></text:span></text:p></draw:text-box></draw:frame><draw:frame draw:style-name="fr2" draw:name="Frame896" text:anchor-type="paragraph" svg:x="4.389in" svg:y="4.0118in" svg:width="0.6598in" svg:height="0.1992in" draw:z-index="916"><draw:text-box><text:p text:style-name="P6"><text:span text:style-name="T20">consta</text:span></text:p></draw:text-box></draw:frame><draw:frame draw:style-name="fr2" draw:name="Frame897" text:anchor-type="paragraph" svg:x="4.8264in" svg:y="4.0118in" svg:width="0.2043in" svg:height="0.1992in" draw:z-index="917"><draw:text-box><text:p text:style-name="P6"><text:span text:style-name="T19"><text:s/></text:span></text:p></draw:text-box></draw:frame><draw:frame draw:style-name="fr2" draw:name="Frame898" text:anchor-type="paragraph" svg:x="4.8882in" svg:y="4.0118in" svg:width="0.3154in" svg:height="0.1992in" draw:z-index="918"><draw:text-box><text:p text:style-name="P6"><text:span text:style-name="T15">el</text:span></text:p></draw:text-box></draw:frame><draw:frame draw:style-name="fr2" draw:name="Frame899" text:anchor-type="paragraph" svg:x="5.0209in" svg:y="4.0118in" svg:width="0.2043in" svg:height="0.1992in" draw:z-index="919"><draw:text-box><text:p text:style-name="P6"><text:span text:style-name="T19"><text:s/></text:span></text:p></draw:text-box></draw:frame><draw:frame draw:style-name="fr2" draw:name="Frame900" text:anchor-type="paragraph" svg:x="5.0827in" svg:y="4.0118in" svg:width="0.7138in" svg:height="0.1992in" draw:z-index="920"><draw:text-box><text:p text:style-name="P6"><text:span text:style-name="T20">informe</text:span></text:p></draw:text-box></draw:frame><draw:frame draw:style-name="fr2" draw:name="Frame901" text:anchor-type="paragraph" svg:x="5.5752in" svg:y="4.0118in" svg:width="0.2043in" svg:height="0.1992in" draw:z-index="921"><draw:text-box><text:p text:style-name="P6"><text:span text:style-name="T19"><text:s/></text:span></text:p></draw:text-box></draw:frame><draw:frame draw:style-name="fr2" draw:name="Frame902" text:anchor-type="paragraph" svg:x="5.6366in" svg:y="4.0118in" svg:width="0.689in" svg:height="0.1992in" draw:z-index="922"><draw:text-box><text:p text:style-name="P6"><text:span text:style-name="T20">técnico</text:span></text:p></draw:text-box></draw:frame><draw:frame draw:style-name="fr2" draw:name="Frame903" text:anchor-type="paragraph" svg:x="6.1035in" svg:y="4.0118in" svg:width="0.2043in" svg:height="0.1992in" draw:z-index="923"><draw:text-box><text:p text:style-name="P6"><text:span text:style-name="T19"><text:s/></text:span></text:p></draw:text-box></draw:frame><draw:frame draw:style-name="fr2" draw:name="Frame904" text:anchor-type="paragraph" svg:x="6.1665in" svg:y="4.0118in" svg:width="0.8772in" svg:height="0.1992in" draw:z-index="924"><draw:text-box><text:p text:style-name="P6"><text:span text:style-name="T20">facultativo</text:span></text:p></draw:text-box></draw:frame><draw:frame draw:style-name="fr2" draw:name="Frame905" text:anchor-type="paragraph" svg:x="6.8217in" svg:y="4.0118in" svg:width="0.2043in" svg:height="0.1992in" draw:z-index="925"><draw:text-box><text:p text:style-name="P6"><text:span text:style-name="T19"><text:s/></text:span></text:p></draw:text-box></draw:frame><draw:frame draw:style-name="fr2" draw:name="Frame906" text:anchor-type="paragraph" svg:x="6.8846in" svg:y="4.0118in" svg:width="0.6992in" svg:height="0.1992in" draw:z-index="926"><draw:text-box><text:p text:style-name="P6"><text:span text:style-name="T15">sobre</text:span></text:p></draw:text-box></draw:frame><draw:frame draw:style-name="fr2" draw:name="Frame907" text:anchor-type="paragraph" svg:x="1.0181in" svg:y="4.1756in" svg:width="7.2457in" svg:height="0.1992in" draw:z-index="927"><draw:text-box><text:p text:style-name="P6"><text:span text:style-name="T20">adecuación al puesto de trabajo de personas trabajadoras objeto de subvención.</text:span></text:p></draw:text-box></draw:frame><draw:frame draw:style-name="fr2" draw:name="Frame908" text:anchor-type="paragraph" svg:x="1.0181in" svg:y="4.5028in" svg:width="0.8764in" svg:height="0.1992in" draw:z-index="928"><draw:text-box><text:p text:style-name="P6"><text:span text:style-name="T4">Novena.-</text:span><text:span text:style-name="T15"> </text:span></text:p></draw:text-box></draw:frame><draw:frame draw:style-name="fr2" draw:name="Frame909" text:anchor-type="paragraph" svg:x="1.672in" svg:y="4.5043in" svg:width="0.3874in" svg:height="0.1992in" draw:z-index="929"><draw:text-box><text:p text:style-name="P10"><text:span text:style-name="T30">La</text:span></text:p></draw:text-box></draw:frame><draw:frame draw:style-name="fr2" draw:name="Frame910" text:anchor-type="paragraph" svg:x="1.8402in" svg:y="4.5043in" svg:width="0.2035in" svg:height="0.1992in" draw:z-index="930"><draw:text-box><text:p text:style-name="P10"><text:span text:style-name="T30"><text:s/></text:span></text:p></draw:text-box></draw:frame><draw:frame draw:style-name="fr2" draw:name="Frame911" text:anchor-type="paragraph" svg:x="1.8929in" svg:y="4.5043in" svg:width="0.9382in" svg:height="0.1992in" draw:z-index="931"><draw:text-box><text:p text:style-name="P10"><text:span text:style-name="T15">subvención</text:span></text:p></draw:text-box></draw:frame><draw:frame draw:style-name="fr2" draw:name="Frame912" text:anchor-type="paragraph" svg:x="2.6091in" svg:y="4.5043in" svg:width="0.2035in" svg:height="0.1992in" draw:z-index="932"><draw:text-box><text:p text:style-name="P10"><text:span text:style-name="T30"><text:s/></text:span></text:p></draw:text-box></draw:frame><draw:frame draw:style-name="fr2" draw:name="Frame913" text:anchor-type="paragraph" svg:x="2.6618in" svg:y="4.5043in" svg:width="0.3752in" svg:height="0.1992in" draw:z-index="933"><draw:text-box><text:p text:style-name="P10"><text:span text:style-name="T30">se</text:span></text:p></draw:text-box></draw:frame><draw:frame draw:style-name="fr2" draw:name="Frame914" text:anchor-type="paragraph" svg:x="2.8217in" svg:y="4.5043in" svg:width="0.2035in" svg:height="0.1992in" draw:z-index="934"><draw:text-box><text:p text:style-name="P10"><text:span text:style-name="T30"><text:s/></text:span></text:p></draw:text-box></draw:frame><draw:frame draw:style-name="fr2" draw:name="Frame915" text:anchor-type="paragraph" svg:x="2.8744in" svg:y="4.5043in" svg:width="0.7618in" svg:height="0.1992in" draw:z-index="935"><draw:text-box><text:p text:style-name="P10"><text:span text:style-name="T15">concede</text:span></text:p></draw:text-box></draw:frame><draw:frame draw:style-name="fr2" draw:name="Frame916" text:anchor-type="paragraph" svg:x="3.4138in" svg:y="4.5043in" svg:width="0.2035in" svg:height="0.1992in" draw:z-index="936"><draw:text-box><text:p text:style-name="P10"><text:span text:style-name="T30"><text:s/></text:span></text:p></draw:text-box></draw:frame><draw:frame draw:style-name="fr2" draw:name="Frame917" text:anchor-type="paragraph" svg:x="3.4654in" svg:y="4.5043in" svg:width="0.389in" svg:height="0.1992in" draw:z-index="937"><draw:text-box><text:p text:style-name="P10"><text:span text:style-name="T15">de</text:span></text:p></draw:text-box></draw:frame><draw:frame draw:style-name="fr2" draw:name="Frame918" text:anchor-type="paragraph" svg:x="3.6335in" svg:y="4.5043in" svg:width="0.2035in" svg:height="0.1992in" draw:z-index="938"><draw:text-box><text:p text:style-name="P10"><text:span text:style-name="T30"><text:s/></text:span></text:p></draw:text-box></draw:frame><draw:frame draw:style-name="fr2" draw:name="Frame919" text:anchor-type="paragraph" svg:x="3.6854in" svg:y="4.5043in" svg:width="0.5902in" svg:height="0.1992in" draw:z-index="939"><draw:text-box><text:p text:style-name="P10"><text:span text:style-name="T15">forma</text:span></text:p></draw:text-box></draw:frame><draw:frame draw:style-name="fr2" draw:name="Frame920" text:anchor-type="paragraph" svg:x="4.0535in" svg:y="4.5043in" svg:width="0.2035in" svg:height="0.1992in" draw:z-index="940"><draw:text-box><text:p text:style-name="P10"><text:span text:style-name="T30"><text:s/></text:span></text:p></draw:text-box></draw:frame><draw:frame draw:style-name="fr2" draw:name="Frame921" text:anchor-type="paragraph" svg:x="4.1075in" svg:y="4.5043in" svg:width="0.6902in" svg:height="0.1992in" draw:z-index="941"><draw:text-box><text:p text:style-name="P10"><text:span text:style-name="T15">directa,</text:span></text:p></draw:text-box></draw:frame><draw:frame draw:style-name="fr2" draw:name="Frame922" text:anchor-type="paragraph" svg:x="4.5756in" svg:y="4.5043in" svg:width="0.2035in" svg:height="0.1992in" draw:z-index="942"><draw:text-box><text:p text:style-name="P10"><text:span text:style-name="T30"><text:s/></text:span></text:p></draw:text-box></draw:frame><draw:frame draw:style-name="fr2" draw:name="Frame923" text:anchor-type="paragraph" svg:x="4.6272in" svg:y="4.5043in" svg:width="0.389in" svg:height="0.1992in" draw:z-index="943"><draw:text-box><text:p text:style-name="P10"><text:span text:style-name="T15">de</text:span></text:p></draw:text-box></draw:frame><draw:frame draw:style-name="fr2" draw:name="Frame924" text:anchor-type="paragraph" svg:x="4.7972in" svg:y="4.5043in" svg:width="0.2035in" svg:height="0.1992in" draw:z-index="944"><draw:text-box><text:p text:style-name="P10"><text:span text:style-name="T30"><text:s/></text:span></text:p></draw:text-box></draw:frame><draw:frame draw:style-name="fr2" draw:name="Frame925" text:anchor-type="paragraph" svg:x="4.8484in" svg:y="4.5043in" svg:width="1.0016in" svg:height="0.1992in" draw:z-index="945"><draw:text-box><text:p text:style-name="P10"><text:span text:style-name="T15">conformidad</text:span></text:p></draw:text-box></draw:frame><draw:frame draw:style-name="fr2" draw:name="Frame926" text:anchor-type="paragraph" svg:x="5.6272in" svg:y="4.5043in" svg:width="0.2035in" svg:height="0.1992in" draw:z-index="946"><draw:text-box><text:p text:style-name="P10"><text:span text:style-name="T30"><text:s/></text:span></text:p></draw:text-box></draw:frame><draw:frame draw:style-name="fr2" draw:name="Frame927" text:anchor-type="paragraph" svg:x="5.6783in" svg:y="4.5043in" svg:width="0.4598in" svg:height="0.1992in" draw:z-index="947"><draw:text-box><text:p text:style-name="P10"><text:span text:style-name="T15">con</text:span></text:p></draw:text-box></draw:frame><draw:frame draw:style-name="fr2" draw:name="Frame928" text:anchor-type="paragraph" svg:x="5.9161in" svg:y="4.5043in" svg:width="0.2035in" svg:height="0.1992in" draw:z-index="948"><draw:text-box><text:p text:style-name="P10"><text:span text:style-name="T30"><text:s/></text:span></text:p></draw:text-box></draw:frame><draw:frame draw:style-name="fr2" draw:name="Frame929" text:anchor-type="paragraph" svg:x="5.9689in" svg:y="4.5043in" svg:width="0.3134in" svg:height="0.1992in" draw:z-index="949"><draw:text-box><text:p text:style-name="P10"><text:span text:style-name="T30">lo</text:span></text:p></draw:text-box></draw:frame><draw:frame draw:style-name="fr2" draw:name="Frame930" text:anchor-type="paragraph" svg:x="6.0902in" svg:y="4.5043in" svg:width="0.2035in" svg:height="0.1992in" draw:z-index="950"><draw:text-box><text:p text:style-name="P10"><text:span text:style-name="T30"><text:s/></text:span></text:p></draw:text-box></draw:frame><draw:frame draw:style-name="fr2" draw:name="Frame931" text:anchor-type="paragraph" svg:x="6.1417in" svg:y="4.5043in" svg:width="0.9398in" svg:height="0.1992in" draw:z-index="951"><draw:text-box><text:p text:style-name="P10"><text:span text:style-name="T15">establecido</text:span></text:p></draw:text-box></draw:frame><draw:frame draw:style-name="fr2" draw:name="Frame932" text:anchor-type="paragraph" svg:x="6.8583in" svg:y="4.5043in" svg:width="0.2035in" svg:height="0.1992in" draw:z-index="952"><draw:text-box><text:p text:style-name="P10"><text:span text:style-name="T30"><text:s/></text:span></text:p></draw:text-box></draw:frame><draw:frame draw:style-name="fr2" draw:name="Frame933" text:anchor-type="paragraph" svg:x="6.911in" svg:y="4.5043in" svg:width="0.3874in" svg:height="0.1992in" draw:z-index="953"><draw:text-box><text:p text:style-name="P10"><text:span text:style-name="T30">en</text:span></text:p></draw:text-box></draw:frame><draw:frame draw:style-name="fr2" draw:name="Frame934" text:anchor-type="paragraph" svg:x="7.0791in" svg:y="4.5043in" svg:width="0.2035in" svg:height="0.1992in" draw:z-index="954"><draw:text-box><text:p text:style-name="P10"><text:span text:style-name="T30"><text:s/></text:span></text:p></draw:text-box></draw:frame><draw:frame draw:style-name="fr2" draw:name="Frame935" text:anchor-type="paragraph" svg:x="7.1311in" svg:y="4.5043in" svg:width="0.3134in" svg:height="0.1992in" draw:z-index="955"><draw:text-box><text:p text:style-name="P10"><text:span text:style-name="T30">la</text:span></text:p></draw:text-box></draw:frame><draw:frame draw:style-name="fr2" draw:name="Frame936" text:anchor-type="paragraph" svg:x="1.0181in" svg:y="4.6665in" svg:width="7.2457in" svg:height="0.1992in" draw:z-index="956"><draw:text-box><text:p text:style-name="P10"><text:span text:style-name="T20">disposición adicional 10.ª del Real Decreto 818/2021, en relación directa con lo dispuesto en el Real</text:span></text:p></draw:text-box></draw:frame><draw:frame draw:style-name="fr2" draw:name="Frame937" text:anchor-type="paragraph" svg:x="1.0181in" svg:y="4.8311in" svg:width="7.2457in" svg:height="0.1992in" draw:z-index="957"><draw:text-box><text:p text:style-name="P10"><text:span text:style-name="T28">Decreto 357/2006, de 24 de marzo, que regula la concesión directa de determinadas subvenciones</text:span></text:p></draw:text-box></draw:frame><draw:frame draw:style-name="fr2" draw:name="Frame938" text:anchor-type="paragraph" svg:x="1.0181in" svg:y="4.9937in" svg:width="7.2457in" svg:height="0.1992in" draw:z-index="958"><draw:text-box><text:p text:style-name="P10"><text:span text:style-name="T15">en los ámbitos del empleo y la formación profesional ocupacional (BOE 83 de 07/04/2006), así como</text:span></text:p></draw:text-box></draw:frame><draw:frame draw:style-name="fr2" draw:name="Frame939" text:anchor-type="paragraph" svg:x="1.0181in" svg:y="5.1583in" svg:width="7.2457in" svg:height="0.1992in" draw:z-index="959"><draw:text-box><text:p text:style-name="P10"><text:span text:style-name="T28">en el art. 22.2c) de la Ley 38/2003, de 17 de noviembre, General de Subvenciones, en relación con</text:span></text:p></draw:text-box></draw:frame><draw:frame draw:style-name="fr2" draw:name="Frame940" text:anchor-type="paragraph" svg:x="1.0181in" svg:y="5.3209in" svg:width="2.9181in" svg:height="0.1992in" draw:z-index="960"><draw:text-box><text:p text:style-name="P10"><text:span text:style-name="T15">el art. 28.2 y 3 de dicha Ley.</text:span></text:p></draw:text-box></draw:frame><draw:frame draw:style-name="fr2" draw:name="Frame941" text:anchor-type="paragraph" svg:x="1.0181in" svg:y="5.6465in" svg:width="7.2457in" svg:height="0.1992in" draw:z-index="961"><draw:text-box><text:p text:style-name="P6"><text:span text:style-name="T4">Décima.-</text:span><text:span text:style-name="T15"> El régimen jurídico general de subvenciones otorgadas por la Administración Pública de la</text:span></text:p></draw:text-box></draw:frame><draw:frame draw:style-name="fr2" draw:name="Frame942" text:anchor-type="paragraph" svg:x="1.0181in" svg:y="5.8126in" svg:width="7.2457in" svg:height="0.1992in" draw:z-index="962"><draw:text-box><text:p text:style-name="P10"><text:span text:style-name="T20">Comunidad Autónoma de Canarias está regulado por Decreto 36/2009, de 31 de marzo, modificado</text:span></text:p></draw:text-box></draw:frame><draw:frame draw:style-name="fr2" draw:name="Frame943" text:anchor-type="paragraph" svg:x="1.0181in" svg:y="5.9752in" svg:width="7.2457in" svg:height="0.1992in" draw:z-index="963"><draw:text-box><text:p text:style-name="P10"><text:span text:style-name="T15">por los Decretos 5/2015, de 30 de enero, y 151/2022, de 23 de junio, en relación con la Ley 11/2006,</text:span></text:p></draw:text-box></draw:frame><draw:frame draw:style-name="fr2" draw:name="Frame944" text:anchor-type="paragraph" svg:x="1.0181in" svg:y="6.1398in" svg:width="7.2457in" svg:height="0.1992in" draw:z-index="964"><draw:text-box><text:p text:style-name="P10"><text:span text:style-name="T15">de 11 de diciembre, de la Hacienda Pública Canaria, y la Ley 38/2003, de 17 de noviembre, General</text:span></text:p></draw:text-box></draw:frame><draw:frame draw:style-name="fr2" draw:name="Frame945" text:anchor-type="paragraph" svg:x="1.0181in" svg:y="6.302in" svg:width="7.2457in" svg:height="0.1992in" draw:z-index="965"><draw:text-box><text:p text:style-name="P10"><text:span text:style-name="T15">de Subvenciones, y su Reglamento, aprobado por el Real Decreto 887/2006, de 21 de julio.</text:span></text:p></draw:text-box></draw:frame><draw:frame draw:style-name="fr2" draw:name="Frame946" text:anchor-type="paragraph" svg:x="1.0181in" svg:y="6.628in" svg:width="7.2457in" svg:height="0.1992in" draw:z-index="966"><draw:text-box><text:p text:style-name="P6"><text:span text:style-name="T4">Décima primera.-</text:span><text:span text:style-name="T15"> Las subvenciones se acogen al art. 33 del Reglamento (UE) núm. 651/2014, de</text:span></text:p></draw:text-box></draw:frame><draw:frame draw:style-name="fr2" draw:name="Frame947" text:anchor-type="paragraph" svg:x="1.0181in" svg:y="6.7925in" svg:width="7.2457in" svg:height="0.1992in" draw:z-index="967"><draw:text-box><text:p text:style-name="P6"><text:span text:style-name="T20">la Comisión, de 17 de junio de 2014 (DOUEL 187, de 26.6.2014), que regula que las ayudas para el</text:span></text:p></draw:text-box></draw:frame><draw:frame draw:style-name="fr2" draw:name="Frame948" text:anchor-type="paragraph" svg:x="1.0181in" svg:y="6.9547in" svg:width="7.2457in" svg:height="0.1992in" draw:z-index="968"><draw:text-box><text:p text:style-name="P6"><text:span text:style-name="T20">empleo de trabajadores con discapacidad serán compatibles con el mercado interior a tenor del art.</text:span></text:p></draw:text-box></draw:frame><draw:frame draw:style-name="fr2" draw:name="Frame949" text:anchor-type="paragraph" svg:x="1.0181in" svg:y="7.1193in" svg:width="7.2457in" svg:height="0.1992in" draw:z-index="969"><draw:text-box><text:p text:style-name="P6"><text:span text:style-name="T25">107, aptdo. 3, del Tratado, y quedan exentas de la obligación de notificación establecida en el art.</text:span></text:p></draw:text-box></draw:frame><draw:frame draw:style-name="fr2" draw:name="Frame950" text:anchor-type="paragraph" svg:x="1.0181in" svg:y="7.2819in" svg:width="7.2457in" svg:height="0.1992in" draw:z-index="970"><draw:text-box><text:p text:style-name="P6"><text:span text:style-name="T23">108, aptdo. 3, del Tratado, sin que sea necesario un efecto incentivador o se considerará que lo</text:span></text:p></draw:text-box></draw:frame><draw:frame draw:style-name="fr2" draw:name="Frame951" text:anchor-type="paragraph" svg:x="1.0181in" svg:y="7.4465in" svg:width="7.2457in" svg:height="0.1992in" draw:z-index="971"><draw:text-box><text:p text:style-name="P6"><text:span text:style-name="T25">tienen (art. 6.5.d del citado Reglamento), siempre que se cumplan las condiciones previstas en el</text:span></text:p></draw:text-box></draw:frame><draw:frame draw:style-name="fr2" draw:name="Frame952" text:anchor-type="paragraph" svg:x="1.0181in" svg:y="7.6091in" svg:width="7.2457in" svg:height="0.1992in" draw:z-index="972"><draw:text-box><text:p text:style-name="P6"><text:span text:style-name="T28">referido art. 33 y en el Capítulo I del mismo Reglamento (o bien del Reglamento que lo suceda tras</text:span></text:p></draw:text-box></draw:frame><draw:frame draw:style-name="fr2" draw:name="Frame953" text:anchor-type="paragraph" svg:x="1.0181in" svg:y="7.7736in" svg:width="0.7181in" svg:height="0.1992in" draw:z-index="973"><draw:text-box><text:p text:style-name="P6"><text:span text:style-name="T20">finalizar</text:span></text:p></draw:text-box></draw:frame><draw:frame draw:style-name="fr2" draw:name="Frame954" text:anchor-type="paragraph" svg:x="1.5138in" svg:y="7.7736in" svg:width="0.4335in" svg:height="0.1992in" draw:z-index="974"><draw:text-box><text:p text:style-name="P6"><text:span text:style-name="T24"><text:s/>su</text:span></text:p></draw:text-box></draw:frame><draw:frame draw:style-name="fr2" draw:name="Frame955" text:anchor-type="paragraph" svg:x="1.7256in" svg:y="7.7736in" svg:width="1.2835in" svg:height="0.1992in" draw:z-index="975"><draw:text-box><text:p text:style-name="P6"><text:span text:style-name="T26"><text:s/>vigencia, según</text:span></text:p></draw:text-box></draw:frame><draw:frame draw:style-name="fr2" draw:name="Frame956" text:anchor-type="paragraph" svg:x="2.7866in" svg:y="7.7736in" svg:width="0.5811in" svg:height="0.1992in" draw:z-index="976"><draw:text-box><text:p text:style-name="P6"><text:span text:style-name="T25"><text:s/>dicta</text:span></text:p></draw:text-box></draw:frame><draw:frame draw:style-name="fr2" draw:name="Frame957" text:anchor-type="paragraph" svg:x="3.1457in" svg:y="7.7736in" svg:width="1.1508in" svg:height="0.1992in" draw:z-index="977"><draw:text-box><text:p text:style-name="P6"><text:span text:style-name="T26"><text:s/>la disposición</text:span></text:p></draw:text-box></draw:frame><draw:frame draw:style-name="fr2" draw:name="Frame958" text:anchor-type="paragraph" svg:x="4.0744in" svg:y="7.7736in" svg:width="0.8398in" svg:height="0.1992in" draw:z-index="978"><draw:text-box><text:p text:style-name="P6"><text:span text:style-name="T28"><text:s/>adicional</text:span></text:p></draw:text-box></draw:frame><draw:frame draw:style-name="fr2" draw:name="Frame959" text:anchor-type="paragraph" svg:x="4.6917in" svg:y="7.7736in" svg:width="0.4146in" svg:height="0.1992in" draw:z-index="979"><draw:text-box><text:p text:style-name="P6"><text:span text:style-name="T24"><text:s/>7ª</text:span></text:p></draw:text-box></draw:frame><draw:frame draw:style-name="fr2" draw:name="Frame960" text:anchor-type="paragraph" svg:x="4.8839in" svg:y="7.7736in" svg:width="0.4717in" svg:height="0.1992in" draw:z-index="980"><draw:text-box><text:p text:style-name="P6"><text:span text:style-name="T26"><text:s/>del</text:span></text:p></draw:text-box></draw:frame><draw:frame draw:style-name="fr2" draw:name="Frame961" text:anchor-type="paragraph" svg:x="5.1335in" svg:y="7.7736in" svg:width="1.9126in" svg:height="0.1992in" draw:z-index="981"><draw:text-box><text:p text:style-name="P6"><text:span text:style-name="T23"><text:s/>Real Decreto 818/2021), </text:span></text:p></draw:text-box></draw:frame><draw:frame draw:style-name="fr2" draw:name="Frame962" text:anchor-type="paragraph" svg:x="6.8236in" svg:y="7.7736in" svg:width="0.8008in" svg:height="0.1992in" draw:z-index="982"><draw:text-box><text:p text:style-name="P6"><text:span text:style-name="T15">siendo</text:span></text:p></draw:text-box></draw:frame><draw:frame draw:style-name="fr2" draw:name="Frame963" text:anchor-type="paragraph" svg:x="1.0181in" svg:y="7.9362in" svg:width="7.2457in" svg:height="0.1992in" draw:z-index="983"><draw:text-box><text:p text:style-name="P6"><text:span text:style-name="T25">subvencionables los costes salariales a lo largo de cualquier periodo determinado durante el cual</text:span></text:p></draw:text-box></draw:frame><draw:frame draw:style-name="fr2" draw:name="Frame964" text:anchor-type="paragraph" svg:x="1.0181in" svg:y="8.1008in" svg:width="0.5083in" svg:height="0.1992in" draw:z-index="984"><draw:text-box><text:p text:style-name="P6"><text:span text:style-name="T20">esté</text:span></text:p></draw:text-box></draw:frame><draw:frame draw:style-name="fr2" draw:name="Frame965" text:anchor-type="paragraph" svg:x="1.3043in" svg:y="8.1008in" svg:width="0.2043in" svg:height="0.1992in" draw:z-index="985"><draw:text-box><text:p text:style-name="P6"><text:span text:style-name="T19"><text:s/></text:span></text:p></draw:text-box></draw:frame><draw:frame draw:style-name="fr2" draw:name="Frame966" text:anchor-type="paragraph" svg:x="1.3634in" svg:y="8.1008in" svg:width="0.9055in" svg:height="0.1992in" draw:z-index="986"><draw:text-box><text:p text:style-name="P6"><text:span text:style-name="T20">contratada</text:span></text:p></draw:text-box></draw:frame><draw:frame draw:style-name="fr2" draw:name="Frame967" text:anchor-type="paragraph" svg:x="2.0465in" svg:y="8.1008in" svg:width="0.2043in" svg:height="0.1992in" draw:z-index="987"><draw:text-box><text:p text:style-name="P6"><text:span text:style-name="T19"><text:s/></text:span></text:p></draw:text-box></draw:frame><draw:frame draw:style-name="fr2" draw:name="Frame968" text:anchor-type="paragraph" svg:x="2.1063in" svg:y="8.1008in" svg:width="0.3146in" svg:height="0.1992in" draw:z-index="988"><draw:text-box><text:p text:style-name="P6"><text:span text:style-name="T15">la</text:span></text:p></draw:text-box></draw:frame><draw:frame draw:style-name="fr2" draw:name="Frame969" text:anchor-type="paragraph" svg:x="2.2354in" svg:y="8.1008in" svg:width="0.2043in" svg:height="0.1992in" draw:z-index="989"><draw:text-box><text:p text:style-name="P6"><text:span text:style-name="T19"><text:s/></text:span></text:p></draw:text-box></draw:frame><draw:frame draw:style-name="fr2" draw:name="Frame970" text:anchor-type="paragraph" svg:x="2.2945in" svg:y="8.1008in" svg:width="0.7484in" svg:height="0.1992in" draw:z-index="990"><draw:text-box><text:p text:style-name="P6"><text:span text:style-name="T20">persona</text:span></text:p></draw:text-box></draw:frame><draw:frame draw:style-name="fr2" draw:name="Frame971" text:anchor-type="paragraph" svg:x="2.8209in" svg:y="8.1008in" svg:width="0.2043in" svg:height="0.1992in" draw:z-index="991"><draw:text-box><text:p text:style-name="P6"><text:span text:style-name="T19"><text:s/></text:span></text:p></draw:text-box></draw:frame><draw:frame draw:style-name="fr2" draw:name="Frame972" text:anchor-type="paragraph" svg:x="2.8799in" svg:y="8.1008in" svg:width="0.9528in" svg:height="0.1992in" draw:z-index="992"><draw:text-box><text:p text:style-name="P6"><text:span text:style-name="T20">trabajadora</text:span></text:p></draw:text-box></draw:frame><draw:frame draw:style-name="fr2" draw:name="Frame973" text:anchor-type="paragraph" svg:x="3.611in" svg:y="8.1008in" svg:width="0.2043in" svg:height="0.1992in" draw:z-index="993"><draw:text-box><text:p text:style-name="P6"><text:span text:style-name="T19"><text:s/></text:span></text:p></draw:text-box></draw:frame><draw:frame draw:style-name="fr2" draw:name="Frame974" text:anchor-type="paragraph" svg:x="3.6701in" svg:y="8.1008in" svg:width="0.4689in" svg:height="0.1992in" draw:z-index="994"><draw:text-box><text:p text:style-name="P6"><text:span text:style-name="T20">con</text:span></text:p></draw:text-box></draw:frame><draw:frame draw:style-name="fr2" draw:name="Frame975" text:anchor-type="paragraph" svg:x="3.9173in" svg:y="8.1008in" svg:width="0.2043in" svg:height="0.1992in" draw:z-index="995"><draw:text-box><text:p text:style-name="P6"><text:span text:style-name="T19"><text:s/></text:span></text:p></draw:text-box></draw:frame><draw:frame draw:style-name="fr2" draw:name="Frame976" text:anchor-type="paragraph" svg:x="3.9752in" svg:y="8.1008in" svg:width="1.1016in" svg:height="0.1992in" draw:z-index="996"><draw:text-box><text:p text:style-name="P6"><text:span text:style-name="T20">discapacidad.</text:span></text:p></draw:text-box></draw:frame><draw:frame draw:style-name="fr2" draw:name="Frame977" text:anchor-type="paragraph" svg:x="4.8543in" svg:y="8.1008in" svg:width="0.2043in" svg:height="0.1992in" draw:z-index="997"><draw:text-box><text:p text:style-name="P6"><text:span text:style-name="T19"><text:s/></text:span></text:p></draw:text-box></draw:frame><draw:frame draw:style-name="fr2" draw:name="Frame978" text:anchor-type="paragraph" svg:x="4.9138in" svg:y="8.1008in" svg:width="0.3898in" svg:height="0.1992in" draw:z-index="998"><draw:text-box><text:p text:style-name="P6"><text:span text:style-name="T15">La</text:span></text:p></draw:text-box></draw:frame><draw:frame draw:style-name="fr2" draw:name="Frame979" text:anchor-type="paragraph" svg:x="5.0898in" svg:y="8.1008in" svg:width="0.2043in" svg:height="0.1992in" draw:z-index="999"><draw:text-box><text:p text:style-name="P6"><text:span text:style-name="T19"><text:s/></text:span></text:p></draw:text-box></draw:frame><draw:frame draw:style-name="fr2" draw:name="Frame980" text:anchor-type="paragraph" svg:x="5.1492in" svg:y="8.1008in" svg:width="0.8827in" svg:height="0.1992in" draw:z-index="1000"><draw:text-box><text:p text:style-name="P6"><text:span text:style-name="T20">intensidad</text:span></text:p></draw:text-box></draw:frame><draw:frame draw:style-name="fr2" draw:name="Frame981" text:anchor-type="paragraph" svg:x="5.8098in" svg:y="8.1008in" svg:width="0.2043in" svg:height="0.1992in" draw:z-index="1001"><draw:text-box><text:p text:style-name="P6"><text:span text:style-name="T19"><text:s/></text:span></text:p></draw:text-box></draw:frame><draw:frame draw:style-name="fr2" draw:name="Frame982" text:anchor-type="paragraph" svg:x="5.8689in" svg:y="8.1008in" svg:width="0.3917in" svg:height="0.1992in" draw:z-index="1002"><draw:text-box><text:p text:style-name="P6"><text:span text:style-name="T19">de</text:span></text:p></draw:text-box></draw:frame><draw:frame draw:style-name="fr2" draw:name="Frame983" text:anchor-type="paragraph" svg:x="6.0445in" svg:y="8.1008in" svg:width="0.2043in" svg:height="0.1992in" draw:z-index="1003"><draw:text-box><text:p text:style-name="P6"><text:span text:style-name="T19"><text:s/></text:span></text:p></draw:text-box></draw:frame><draw:frame draw:style-name="fr2" draw:name="Frame984" text:anchor-type="paragraph" svg:x="6.1028in" svg:y="8.1008in" svg:width="0.6256in" svg:height="0.1992in" draw:z-index="1004"><draw:text-box><text:p text:style-name="P6"><text:span text:style-name="T20">ayuda</text:span></text:p></draw:text-box></draw:frame><draw:frame draw:style-name="fr2" draw:name="Frame985" text:anchor-type="paragraph" svg:x="6.5063in" svg:y="8.1008in" svg:width="0.2043in" svg:height="0.1992in" draw:z-index="1005"><draw:text-box><text:p text:style-name="P6"><text:span text:style-name="T19"><text:s/></text:span></text:p></draw:text-box></draw:frame><draw:frame draw:style-name="fr2" draw:name="Frame986" text:anchor-type="paragraph" svg:x="6.5661in" svg:y="8.1008in" svg:width="0.3917in" svg:height="0.1992in" draw:z-index="1006"><draw:text-box><text:p text:style-name="P6"><text:span text:style-name="T19">no</text:span></text:p></draw:text-box></draw:frame><draw:frame draw:style-name="fr2" draw:name="Frame987" text:anchor-type="paragraph" svg:x="6.7429in" svg:y="8.1008in" svg:width="0.2043in" svg:height="0.1992in" draw:z-index="1007"><draw:text-box><text:p text:style-name="P6"><text:span text:style-name="T19"><text:s/></text:span></text:p></draw:text-box></draw:frame><draw:frame draw:style-name="fr2" draw:name="Frame988" text:anchor-type="paragraph" svg:x="6.8008in" svg:y="8.1008in" svg:width="0.839in" svg:height="0.1992in" draw:z-index="1008"><draw:text-box><text:p text:style-name="P6"><text:span text:style-name="T20">deberá</text:span></text:p></draw:text-box></draw:frame><draw:frame draw:style-name="fr2" draw:name="Frame989" text:anchor-type="paragraph" svg:x="1.0181in" svg:y="8.2634in" svg:width="4.989in" svg:height="0.1992in" draw:z-index="1009"><draw:text-box><text:p text:style-name="P6"><text:span text:style-name="T20">exceder del 75% de los costes subvencionables.</text:span></text:p></draw:text-box></draw:frame><draw:frame draw:style-name="fr2" draw:name="Frame990" text:anchor-type="paragraph" svg:x="1.0181in" svg:y="8.5917in" svg:width="1.4445in" svg:height="0.1992in" draw:z-index="1010"><draw:text-box><text:p text:style-name="P5"><text:span text:style-name="T4">Décima segunda.-</text:span></text:p></draw:text-box></draw:frame><draw:frame draw:style-name="fr2" draw:name="Frame991" text:anchor-type="paragraph" svg:x="2.2402in" svg:y="8.5902in" svg:width="6.0236in" svg:height="0.1992in" draw:z-index="1011"><draw:text-box><text:p text:style-name="P6"><text:span text:style-name="T4"><text:s/></text:span><text:span text:style-name="T15">De conformidad con lo previsto en la Ley 11/2006, de 11 de diciembre, de la</text:span></text:p></draw:text-box></draw:frame><draw:frame draw:style-name="fr2" draw:name="Frame992" text:anchor-type="paragraph" svg:x="1.0181in" svg:y="8.7547in" svg:width="7.2457in" svg:height="0.1992in" draw:z-index="1012"><draw:text-box><text:p text:style-name="P6"><text:span text:style-name="T20">Hacienda Pública Canaria, en relación con lo establecido en el Decreto 76/2015, de 7 de mayo, por</text:span></text:p></draw:text-box></draw:frame><draw:frame draw:style-name="fr2" draw:name="Frame993" text:anchor-type="paragraph" svg:x="1.0181in" svg:y="8.9173in" svg:width="7.2457in" svg:height="0.1992in" draw:z-index="1013"><draw:text-box><text:p text:style-name="P6"><text:span text:style-name="T28">el que se aprueba el Reglamento de Organización y Funcionamiento de la Intervención General de</text:span></text:p></draw:text-box></draw:frame><draw:frame draw:style-name="fr2" draw:name="Frame994" text:anchor-type="paragraph" svg:x="1.0181in" svg:y="9.0811in" svg:width="0.3165in" svg:height="0.1992in" draw:z-index="1014"><draw:text-box><text:p text:style-name="P6"><text:span text:style-name="T19">la</text:span></text:p></draw:text-box></draw:frame><draw:frame draw:style-name="fr2" draw:name="Frame995" text:anchor-type="paragraph" svg:x="1.1535in" svg:y="9.0811in" svg:width="0.2043in" svg:height="0.1992in" draw:z-index="1015"><draw:text-box><text:p text:style-name="P6"><text:span text:style-name="T19"><text:s/></text:span></text:p></draw:text-box></draw:frame><draw:frame draw:style-name="fr2" draw:name="Frame996" text:anchor-type="paragraph" svg:x="1.2201in" svg:y="9.0811in" svg:width="0.9661in" svg:height="0.1992in" draw:z-index="1016"><draw:text-box><text:p text:style-name="P6"><text:span text:style-name="T20">Comunidad</text:span></text:p></draw:text-box></draw:frame><draw:frame draw:style-name="fr2" draw:name="Frame997" text:anchor-type="paragraph" svg:x="1.9646in" svg:y="9.0811in" svg:width="0.2043in" svg:height="0.1992in" draw:z-index="1017"><draw:text-box><text:p text:style-name="P6"><text:span text:style-name="T19"><text:s/></text:span></text:p></draw:text-box></draw:frame><draw:frame draw:style-name="fr2" draw:name="Frame998" text:anchor-type="paragraph" svg:x="2.0217in" svg:y="9.0811in" svg:width="0.8902in" svg:height="0.1992in" draw:z-index="1018"><draw:text-box><text:p text:style-name="P6"><text:span text:style-name="T28">Autónoma</text:span></text:p></draw:text-box></draw:frame><draw:frame draw:style-name="fr2" draw:name="Frame999" text:anchor-type="paragraph" svg:x="2.6898in" svg:y="9.0811in" svg:width="0.2043in" svg:height="0.1992in" draw:z-index="1019"><draw:text-box><text:p text:style-name="P6"><text:span text:style-name="T19"><text:s/></text:span></text:p></draw:text-box></draw:frame><draw:frame draw:style-name="fr2" draw:name="Frame1000" text:anchor-type="paragraph" svg:x="2.7543in" svg:y="9.0811in" svg:width="0.3937in" svg:height="0.1992in" draw:z-index="1020"><draw:text-box><text:p text:style-name="P6"><text:span text:style-name="T3">de</text:span></text:p></draw:text-box></draw:frame><draw:frame draw:style-name="fr2" draw:name="Frame1001" text:anchor-type="paragraph" svg:x="2.9366in" svg:y="9.0811in" svg:width="0.2043in" svg:height="0.1992in" draw:z-index="1021"><draw:text-box><text:p text:style-name="P6"><text:span text:style-name="T19"><text:s/></text:span></text:p></draw:text-box></draw:frame><draw:frame draw:style-name="fr2" draw:name="Frame1002" text:anchor-type="paragraph" svg:x="3.0028in" svg:y="9.0811in" svg:width="1.0016in" svg:height="0.1992in" draw:z-index="1022"><draw:text-box><text:p text:style-name="P6"><text:span text:style-name="T15">Canarias, el</text:span></text:p></draw:text-box></draw:frame><draw:frame draw:style-name="fr2" draw:name="Frame1003" text:anchor-type="paragraph" svg:x="3.7819in" svg:y="9.0811in" svg:width="0.2043in" svg:height="0.1992in" draw:z-index="1023"><draw:text-box><text:p text:style-name="P6"><text:span text:style-name="T19"><text:s/></text:span></text:p></draw:text-box></draw:frame><draw:frame draw:style-name="fr2" draw:name="Frame1004" text:anchor-type="paragraph" svg:x="3.848in" svg:y="9.0811in" svg:width="0.7953in" svg:height="0.1992in" draw:z-index="1024"><draw:text-box><text:p text:style-name="P6"><text:span text:style-name="T20">presente</text:span></text:p></draw:text-box></draw:frame><draw:frame draw:style-name="fr2" draw:name="Frame1005" text:anchor-type="paragraph" svg:x="4.4209in" svg:y="9.0811in" svg:width="0.2043in" svg:height="0.1992in" draw:z-index="1025"><draw:text-box><text:p text:style-name="P6"><text:span text:style-name="T19"><text:s/></text:span></text:p></draw:text-box></draw:frame><draw:frame draw:style-name="fr2" draw:name="Frame1006" text:anchor-type="paragraph" svg:x="4.4846in" svg:y="9.0811in" svg:width="0.8508in" svg:height="0.1992in" draw:z-index="1026"><draw:text-box><text:p text:style-name="P6"><text:span text:style-name="T20">programa</text:span></text:p></draw:text-box></draw:frame><draw:frame draw:style-name="fr2" draw:name="Frame1007" text:anchor-type="paragraph" svg:x="5.1138in" svg:y="9.0811in" svg:width="0.2043in" svg:height="0.1992in" draw:z-index="1027"><draw:text-box><text:p text:style-name="P6"><text:span text:style-name="T19"><text:s/></text:span></text:p></draw:text-box></draw:frame><draw:frame draw:style-name="fr2" draw:name="Frame1008" text:anchor-type="paragraph" svg:x="5.1791in" svg:y="9.0811in" svg:width="0.3917in" svg:height="0.1992in" draw:z-index="1028"><draw:text-box><text:p text:style-name="P6"><text:span text:style-name="T19">de</text:span></text:p></draw:text-box></draw:frame><draw:frame draw:style-name="fr2" draw:name="Frame1009" text:anchor-type="paragraph" svg:x="5.3634in" svg:y="9.0811in" svg:width="0.2043in" svg:height="0.1992in" draw:z-index="1029"><draw:text-box><text:p text:style-name="P6"><text:span text:style-name="T19"><text:s/></text:span></text:p></draw:text-box></draw:frame><draw:frame draw:style-name="fr2" draw:name="Frame1010" text:anchor-type="paragraph" svg:x="5.4272in" svg:y="9.0811in" svg:width="1.1083in" svg:height="0.1992in" draw:z-index="1030"><draw:text-box><text:p text:style-name="P6"><text:span text:style-name="T20">subvenciones</text:span></text:p></draw:text-box></draw:frame><draw:frame draw:style-name="fr2" draw:name="Frame1011" text:anchor-type="paragraph" svg:x="6.3134in" svg:y="9.0811in" svg:width="0.2043in" svg:height="0.1992in" draw:z-index="1031"><draw:text-box><text:p text:style-name="P6"><text:span text:style-name="T19"><text:s/></text:span></text:p></draw:text-box></draw:frame><draw:frame draw:style-name="fr2" draw:name="Frame1012" text:anchor-type="paragraph" svg:x="6.3791in" svg:y="9.0811in" svg:width="0.378in" svg:height="0.1992in" draw:z-index="1032"><draw:text-box><text:p text:style-name="P6"><text:span text:style-name="T15">se</text:span></text:p></draw:text-box></draw:frame><draw:frame draw:style-name="fr2" draw:name="Frame1013" text:anchor-type="paragraph" svg:x="6.5535in" svg:y="9.0811in" svg:width="0.2043in" svg:height="0.1992in" draw:z-index="1033"><draw:text-box><text:p text:style-name="P6"><text:span text:style-name="T19"><text:s/></text:span></text:p></draw:text-box></draw:frame><draw:frame draw:style-name="fr2" draw:name="Frame1014" text:anchor-type="paragraph" svg:x="6.6193in" svg:y="9.0811in" svg:width="1.1409in" svg:height="0.1992in" draw:z-index="1034"><draw:text-box><text:p text:style-name="P6"><text:span text:style-name="T20">encuentra</text:span></text:p></draw:text-box></draw:frame><draw:frame draw:style-name="fr2" draw:name="Frame1015" text:anchor-type="paragraph" svg:x="1.0181in" svg:y="9.2445in" svg:width="7.2457in" svg:height="0.1992in" draw:z-index="1035"><draw:text-box><text:p text:style-name="P6"><text:span text:style-name="T23">sometido al control financiero permanente, sin que haya resultado afectado por los Acuerdos de</text:span></text:p></draw:text-box></draw:frame><draw:frame draw:style-name="fr2" draw:name="Frame1016" text:anchor-type="paragraph" svg:x="1.0181in" svg:y="9.4083in" svg:width="0.8244in" svg:height="0.1992in" draw:z-index="1036"><draw:text-box><text:p text:style-name="P6"><text:span text:style-name="T20">Gobierno</text:span></text:p></draw:text-box></draw:frame><draw:frame draw:style-name="fr2" draw:name="Frame1017" text:anchor-type="paragraph" svg:x="1.6201in" svg:y="9.4083in" svg:width="0.2043in" svg:height="0.1992in" draw:z-index="1037"><draw:text-box><text:p text:style-name="P6"><text:span text:style-name="T19"><text:s/></text:span></text:p></draw:text-box></draw:frame><draw:frame draw:style-name="fr2" draw:name="Frame1018" text:anchor-type="paragraph" svg:x="1.6835in" svg:y="9.4083in" svg:width="0.45in" svg:height="0.1992in" draw:z-index="1038"><draw:text-box><text:p text:style-name="P6"><text:span text:style-name="T20">por</text:span></text:p></draw:text-box></draw:frame><draw:frame draw:style-name="fr2" draw:name="Frame1019" text:anchor-type="paragraph" svg:x="1.911in" svg:y="9.4083in" svg:width="0.2043in" svg:height="0.1992in" draw:z-index="1039"><draw:text-box><text:p text:style-name="P6"><text:span text:style-name="T19"><text:s/></text:span></text:p></draw:text-box></draw:frame><draw:frame draw:style-name="fr2" draw:name="Frame1020" text:anchor-type="paragraph" svg:x="1.9744in" svg:y="9.4083in" svg:width="0.4256in" svg:height="0.1992in" draw:z-index="1040"><draw:text-box><text:p text:style-name="P6"><text:span text:style-name="T15">los</text:span></text:p></draw:text-box></draw:frame><draw:frame draw:style-name="fr2" draw:name="Frame1021" text:anchor-type="paragraph" svg:x="2.178in" svg:y="9.4083in" svg:width="0.2043in" svg:height="0.1992in" draw:z-index="1041"><draw:text-box><text:p text:style-name="P6"><text:span text:style-name="T19"><text:s/></text:span></text:p></draw:text-box></draw:frame><draw:frame draw:style-name="fr2" draw:name="Frame1022" text:anchor-type="paragraph" svg:x="2.2417in" svg:y="9.4083in" svg:width="0.4807in" svg:height="0.1992in" draw:z-index="1042"><draw:text-box><text:p text:style-name="P6"><text:span text:style-name="T20">que</text:span></text:p></draw:text-box></draw:frame><draw:frame draw:style-name="fr2" draw:name="Frame1023" text:anchor-type="paragraph" svg:x="2.4992in" svg:y="9.4083in" svg:width="0.2043in" svg:height="0.1992in" draw:z-index="1043"><draw:text-box><text:p text:style-name="P6"><text:span text:style-name="T19"><text:s/></text:span></text:p></draw:text-box></draw:frame><draw:frame draw:style-name="fr2" draw:name="Frame1024" text:anchor-type="paragraph" svg:x="2.5626in" svg:y="9.4083in" svg:width="0.378in" svg:height="0.1992in" draw:z-index="1044"><draw:text-box><text:p text:style-name="P6"><text:span text:style-name="T15">se</text:span></text:p></draw:text-box></draw:frame><draw:frame draw:style-name="fr2" draw:name="Frame1025" text:anchor-type="paragraph" svg:x="2.7346in" svg:y="9.4083in" svg:width="0.2043in" svg:height="0.1992in" draw:z-index="1045"><draw:text-box><text:p text:style-name="P6"><text:span text:style-name="T19"><text:s/></text:span></text:p></draw:text-box></draw:frame><draw:frame draw:style-name="fr2" draw:name="Frame1026" text:anchor-type="paragraph" svg:x="2.7992in" svg:y="9.4083in" svg:width="0.9728in" svg:height="0.1992in" draw:z-index="1046"><draw:text-box><text:p text:style-name="P6"><text:span text:style-name="T20">suspenden,</text:span></text:p></draw:text-box></draw:frame><draw:frame draw:style-name="fr2" draw:name="Frame1027" text:anchor-type="paragraph" svg:x="3.55in" svg:y="9.4083in" svg:width="0.2043in" svg:height="0.1992in" draw:z-index="1047"><draw:text-box><text:p text:style-name="P6"><text:span text:style-name="T19"><text:s/></text:span></text:p></draw:text-box></draw:frame><draw:frame draw:style-name="fr2" draw:name="Frame1028" text:anchor-type="paragraph" svg:x="3.6134in" svg:y="9.4083in" svg:width="0.722in" svg:height="0.1992in" draw:z-index="1048"><draw:text-box><text:p text:style-name="P6"><text:span text:style-name="T20">durante</text:span></text:p></draw:text-box></draw:frame><draw:frame draw:style-name="fr2" draw:name="Frame1029" text:anchor-type="paragraph" svg:x="4.1134in" svg:y="9.4083in" svg:width="0.2043in" svg:height="0.1992in" draw:z-index="1049"><draw:text-box><text:p text:style-name="P6"><text:span text:style-name="T19"><text:s/></text:span></text:p></draw:text-box></draw:frame><draw:frame draw:style-name="fr2" draw:name="Frame1030" text:anchor-type="paragraph" svg:x="4.178in" svg:y="9.4083in" svg:width="0.3173in" svg:height="0.1992in" draw:z-index="1050"><draw:text-box><text:p text:style-name="P6"><text:span text:style-name="T19">el</text:span></text:p></draw:text-box></draw:frame><draw:frame draw:style-name="fr2" draw:name="Frame1031" text:anchor-type="paragraph" svg:x="4.3102in" svg:y="9.4083in" svg:width="0.2043in" svg:height="0.1992in" draw:z-index="1051"><draw:text-box><text:p text:style-name="P6"><text:span text:style-name="T19"><text:s/></text:span></text:p></draw:text-box></draw:frame><draw:frame draw:style-name="fr2" draw:name="Frame1032" text:anchor-type="paragraph" svg:x="4.3736in" svg:y="9.4083in" svg:width="1.2547in" svg:height="0.1992in" draw:z-index="1052"><draw:text-box><text:p text:style-name="P6"><text:span text:style-name="T20">correspondiente</text:span></text:p></draw:text-box></draw:frame><draw:frame draw:style-name="fr2" draw:name="Frame1033" text:anchor-type="paragraph" svg:x="5.4055in" svg:y="9.4083in" svg:width="0.2043in" svg:height="0.1992in" draw:z-index="1053"><draw:text-box><text:p text:style-name="P6"><text:span text:style-name="T19"><text:s/></text:span></text:p></draw:text-box></draw:frame><draw:frame draw:style-name="fr2" draw:name="Frame1034" text:anchor-type="paragraph" svg:x="5.4689in" svg:y="9.4083in" svg:width="0.761in" svg:height="0.1992in" draw:z-index="1054"><draw:text-box><text:p text:style-name="P6"><text:span text:style-name="T20">ejercicio</text:span></text:p></draw:text-box></draw:frame><draw:frame draw:style-name="fr2" draw:name="Frame1035" text:anchor-type="paragraph" svg:x="6.0075in" svg:y="9.4083in" svg:width="0.2043in" svg:height="0.1992in" draw:z-index="1055"><draw:text-box><text:p text:style-name="P6"><text:span text:style-name="T19"><text:s/></text:span></text:p></draw:text-box></draw:frame><draw:frame draw:style-name="fr2" draw:name="Frame1036" text:anchor-type="paragraph" svg:x="6.0709in" svg:y="9.4083in" svg:width="1.2138in" svg:height="0.1992in" draw:z-index="1056"><draw:text-box><text:p text:style-name="P6"><text:span text:style-name="T20">presupuestario,</text:span></text:p></draw:text-box></draw:frame><draw:frame draw:style-name="fr2" draw:name="Frame1037" text:anchor-type="paragraph" svg:x="7.0626in" svg:y="9.4083in" svg:width="0.2043in" svg:height="0.1992in" draw:z-index="1057"><draw:text-box><text:p text:style-name="P6"><text:span text:style-name="T19"><text:s/></text:span></text:p></draw:text-box></draw:frame><draw:frame draw:style-name="fr2" draw:name="Frame1038" text:anchor-type="paragraph" svg:x="7.1256in" svg:y="9.4083in" svg:width="0.3146in" svg:height="0.1992in" draw:z-index="1058"><draw:text-box><text:p text:style-name="P6"><text:span text:style-name="T15">la</text:span></text:p></draw:text-box></draw:frame><draw:frame draw:style-name="fr2" draw:name="Frame1039" text:anchor-type="paragraph" svg:x="1.0181in" svg:y="9.5717in" svg:width="7.2457in" svg:height="0.1992in" draw:z-index="1059"><draw:text-box><text:p text:style-name="P6"><text:span text:style-name="T20">sustitución de la función interventora por el control financiero permanente.</text:span></text:p></draw:text-box></draw:frame><draw:frame draw:style-name="fr2" draw:name="Frame1040" text:anchor-type="paragraph" svg:x="0.5in" svg:y="10.9571in" svg:width="5.0374in" svg:height="0.1165in" draw:z-index="1060"><draw:text-box><text:p text:style-name="P7"><text:span text:style-name="T22">En la dirección https://sede.gobiernodecanarias.org/sede/verifica_doc?codigo_nde=</text:span></text:p></draw:text-box></draw:frame><draw:frame draw:style-name="fr2" draw:name="Frame1041" text:anchor-type="paragraph" svg:x="0.5in" svg:y="11.0402in" svg:width="4.6189in" svg:height="0.1165in" draw:z-index="1061"><draw:text-box><text:p text:style-name="P7"><text:span text:style-name="T22">puede ser comprobada la autenticidad de esta copia, mediante el número de</text:span></text:p></draw:text-box></draw:frame><draw:frame draw:style-name="fr2" draw:name="Frame1042" text:anchor-type="paragraph" svg:x="0.5in" svg:y="11.1236in" svg:width="2.0327in" svg:height="0.1165in" draw:z-index="1062"><draw:text-box><text:p text:style-name="P7"><text:span text:style-name="T22">documento electrónico siguiente:</text:span></text:p></draw:text-box></draw:frame><draw:g text:anchor-type="char" draw:z-index="4" draw:name="Shapes11" draw:style-name="gr1"><draw:custom-shape draw:style-name="gr2" draw:text-style-name="P8" svg:width="8.2642in" svg:height="11.6949in" svg:x="0in" svg:y="0in"><text:p/><draw:enhanced-geometry draw:mirror-horizontal="false" draw:mirror-vertical="false" drawooo:sub-view-size="7556500 10693400" draw:text-areas="0 0 7556500 10693400" svg:viewBox="0 0 7556500 10693400" draw:type="ooxml-non-primitive" draw:enhanced-path="M 432054 10423398 L 432054 9930511 M 432054 10423398 L 3430778 10423398 M 432054 9930511 L 3430778 9930511 N"/></draw:custom-shape><draw:custom-shape draw:style-name="gr2" draw:text-style-name="P8" svg:width="8.2642in" svg:height="11.6949in" svg:x="0in" svg:y="0in"><text:p/><draw:enhanced-geometry draw:mirror-horizontal="false" draw:mirror-vertical="false" drawooo:sub-view-size="7556500 10693400" draw:text-areas="0 0 7556500 10693400" svg:viewBox="0 0 7556500 10693400" draw:type="ooxml-non-primitive" draw:enhanced-path="M 3430778 10423398 L 6685661 10423398 M 3430778 9930511 L 6685661 9930511 N"/></draw:custom-shape><draw:custom-shape draw:style-name="gr2" draw:text-style-name="P8" svg:width="8.2642in" svg:height="11.6949in" svg:x="0in" svg:y="0in"><text:p/><draw:enhanced-geometry draw:mirror-horizontal="false" draw:mirror-vertical="false" drawooo:sub-view-size="7556500 10693400" draw:text-areas="0 0 7556500 10693400" svg:viewBox="0 0 7556500 10693400" draw:type="ooxml-non-primitive" draw:enhanced-path="M 7124446 10423398 L 7124446 9930511 M 6685661 10423398 L 7124446 10423398 M 6685661 9930511 L 7124446 9930511 N"/></draw:custom-shape></draw:g></text:p>
      <text:p text:style-name="P1"/>
      <text:p text:style-name="P11"><text:span text:style-name="T15">En su virtud, y en el ejercicio de la competencia que tengo atribuida,</text:span></text:p>
      <text:p text:style-name="P12"><text:span text:style-name="T4">RESUELVO</text:span></text:p>
      <text:p text:style-name="P13"><text:span text:style-name="T4">PRIMERO.- CONCEDER y AUTORIZAR </text:span><text:span text:style-name="T15">el pago al Centro Especial de Empleo </text:span><text:span text:style-name="T4">"CEE DESARROLLO SOCIAL CANARIAS, S.L.", </text:span><text:span text:style-name="T15">provisto de</text:span><text:span text:style-name="T4"> NIF: B76249754</text:span><text:span text:style-name="T15">, de la subvención del coste salarial de las personas con discapacidad que trabajan en el CEE de referencia, por un importe de </text:span><text:span text:style-name="T4">novena y tres mil quinientos treinta y ocho euros con sesenta y nueve céntimos (93.538,69€)</text:span><text:span text:style-name="T15">, correspondiente a 174 personas con discapacidad durante el mes de enero de 2025.</text:span></text:p>
      <text:p text:style-name="P14"><text:span text:style-name="T4">SEGUNDO.-</text:span><text:span text:style-name="T15"> Queda acreditada la existencia de crédito adecuado y suficiente para hacer frente a las obligaciones que se derivan de la concesión de la presente subvención, con cargo a la siguiente aplicación presupuestaria del estado de gastos del SCE:</text:span></text:p>
      <text:p text:style-name="P15"><draw:frame draw:style-name="fr3" draw:name="Image12" text:anchor-type="as-char" svg:width="6.2445in" svg:height="1.4516in" draw:z-index="0"><draw:image xlink:href="Pictures/10000000000003AB000000DCF4F4A55D.png" xlink:type="simple" xlink:show="embed" xlink:actuate="onLoad" draw:mime-type="image/png"/></draw:frame></text:p>
      <text:p text:style-name="P16"><draw:frame draw:style-name="fr4" draw:name="Frame1059" text:anchor-type="paragraph" svg:x="5.1008in" svg:y="-0.2736in" svg:width="1.0047in" draw:z-index="1079"><draw:text-box fo:min-height="0in"><text:p text:style-name="P4"><text:span text:style-name="T15">(93.538,69€)</text:span></text:p></draw:text-box></draw:frame><draw:frame draw:style-name="fr4" draw:name="Frame1044" text:anchor-type="paragraph" svg:x="0.398in" svg:y="-1.4291in" svg:width="0.6043in" draw:z-index="1064"><draw:text-box fo:min-height="0in"><text:p text:style-name="P17"><text:span text:style-name="T34">Posición</text:span></text:p></draw:text-box></draw:frame><draw:frame draw:style-name="fr4" draw:name="Frame1045" text:anchor-type="paragraph" svg:x="1.3571in" svg:y="-1.3618in" svg:width="1.5992in" draw:z-index="1065"><draw:text-box fo:min-height="0in"><text:p text:style-name="P17"><text:span text:style-name="T34">Fondo</text:span> <text:span text:style-name="T34">Elemento PEP</text:span></text:p></draw:text-box></draw:frame><draw:frame draw:style-name="fr4" draw:name="Frame1046" text:anchor-type="paragraph" svg:x="2.9992in" svg:y="-1.3618in" svg:width="1.8134in" draw:z-index="1066"><draw:text-box fo:min-height="0in"><text:p text:style-name="P17"><text:span text:style-name="T34">Aplicación presupuestaria</text:span></text:p></draw:text-box></draw:frame><draw:frame draw:style-name="fr4" draw:name="Frame1047" text:anchor-type="paragraph" svg:x="4.9791in" svg:y="-1.3618in" svg:width="1.2654in" draw:z-index="1067"><draw:text-box fo:min-height="0in"><text:p text:style-name="P17"><text:span text:style-name="T34">Importe concedido</text:span></text:p></draw:text-box></draw:frame><draw:frame draw:style-name="fr4" draw:name="Frame1048" text:anchor-type="paragraph" svg:x="0.2236in" svg:y="-1.2953in" svg:width="1.0398in" draw:z-index="1068"><draw:text-box fo:min-height="0in"><text:p text:style-name="P17"><text:span text:style-name="T34">presupuestaria</text:span></text:p></draw:text-box></draw:frame><draw:frame draw:style-name="fr4" draw:name="Frame1049" text:anchor-type="paragraph" svg:x="4.9689in" svg:y="-1.089in" svg:width="1.2756in" draw:z-index="1069"><draw:text-box fo:min-height="0in"><text:p text:style-name="P18"><text:span text:style-name="T15">novena y tres mil</text:span></text:p></draw:text-box></draw:frame><draw:frame draw:style-name="fr4" draw:name="Frame1050" text:anchor-type="paragraph" svg:x="4.9098in" svg:y="-0.9264in" svg:width="1.3346in" draw:z-index="1070"><draw:text-box fo:min-height="0in"><text:p text:style-name="P18"><text:span text:style-name="T15">quinientos treinta y</text:span></text:p></draw:text-box></draw:frame><draw:frame draw:style-name="fr4" draw:name="Frame1051" text:anchor-type="paragraph" svg:x="2.9035in" svg:y="-0.7354in" svg:width="2.0516in" draw:z-index="1071"><draw:text-box fo:min-height="0in"><text:p text:style-name="P17"><text:span text:style-name="T35">"Oportunidades de empleo para</text:span></text:p></draw:text-box></draw:frame><draw:frame draw:style-name="fr4" draw:name="Frame1052" text:anchor-type="paragraph" svg:x="5.0193in" svg:y="-0.7626in" svg:width="1.2118in" draw:z-index="1072"><draw:text-box fo:min-height="0in"><text:p text:style-name="P18"><text:span text:style-name="T15">ocho euros con</text:span></text:p></draw:text-box></draw:frame><draw:frame draw:style-name="fr4" draw:name="Frame1053" text:anchor-type="paragraph" svg:x="0.2071in" svg:y="-0.6681in" svg:width="1.0811in" draw:z-index="1073"><draw:text-box fo:min-height="0in"><text:p text:style-name="P17"><text:span text:style-name="T35">G/241L/4700200</text:span></text:p></draw:text-box></draw:frame><draw:frame draw:style-name="fr4" draw:name="Frame1054" text:anchor-type="paragraph" svg:x="1.3075in" svg:y="-0.6681in" svg:width="0.5646in" draw:z-index="1074"><draw:text-box fo:min-height="0in"><text:p text:style-name="P17"><text:span text:style-name="T35">4050030</text:span></text:p></draw:text-box></draw:frame><draw:frame draw:style-name="fr4" draw:name="Frame1055" text:anchor-type="paragraph" svg:x="1.9862in" svg:y="-0.6681in" svg:width="0.6453in" draw:z-index="1075"><draw:text-box fo:min-height="0in"><text:p text:style-name="P17"><text:span text:style-name="T35">50400039</text:span></text:p></draw:text-box></draw:frame><draw:frame draw:style-name="fr4" draw:name="Frame1056" text:anchor-type="paragraph" svg:x="2.7425in" svg:y="-0.6016in" svg:width="2.4543in" draw:z-index="1076"><draw:text-box fo:min-height="0in"><text:p text:style-name="P17"><text:span text:style-name="T35">colectivos con especiales dificultades"</text:span></text:p></draw:text-box></draw:frame><draw:frame draw:style-name="fr4" draw:name="Frame1057" text:anchor-type="paragraph" svg:x="4.9882in" svg:y="-0.6in" svg:width="1.2563in" draw:z-index="1077"><draw:text-box fo:min-height="0in"><text:p text:style-name="P18"><text:span text:style-name="T15">sesenta y nueve</text:span></text:p></draw:text-box></draw:frame><draw:frame draw:style-name="fr4" draw:name="Frame1058" text:anchor-type="paragraph" svg:x="5.2181in" svg:y="-0.4362in" svg:width="0.7091in" draw:z-index="1078"><draw:text-box fo:min-height="0in"><text:p text:style-name="P18"><text:span text:style-name="T15">céntimos</text:span></text:p></draw:text-box></draw:frame><text:span text:style-name="T4">TERCERO.- </text:span><text:span text:style-name="T15">Al respecto de la subvención final otorgada, los puestos de trabajo e importes finalmente concedidos se corresponden con los solicitados por la propia Entidad, conforme queda reflejado en la documentación y anexos incorporados a su solicitud de subvención, haciendo expresa remisión a la misma por evidentes motivos de economía procesal y de eficiencia administrativa. Toda vez que en estos casos no existe discrepancia ni contradicción entre lo solicitado por la entidad, y lo concedido por el centro gestor, no se estima necesario hacer expresa mención de cada uno de los puestos de trabajo subvencionados, a fin de evitar una mayor complejidad de la propia Resolución de concesión, teniendo en cuenta la <text:s/>dimensión y alto número de puestos de trabajo subvencionados.</text:span></text:p>
      <text:p text:style-name="P13"><text:span text:style-name="T15">Ello y no obstante lo anterior, existen puestos de trabajo cuya subvención concedida es inferior a la solicitada por la entidad, resultando necesario, en estos casos, y en aras al cumplimiento de principios tan elementales como el de interdicción de la arbitrariedad en el actuar administrativo, legalidad y seguridad jurídica, y a fin de permitir, en su caso, la defensa de sus intereses por parte la entidad beneficiaria, determinar, de forma expresa y concisa, los puestos de trabajo afectados por esta disminución, con expresión de las causas que en cada caso la motivan.</text:span></text:p>
      <text:p text:style-name="P19"><text:span text:style-name="T15">De esta forma, en el </text:span><text:span text:style-name="T4">Anexo I</text:span><text:span text:style-name="T15"> de la presente Resolución quedan reflejados, en su caso, <text:s/>los puestos de trabajo cuya subvención finalmente concedida, ha resultado ser </text:span><text:span text:style-name="T4">inferior a la solicitada por la entidad</text:span><text:span text:style-name="T15">, exponiéndose las razones que justifican dicha disminución.</text:span></text:p>
      <text:p text:style-name="P13"><text:span text:style-name="T4">CUARTO.- </text:span><text:span text:style-name="T15">Se entiende justificado totalmente el importe concedido, sin menoscabo de las obligaciones generales establecidas para los beneficiarios de las subvenciones en la Ley 38/2003, de 17 de noviembre, General de Subvenciones, y en el art. 13 del Real Decreto 2273/1985, de 4 de diciembre, y sin perjuicio de las actuaciones de comprobación previstas en la Base 15.ª de la Orden reguladora de las subvenciones y de la fiscalización plena que se pudiera llevar a cabo, de conformidad con la Resolución de 30/11/2000, de la Intervención General de la Comunidad Autónoma de Canarias (BOC 159 de 06/12/2000), así como de las actuaciones de comprobación previstas en la normativa aplicable, y del control financiero que será ejercido por la Intervención</text:span></text:p>
      <text:p text:style-name="P20"><draw:frame draw:style-name="fr1" draw:name="Img13" text:anchor-type="char" svg:x="3.8075in" svg:y="10.8744in" svg:width="3.4484in" svg:height="0.511in" draw:z-index="16"><draw:image xlink:href="Pictures/100000000000018E0000003BEAE483B6.png" xlink:type="simple" xlink:show="embed" xlink:actuate="onLoad" draw:mime-type="image/png"/></draw:frame></text:p>
      <text:p text:style-name="P1"><draw:frame draw:style-name="fr1" draw:name="Img14" text:anchor-type="char" svg:x="7.3256in" svg:y="10.9035in" svg:width="0.452in" svg:height="0.452in" draw:z-index="17"><draw:image xlink:href="Pictures/100000000000002D0000002D1FF5E7DF.png" xlink:type="simple" xlink:show="embed" xlink:actuate="onLoad" draw:mime-type="image/png"/></draw:frame></text:p>
      <text:p text:style-name="Standard"><draw:frame draw:style-name="fr2" draw:name="Frame1457" text:anchor-type="paragraph" svg:x="0.5in" svg:y="11.2181in" svg:width="3.7374in" svg:height="0.1555in" draw:z-index="1477"><draw:text-box><text:p text:style-name="P2"><text:span text:style-name="T1"><text:s/>0LGtgn2B-frDNieNzP7Lsw0Rd81_AEQ2X</text:span></text:p></draw:text-box></draw:frame><draw:frame draw:style-name="fr2" draw:name="Frame1060" text:anchor-type="paragraph" svg:x="1.0181in" svg:y="0.7409in" svg:width="7.2457in" svg:height="0.1992in" draw:z-index="1080"><draw:text-box><text:p text:style-name="P6"><text:span text:style-name="T20">General del Estado y de la Comunidad Autónoma de Canarias, con independencia de la que pueda</text:span></text:p></draw:text-box></draw:frame><draw:frame draw:style-name="fr2" draw:name="Frame1061" text:anchor-type="paragraph" svg:x="1.0181in" svg:y="0.9047in" svg:width="7.2457in" svg:height="0.1992in" draw:z-index="1081"><draw:text-box><text:p text:style-name="P6"><text:span text:style-name="T20">efectuar, en su caso, el Tribunal de Cuentas del Estado y la Audiencia de Cuentas de Canarias.</text:span></text:p></draw:text-box></draw:frame><draw:frame draw:style-name="fr2" draw:name="Frame1062" text:anchor-type="paragraph" svg:x="1.0181in" svg:y="1.2319in" svg:width="5.5457in" svg:height="0.1992in" draw:z-index="1082"><draw:text-box><text:p text:style-name="P6"><text:span text:style-name="T15">De acuerdo con lo establecido en el art. 28 del Decreto 36/2009, de 31 de marzo</text:span><text:span text:style-name="T36"> </text:span></text:p></draw:text-box></draw:frame><draw:frame draw:style-name="fr2" draw:name="Frame1063" text:anchor-type="paragraph" svg:x="6.3417in" svg:y="1.2319in" svg:width="1.589in" svg:height="0.1992in" draw:z-index="1083"><draw:text-box><text:p text:style-name="P6"><text:span text:style-name="T26">(punto 4 Base</text:span></text:p></draw:text-box></draw:frame><draw:frame draw:style-name="fr2" draw:name="Frame1064" text:anchor-type="paragraph" svg:x="1.0181in" svg:y="1.3953in" svg:width="0.4902in" svg:height="0.1992in" draw:z-index="1084"><draw:text-box><text:p text:style-name="P6"><text:span text:style-name="T20">10.ª</text:span></text:p></draw:text-box></draw:frame><draw:frame draw:style-name="fr2" draw:name="Frame1065" text:anchor-type="paragraph" svg:x="1.2862in" svg:y="1.3953in" svg:width="0.2043in" svg:height="0.1992in" draw:z-index="1085"><draw:text-box><text:p text:style-name="P6"><text:span text:style-name="T19"><text:s/></text:span></text:p></draw:text-box></draw:frame><draw:frame draw:style-name="fr2" draw:name="Frame1066" text:anchor-type="paragraph" svg:x="1.3457in" svg:y="1.3953in" svg:width="0.3898in" svg:height="0.1992in" draw:z-index="1086"><draw:text-box><text:p text:style-name="P6"><text:span text:style-name="T15">de</text:span></text:p></draw:text-box></draw:frame><draw:frame draw:style-name="fr2" draw:name="Frame1067" text:anchor-type="paragraph" svg:x="1.5201in" svg:y="1.3953in" svg:width="0.2043in" svg:height="0.1992in" draw:z-index="1087"><draw:text-box><text:p text:style-name="P6"><text:span text:style-name="T19"><text:s/></text:span></text:p></draw:text-box></draw:frame><draw:frame draw:style-name="fr2" draw:name="Frame1068" text:anchor-type="paragraph" svg:x="1.5799in" svg:y="1.3953in" svg:width="0.3165in" svg:height="0.1992in" draw:z-index="1088"><draw:text-box><text:p text:style-name="P6"><text:span text:style-name="T19">la</text:span></text:p></draw:text-box></draw:frame><draw:frame draw:style-name="fr2" draw:name="Frame1069" text:anchor-type="paragraph" svg:x="1.7083in" svg:y="1.3953in" svg:width="0.2043in" svg:height="0.1992in" draw:z-index="1089"><draw:text-box><text:p text:style-name="P6"><text:span text:style-name="T19"><text:s/></text:span></text:p></draw:text-box></draw:frame><draw:frame draw:style-name="fr2" draw:name="Frame1070" text:anchor-type="paragraph" svg:x="1.7681in" svg:y="1.3953in" svg:width="0.6335in" svg:height="0.1992in" draw:z-index="1090"><draw:text-box><text:p text:style-name="P6"><text:span text:style-name="T20">Orden</text:span></text:p></draw:text-box></draw:frame><draw:frame draw:style-name="fr2" draw:name="Frame1071" text:anchor-type="paragraph" svg:x="2.1791in" svg:y="1.3953in" svg:width="0.2043in" svg:height="0.1992in" draw:z-index="1091"><draw:text-box><text:p text:style-name="P6"><text:span text:style-name="T19"><text:s/></text:span></text:p></draw:text-box></draw:frame><draw:frame draw:style-name="fr2" draw:name="Frame1072" text:anchor-type="paragraph" svg:x="2.2374in" svg:y="1.3953in" svg:width="1.0634in" svg:height="0.1992in" draw:z-index="1092"><draw:text-box><text:p text:style-name="P6"><text:span text:style-name="T20">reguladora), </text:span></text:p></draw:text-box></draw:frame><draw:frame draw:style-name="fr2" draw:name="Frame1073" text:anchor-type="paragraph" svg:x="3.0783in" svg:y="1.3953in" svg:width="0.3154in" svg:height="0.1992in" draw:z-index="1093"><draw:text-box><text:p text:style-name="P6"><text:span text:style-name="T15">el</text:span></text:p></draw:text-box></draw:frame><draw:frame draw:style-name="fr2" draw:name="Frame1074" text:anchor-type="paragraph" svg:x="3.2075in" svg:y="1.3953in" svg:width="0.2043in" svg:height="0.1992in" draw:z-index="1094"><draw:text-box><text:p text:style-name="P6"><text:span text:style-name="T19"><text:s/></text:span></text:p></draw:text-box></draw:frame><draw:frame draw:style-name="fr2" draw:name="Frame1075" text:anchor-type="paragraph" svg:x="3.2665in" svg:y="1.3953in" svg:width="0.5311in" svg:height="0.1992in" draw:z-index="1095"><draw:text-box><text:p text:style-name="P6"><text:span text:style-name="T20">SCE</text:span></text:p></draw:text-box></draw:frame><draw:frame draw:style-name="fr2" draw:name="Frame1076" text:anchor-type="paragraph" svg:x="3.5756in" svg:y="1.3953in" svg:width="0.2043in" svg:height="0.1992in" draw:z-index="1096"><draw:text-box><text:p text:style-name="P6"><text:span text:style-name="T19"><text:s/></text:span></text:p></draw:text-box></draw:frame><draw:frame draw:style-name="fr2" draw:name="Frame1077" text:anchor-type="paragraph" svg:x="3.6346in" svg:y="1.3953in" svg:width="0.6008in" svg:height="0.1992in" draw:z-index="1097"><draw:text-box><text:p text:style-name="P6"><text:span text:style-name="T15">podrá</text:span></text:p></draw:text-box></draw:frame><draw:frame draw:style-name="fr2" draw:name="Frame1078" text:anchor-type="paragraph" svg:x="4.0134in" svg:y="1.3953in" svg:width="0.2043in" svg:height="0.1992in" draw:z-index="1098"><draw:text-box><text:p text:style-name="P6"><text:span text:style-name="T19"><text:s/></text:span></text:p></draw:text-box></draw:frame><draw:frame draw:style-name="fr2" draw:name="Frame1079" text:anchor-type="paragraph" svg:x="4.0728in" svg:y="1.3953in" svg:width="0.9138in" svg:height="0.1992in" draw:z-index="1099"><draw:text-box><text:p text:style-name="P6"><text:span text:style-name="T20">comprobar</text:span></text:p></draw:text-box></draw:frame><draw:frame draw:style-name="fr2" draw:name="Frame1080" text:anchor-type="paragraph" svg:x="4.7646in" svg:y="1.3953in" svg:width="0.2043in" svg:height="0.1992in" draw:z-index="1100"><draw:text-box><text:p text:style-name="P6"><text:span text:style-name="T19"><text:s/></text:span></text:p></draw:text-box></draw:frame><draw:frame draw:style-name="fr2" draw:name="Frame1081" text:anchor-type="paragraph" svg:x="4.8228in" svg:y="1.3953in" svg:width="0.4689in" svg:height="0.1992in" draw:z-index="1101"><draw:text-box><text:p text:style-name="P6"><text:span text:style-name="T20">con</text:span></text:p></draw:text-box></draw:frame><draw:frame draw:style-name="fr2" draw:name="Frame1082" text:anchor-type="paragraph" svg:x="5.0693in" svg:y="1.3953in" svg:width="0.2043in" svg:height="0.1992in" draw:z-index="1102"><draw:text-box><text:p text:style-name="P6"><text:span text:style-name="T19"><text:s/></text:span></text:p></draw:text-box></draw:frame><draw:frame draw:style-name="fr2" draw:name="Frame1083" text:anchor-type="paragraph" svg:x="5.1283in" svg:y="1.3953in" svg:width="1.0535in" svg:height="0.1992in" draw:z-index="1103"><draw:text-box><text:p text:style-name="P6"><text:span text:style-name="T20">posterioridad</text:span></text:p></draw:text-box></draw:frame><draw:frame draw:style-name="fr2" draw:name="Frame1084" text:anchor-type="paragraph" svg:x="5.9598in" svg:y="1.3953in" svg:width="0.2043in" svg:height="0.1992in" draw:z-index="1104"><draw:text-box><text:p text:style-name="P6"><text:span text:style-name="T19"><text:s/></text:span></text:p></draw:text-box></draw:frame><draw:frame draw:style-name="fr2" draw:name="Frame1085" text:anchor-type="paragraph" svg:x="6.0189in" svg:y="1.3953in" svg:width="0.2661in" svg:height="0.1992in" draw:z-index="1105"><draw:text-box><text:p text:style-name="P6"><text:span text:style-name="T19">a</text:span></text:p></draw:text-box></draw:frame><draw:frame draw:style-name="fr2" draw:name="Frame1086" text:anchor-type="paragraph" svg:x="6.1173in" svg:y="1.3953in" svg:width="0.2043in" svg:height="0.1992in" draw:z-index="1106"><draw:text-box><text:p text:style-name="P6"><text:span text:style-name="T19"><text:s/></text:span></text:p></draw:text-box></draw:frame><draw:frame draw:style-name="fr2" draw:name="Frame1087" text:anchor-type="paragraph" svg:x="6.1772in" svg:y="1.3953in" svg:width="0.3146in" svg:height="0.1992in" draw:z-index="1107"><draw:text-box><text:p text:style-name="P6"><text:span text:style-name="T15">la</text:span></text:p></draw:text-box></draw:frame><draw:frame draw:style-name="fr2" draw:name="Frame1088" text:anchor-type="paragraph" svg:x="6.3055in" svg:y="1.3953in" svg:width="0.2043in" svg:height="0.1992in" draw:z-index="1108"><draw:text-box><text:p text:style-name="P6"><text:span text:style-name="T19"><text:s/></text:span></text:p></draw:text-box></draw:frame><draw:frame draw:style-name="fr2" draw:name="Frame1089" text:anchor-type="paragraph" svg:x="6.3654in" svg:y="1.3953in" svg:width="0.8811in" svg:height="0.1992in" draw:z-index="1109"><draw:text-box><text:p text:style-name="P6"><text:span text:style-name="T20">resolución</text:span></text:p></draw:text-box></draw:frame><draw:frame draw:style-name="fr2" draw:name="Frame1090" text:anchor-type="paragraph" svg:x="7.0244in" svg:y="1.3953in" svg:width="0.2043in" svg:height="0.1992in" draw:z-index="1110"><draw:text-box><text:p text:style-name="P6"><text:span text:style-name="T19"><text:s/></text:span></text:p></draw:text-box></draw:frame><draw:frame draw:style-name="fr2" draw:name="Frame1091" text:anchor-type="paragraph" svg:x="7.0839in" svg:y="1.3953in" svg:width="0.3917in" svg:height="0.1992in" draw:z-index="1111"><draw:text-box><text:p text:style-name="P6"><text:span text:style-name="T19">de</text:span></text:p></draw:text-box></draw:frame><draw:frame draw:style-name="fr2" draw:name="Frame1092" text:anchor-type="paragraph" svg:x="1.0181in" svg:y="1.5591in" svg:width="7.2457in" svg:height="0.1992in" draw:z-index="1112"><draw:text-box><text:p text:style-name="P6"><text:span text:style-name="T25">concesión, los justificantes que estime oportunos, a cuyo fin podrá requerir a la entidad o persona</text:span></text:p></draw:text-box></draw:frame><draw:frame draw:style-name="fr2" draw:name="Frame1093" text:anchor-type="paragraph" svg:x="1.0181in" svg:y="1.722in" svg:width="1.0063in" svg:height="0.1992in" draw:z-index="1113"><draw:text-box><text:p text:style-name="P6"><text:span text:style-name="T28">beneficiaria </text:span></text:p></draw:text-box></draw:frame><draw:frame draw:style-name="fr2" draw:name="Frame1094" text:anchor-type="paragraph" svg:x="1.802in" svg:y="1.722in" svg:width="0.3146in" svg:height="0.1992in" draw:z-index="1114"><draw:text-box><text:p text:style-name="P6"><text:span text:style-name="T15">la</text:span></text:p></draw:text-box></draw:frame><draw:frame draw:style-name="fr2" draw:name="Frame1095" text:anchor-type="paragraph" svg:x="1.9252in" svg:y="1.722in" svg:width="0.2043in" svg:height="0.1992in" draw:z-index="1115"><draw:text-box><text:p text:style-name="P6"><text:span text:style-name="T19"><text:s/></text:span></text:p></draw:text-box></draw:frame><draw:frame draw:style-name="fr2" draw:name="Frame1096" text:anchor-type="paragraph" svg:x="1.9764in" svg:y="1.722in" svg:width="0.7661in" svg:height="0.1992in" draw:z-index="1116"><draw:text-box><text:p text:style-name="P6"><text:span text:style-name="T20">remisión</text:span></text:p></draw:text-box></draw:frame><draw:frame draw:style-name="fr2" draw:name="Frame1097" text:anchor-type="paragraph" svg:x="2.5209in" svg:y="1.722in" svg:width="0.2043in" svg:height="0.1992in" draw:z-index="1117"><draw:text-box><text:p text:style-name="P6"><text:span text:style-name="T19"><text:s/></text:span></text:p></draw:text-box></draw:frame><draw:frame draw:style-name="fr2" draw:name="Frame1098" text:anchor-type="paragraph" svg:x="2.572in" svg:y="1.722in" svg:width="0.4445in" svg:height="0.1992in" draw:z-index="1118"><draw:text-box><text:p text:style-name="P6"><text:span text:style-name="T27">de </text:span></text:p></draw:text-box></draw:frame><draw:frame draw:style-name="fr2" draw:name="Frame1099" text:anchor-type="paragraph" svg:x="2.7945in" svg:y="1.722in" svg:width="0.4146in" svg:height="0.1992in" draw:z-index="1119"><draw:text-box><text:p text:style-name="P6"><text:span text:style-name="T15">los</text:span></text:p></draw:text-box></draw:frame><draw:frame draw:style-name="fr2" draw:name="Frame1100" text:anchor-type="paragraph" svg:x="2.9866in" svg:y="1.722in" svg:width="0.2043in" svg:height="0.1992in" draw:z-index="1120"><draw:text-box><text:p text:style-name="P6"><text:span text:style-name="T19"><text:s/></text:span></text:p></draw:text-box></draw:frame><draw:frame draw:style-name="fr2" draw:name="Frame1101" text:anchor-type="paragraph" svg:x="3.0402in" svg:y="1.722in" svg:width="0.9689in" svg:height="0.1992in" draw:z-index="1121"><draw:text-box><text:p text:style-name="P6"><text:span text:style-name="T20">justificantes</text:span></text:p></draw:text-box></draw:frame><draw:frame draw:style-name="fr2" draw:name="Frame1102" text:anchor-type="paragraph" svg:x="3.7862in" svg:y="1.722in" svg:width="0.2043in" svg:height="0.1992in" draw:z-index="1122"><draw:text-box><text:p text:style-name="P6"><text:span text:style-name="T19"><text:s/></text:span></text:p></draw:text-box></draw:frame><draw:frame draw:style-name="fr2" draw:name="Frame1103" text:anchor-type="paragraph" svg:x="3.8398in" svg:y="1.722in" svg:width="0.3898in" svg:height="0.1992in" draw:z-index="1123"><draw:text-box><text:p text:style-name="P6"><text:span text:style-name="T15">de</text:span></text:p></draw:text-box></draw:frame><draw:frame draw:style-name="fr2" draw:name="Frame1104" text:anchor-type="paragraph" svg:x="4.0091in" svg:y="1.722in" svg:width="0.6827in" svg:height="0.1992in" draw:z-index="1124"><draw:text-box><text:p text:style-name="P6"><text:span text:style-name="T24"><text:s/>gasto </text:span></text:p></draw:text-box></draw:frame><draw:frame draw:style-name="fr2" draw:name="Frame1105" text:anchor-type="paragraph" svg:x="4.4693in" svg:y="1.722in" svg:width="0.9799in" svg:height="0.1992in" draw:z-index="1125"><draw:text-box><text:p text:style-name="P6"><text:span text:style-name="T28">pertinentes,</text:span></text:p></draw:text-box></draw:frame><draw:frame draw:style-name="fr2" draw:name="Frame1106" text:anchor-type="paragraph" svg:x="5.2272in" svg:y="1.722in" svg:width="0.2043in" svg:height="0.1992in" draw:z-index="1126"><draw:text-box><text:p text:style-name="P6"><text:span text:style-name="T19"><text:s/></text:span></text:p></draw:text-box></draw:frame><draw:frame draw:style-name="fr2" draw:name="Frame1107" text:anchor-type="paragraph" svg:x="5.2807in" svg:y="1.722in" svg:width="0.5689in" svg:height="0.1992in" draw:z-index="1127"><draw:text-box><text:p text:style-name="P6"><text:span text:style-name="T26">para </text:span></text:p></draw:text-box></draw:frame><draw:frame draw:style-name="fr2" draw:name="Frame1108" text:anchor-type="paragraph" svg:x="5.6264in" svg:y="1.722in" svg:width="0.3154in" svg:height="0.1992in" draw:z-index="1128"><draw:text-box><text:p text:style-name="P6"><text:span text:style-name="T15">el</text:span></text:p></draw:text-box></draw:frame><draw:frame draw:style-name="fr2" draw:name="Frame1109" text:anchor-type="paragraph" svg:x="5.7492in" svg:y="1.722in" svg:width="0.2043in" svg:height="0.1992in" draw:z-index="1129"><draw:text-box><text:p text:style-name="P6"><text:span text:style-name="T19"><text:s/></text:span></text:p></draw:text-box></draw:frame><draw:frame draw:style-name="fr2" draw:name="Frame1110" text:anchor-type="paragraph" svg:x="5.8028in" svg:y="1.722in" svg:width="0.5311in" svg:height="0.1992in" draw:z-index="1130"><draw:text-box><text:p text:style-name="P6"><text:span text:style-name="T20">caso</text:span></text:p></draw:text-box></draw:frame><draw:frame draw:style-name="fr2" draw:name="Frame1111" text:anchor-type="paragraph" svg:x="6.111in" svg:y="1.722in" svg:width="0.2043in" svg:height="0.1992in" draw:z-index="1131"><draw:text-box><text:p text:style-name="P6"><text:span text:style-name="T19"><text:s/></text:span></text:p></draw:text-box></draw:frame><draw:frame draw:style-name="fr2" draw:name="Frame1112" text:anchor-type="paragraph" svg:x="6.1646in" svg:y="1.722in" svg:width="0.3898in" svg:height="0.1992in" draw:z-index="1132"><draw:text-box><text:p text:style-name="P6"><text:span text:style-name="T15">de</text:span></text:p></draw:text-box></draw:frame><draw:frame draw:style-name="fr2" draw:name="Frame1113" text:anchor-type="paragraph" svg:x="6.3327in" svg:y="1.722in" svg:width="0.2043in" svg:height="0.1992in" draw:z-index="1133"><draw:text-box><text:p text:style-name="P6"><text:span text:style-name="T19"><text:s/></text:span></text:p></draw:text-box></draw:frame><draw:frame draw:style-name="fr2" draw:name="Frame1114" text:anchor-type="paragraph" svg:x="6.3862in" svg:y="1.722in" svg:width="1.5154in" svg:height="0.1992in" draw:z-index="1134"><draw:text-box><text:p text:style-name="P6"><text:span text:style-name="T20">subvenciones</text:span></text:p></draw:text-box></draw:frame><draw:frame draw:style-name="fr2" draw:name="Frame1115" text:anchor-type="paragraph" svg:x="1.0181in" svg:y="1.8862in" svg:width="7.2457in" svg:height="0.1992in" draw:z-index="1135"><draw:text-box><text:p text:style-name="P6"><text:span text:style-name="T20">inferiores a 60.000 euros, en las que solo se presenta la cuenta justificativa. </text:span></text:p></draw:text-box></draw:frame><draw:frame draw:style-name="fr2" draw:name="Frame1116" text:anchor-type="paragraph" svg:x="1.0181in" svg:y="2.2134in" svg:width="0.9201in" svg:height="0.1992in" draw:z-index="1136"><draw:text-box><text:p text:style-name="P6"><text:span text:style-name="T4">QUINTO.-</text:span><text:span text:style-name="T15"> </text:span></text:p></draw:text-box></draw:frame><draw:frame draw:style-name="fr2" draw:name="Frame1117" text:anchor-type="paragraph" svg:x="1.7161in" svg:y="2.2134in" svg:width="0.4654in" svg:height="0.1992in" draw:z-index="1137"><draw:text-box><text:p text:style-name="P6"><text:span text:style-name="T20">Las</text:span></text:p></draw:text-box></draw:frame><draw:frame draw:style-name="fr2" draw:name="Frame1118" text:anchor-type="paragraph" svg:x="1.9591in" svg:y="2.2134in" svg:width="0.2043in" svg:height="0.1992in" draw:z-index="1138"><draw:text-box><text:p text:style-name="P6"><text:span text:style-name="T19"><text:s/></text:span></text:p></draw:text-box></draw:frame><draw:frame draw:style-name="fr2" draw:name="Frame1119" text:anchor-type="paragraph" svg:x="2.0161in" svg:y="2.2134in" svg:width="0.8484in" svg:height="0.1992in" draw:z-index="1139"><draw:text-box><text:p text:style-name="P6"><text:span text:style-name="T20">entidades</text:span></text:p></draw:text-box></draw:frame><draw:frame draw:style-name="fr2" draw:name="Frame1120" text:anchor-type="paragraph" svg:x="2.6425in" svg:y="2.2134in" svg:width="0.2043in" svg:height="0.1992in" draw:z-index="1140"><draw:text-box><text:p text:style-name="P6"><text:span text:style-name="T19"><text:s/></text:span></text:p></draw:text-box></draw:frame><draw:frame draw:style-name="fr2" draw:name="Frame1121" text:anchor-type="paragraph" svg:x="2.6992in" svg:y="2.2134in" svg:width="1.0264in" svg:height="0.1992in" draw:z-index="1141"><draw:text-box><text:p text:style-name="P6"><text:span text:style-name="T20">beneficiarias</text:span></text:p></draw:text-box></draw:frame><draw:frame draw:style-name="fr2" draw:name="Frame1122" text:anchor-type="paragraph" svg:x="3.5035in" svg:y="2.2134in" svg:width="0.2043in" svg:height="0.1992in" draw:z-index="1142"><draw:text-box><text:p text:style-name="P6"><text:span text:style-name="T19"><text:s/></text:span></text:p></draw:text-box></draw:frame><draw:frame draw:style-name="fr2" draw:name="Frame1123" text:anchor-type="paragraph" svg:x="3.5602in" svg:y="2.2134in" svg:width="0.3917in" svg:height="0.1992in" draw:z-index="1143"><draw:text-box><text:p text:style-name="P6"><text:span text:style-name="T19">de</text:span></text:p></draw:text-box></draw:frame><draw:frame draw:style-name="fr2" draw:name="Frame1124" text:anchor-type="paragraph" svg:x="3.7335in" svg:y="2.2134in" svg:width="0.2043in" svg:height="0.1992in" draw:z-index="1144"><draw:text-box><text:p text:style-name="P6"><text:span text:style-name="T19"><text:s/></text:span></text:p></draw:text-box></draw:frame><draw:frame draw:style-name="fr2" draw:name="Frame1125" text:anchor-type="paragraph" svg:x="3.7902in" svg:y="2.2134in" svg:width="0.4181in" svg:height="0.1992in" draw:z-index="1145"><draw:text-box><text:p text:style-name="P6"><text:span text:style-name="T15">las</text:span></text:p></draw:text-box></draw:frame><draw:frame draw:style-name="fr2" draw:name="Frame1126" text:anchor-type="paragraph" svg:x="3.9862in" svg:y="2.2134in" svg:width="0.2043in" svg:height="0.1992in" draw:z-index="1146"><draw:text-box><text:p text:style-name="P6"><text:span text:style-name="T19"><text:s/></text:span></text:p></draw:text-box></draw:frame><draw:frame draw:style-name="fr2" draw:name="Frame1127" text:anchor-type="paragraph" svg:x="4.0429in" svg:y="2.2134in" svg:width="1.098in" svg:height="0.1992in" draw:z-index="1147"><draw:text-box><text:p text:style-name="P6"><text:span text:style-name="T20">subvenciones</text:span></text:p></draw:text-box></draw:frame><draw:frame draw:style-name="fr2" draw:name="Frame1128" text:anchor-type="paragraph" svg:x="4.9189in" svg:y="2.2134in" svg:width="0.2043in" svg:height="0.1992in" draw:z-index="1148"><draw:text-box><text:p text:style-name="P6"><text:span text:style-name="T19"><text:s/></text:span></text:p></draw:text-box></draw:frame><draw:frame draw:style-name="fr2" draw:name="Frame1129" text:anchor-type="paragraph" svg:x="4.9744in" svg:y="2.2134in" svg:width="0.6535in" svg:height="0.1992in" draw:z-index="1149"><draw:text-box><text:p text:style-name="P6"><text:span text:style-name="T20">vienen</text:span></text:p></draw:text-box></draw:frame><draw:frame draw:style-name="fr2" draw:name="Frame1130" text:anchor-type="paragraph" svg:x="5.4063in" svg:y="2.2134in" svg:width="0.2043in" svg:height="0.1992in" draw:z-index="1150"><draw:text-box><text:p text:style-name="P6"><text:span text:style-name="T19"><text:s/></text:span></text:p></draw:text-box></draw:frame><draw:frame draw:style-name="fr2" draw:name="Frame1131" text:anchor-type="paragraph" svg:x="5.4626in" svg:y="2.2134in" svg:width="0.878in" svg:height="0.1992in" draw:z-index="1151"><draw:text-box><text:p text:style-name="P6"><text:span text:style-name="T20">obligadas,</text:span></text:p></draw:text-box></draw:frame><draw:frame draw:style-name="fr2" draw:name="Frame1132" text:anchor-type="paragraph" svg:x="6.1181in" svg:y="2.2134in" svg:width="0.2043in" svg:height="0.1992in" draw:z-index="1152"><draw:text-box><text:p text:style-name="P6"><text:span text:style-name="T19"><text:s/></text:span></text:p></draw:text-box></draw:frame><draw:frame draw:style-name="fr2" draw:name="Frame1133" text:anchor-type="paragraph" svg:x="6.1752in" svg:y="2.2134in" svg:width="0.7398in" svg:height="0.1992in" draw:z-index="1153"><draw:text-box><text:p text:style-name="P6"><text:span text:style-name="T20">además</text:span></text:p></draw:text-box></draw:frame><draw:frame draw:style-name="fr2" draw:name="Frame1134" text:anchor-type="paragraph" svg:x="6.6925in" svg:y="2.2134in" svg:width="0.2043in" svg:height="0.1992in" draw:z-index="1154"><draw:text-box><text:p text:style-name="P6"><text:span text:style-name="T19"><text:s/></text:span></text:p></draw:text-box></draw:frame><draw:frame draw:style-name="fr2" draw:name="Frame1135" text:anchor-type="paragraph" svg:x="6.7492in" svg:y="2.2134in" svg:width="0.3898in" svg:height="0.1992in" draw:z-index="1155"><draw:text-box><text:p text:style-name="P6"><text:span text:style-name="T15">de</text:span></text:p></draw:text-box></draw:frame><draw:frame draw:style-name="fr2" draw:name="Frame1136" text:anchor-type="paragraph" svg:x="6.9217in" svg:y="2.2134in" svg:width="0.2043in" svg:height="0.1992in" draw:z-index="1156"><draw:text-box><text:p text:style-name="P6"><text:span text:style-name="T19"><text:s/></text:span></text:p></draw:text-box></draw:frame><draw:frame draw:style-name="fr2" draw:name="Frame1137" text:anchor-type="paragraph" svg:x="6.9783in" svg:y="2.2134in" svg:width="0.2661in" svg:height="0.1992in" draw:z-index="1157"><draw:text-box><text:p text:style-name="P6"><text:span text:style-name="T19">a</text:span></text:p></draw:text-box></draw:frame><draw:frame draw:style-name="fr2" draw:name="Frame1138" text:anchor-type="paragraph" svg:x="7.0728in" svg:y="2.2134in" svg:width="0.2043in" svg:height="0.1992in" draw:z-index="1158"><draw:text-box><text:p text:style-name="P6"><text:span text:style-name="T19"><text:s/></text:span></text:p></draw:text-box></draw:frame><draw:frame draw:style-name="fr2" draw:name="Frame1139" text:anchor-type="paragraph" svg:x="7.1299in" svg:y="2.2134in" svg:width="0.3146in" svg:height="0.1992in" draw:z-index="1159"><draw:text-box><text:p text:style-name="P6"><text:span text:style-name="T15">la</text:span></text:p></draw:text-box></draw:frame><draw:frame draw:style-name="fr2" draw:name="Frame1140" text:anchor-type="paragraph" svg:x="1.0181in" svg:y="2.3764in" svg:width="7.2457in" svg:height="0.1992in" draw:z-index="1160"><draw:text-box><text:p text:style-name="P6"><text:span text:style-name="T20">justificación de las mismas, al cumplimiento de las disposiciones previstas en la normativa aplicable</text:span></text:p></draw:text-box></draw:frame><draw:frame draw:style-name="fr2" draw:name="Frame1141" text:anchor-type="paragraph" svg:x="1.0181in" svg:y="2.5402in" svg:width="7.2457in" svg:height="0.1992in" draw:z-index="1161"><draw:text-box><text:p text:style-name="P6"><text:span text:style-name="T20">y, en particular, lo previsto en las bases reguladoras, de forma especial, tendrán que:</text:span></text:p></draw:text-box></draw:frame><draw:frame draw:style-name="fr2" draw:name="Frame1142" text:anchor-type="paragraph" svg:x="1.0181in" svg:y="2.8673in" svg:width="0.3417in" svg:height="0.1992in" draw:z-index="1162"><draw:text-box><text:p text:style-name="P6"><text:span text:style-name="T19">a)</text:span></text:p></draw:text-box></draw:frame><draw:frame draw:style-name="fr2" draw:name="Frame1143" text:anchor-type="paragraph" svg:x="1.1661in" svg:y="2.8673in" svg:width="0.2043in" svg:height="0.1992in" draw:z-index="1163"><draw:text-box><text:p text:style-name="P6"><text:span text:style-name="T19"><text:s/></text:span></text:p></draw:text-box></draw:frame><draw:frame draw:style-name="fr2" draw:name="Frame1144" text:anchor-type="paragraph" svg:x="1.228in" svg:y="2.8673in" svg:width="0.728in" svg:height="0.1992in" draw:z-index="1164"><draw:text-box><text:p text:style-name="P6"><text:span text:style-name="T20">Cumplir</text:span></text:p></draw:text-box></draw:frame><draw:frame draw:style-name="fr2" draw:name="Frame1145" text:anchor-type="paragraph" svg:x="1.7339in" svg:y="2.8673in" svg:width="0.2043in" svg:height="0.1992in" draw:z-index="1165"><draw:text-box><text:p text:style-name="P6"><text:span text:style-name="T19"><text:s/></text:span></text:p></draw:text-box></draw:frame><draw:frame draw:style-name="fr2" draw:name="Frame1146" text:anchor-type="paragraph" svg:x="1.7957in" svg:y="2.8673in" svg:width="0.3154in" svg:height="0.1992in" draw:z-index="1166"><draw:text-box><text:p text:style-name="P6"><text:span text:style-name="T15">el</text:span></text:p></draw:text-box></draw:frame><draw:frame draw:style-name="fr2" draw:name="Frame1147" text:anchor-type="paragraph" svg:x="1.9272in" svg:y="2.8673in" svg:width="0.2043in" svg:height="0.1992in" draw:z-index="1167"><draw:text-box><text:p text:style-name="P6"><text:span text:style-name="T19"><text:s/></text:span></text:p></draw:text-box></draw:frame><draw:frame draw:style-name="fr2" draw:name="Frame1148" text:anchor-type="paragraph" svg:x="1.989in" svg:y="2.8673in" svg:width="0.7673in" svg:height="0.1992in" draw:z-index="1168"><draw:text-box><text:p text:style-name="P6"><text:span text:style-name="T20">objetivo,</text:span></text:p></draw:text-box></draw:frame><draw:frame draw:style-name="fr2" draw:name="Frame1149" text:anchor-type="paragraph" svg:x="2.5346in" svg:y="2.8673in" svg:width="0.2043in" svg:height="0.1992in" draw:z-index="1169"><draw:text-box><text:p text:style-name="P6"><text:span text:style-name="T19"><text:s/></text:span></text:p></draw:text-box></draw:frame><draw:frame draw:style-name="fr2" draw:name="Frame1150" text:anchor-type="paragraph" svg:x="2.5965in" svg:y="2.8673in" svg:width="0.7055in" svg:height="0.1992in" draw:z-index="1170"><draw:text-box><text:p text:style-name="P6"><text:span text:style-name="T20">realizar</text:span></text:p></draw:text-box></draw:frame><draw:frame draw:style-name="fr2" draw:name="Frame1151" text:anchor-type="paragraph" svg:x="3.0791in" svg:y="2.8673in" svg:width="0.2043in" svg:height="0.1992in" draw:z-index="1171"><draw:text-box><text:p text:style-name="P6"><text:span text:style-name="T19"><text:s/></text:span></text:p></draw:text-box></draw:frame><draw:frame draw:style-name="fr2" draw:name="Frame1152" text:anchor-type="paragraph" svg:x="3.1409in" svg:y="2.8673in" svg:width="0.3146in" svg:height="0.1992in" draw:z-index="1172"><draw:text-box><text:p text:style-name="P6"><text:span text:style-name="T15">la</text:span></text:p></draw:text-box></draw:frame><draw:frame draw:style-name="fr2" draw:name="Frame1153" text:anchor-type="paragraph" svg:x="3.2728in" svg:y="2.8673in" svg:width="0.2043in" svg:height="0.1992in" draw:z-index="1173"><draw:text-box><text:p text:style-name="P6"><text:span text:style-name="T19"><text:s/></text:span></text:p></draw:text-box></draw:frame><draw:frame draw:style-name="fr2" draw:name="Frame1154" text:anchor-type="paragraph" svg:x="3.3346in" svg:y="2.8673in" svg:width="0.7992in" svg:height="0.1992in" draw:z-index="1174"><draw:text-box><text:p text:style-name="P6"><text:span text:style-name="T20">actividad</text:span></text:p></draw:text-box></draw:frame><draw:frame draw:style-name="fr2" draw:name="Frame1155" text:anchor-type="paragraph" svg:x="3.9118in" svg:y="2.8673in" svg:width="0.2043in" svg:height="0.1992in" draw:z-index="1175"><draw:text-box><text:p text:style-name="P6"><text:span text:style-name="T19"><text:s/></text:span></text:p></draw:text-box></draw:frame><draw:frame draw:style-name="fr2" draw:name="Frame1156" text:anchor-type="paragraph" svg:x="3.972in" svg:y="2.8673in" svg:width="0.2661in" svg:height="0.1992in" draw:z-index="1176"><draw:text-box><text:p text:style-name="P6"><text:span text:style-name="T19">o</text:span></text:p></draw:text-box></draw:frame><draw:frame draw:style-name="fr2" draw:name="Frame1157" text:anchor-type="paragraph" svg:x="4.0728in" svg:y="2.8673in" svg:width="0.2043in" svg:height="0.1992in" draw:z-index="1177"><draw:text-box><text:p text:style-name="P6"><text:span text:style-name="T19"><text:s/></text:span></text:p></draw:text-box></draw:frame><draw:frame draw:style-name="fr2" draw:name="Frame1158" text:anchor-type="paragraph" svg:x="4.1354in" svg:y="2.8673in" svg:width="0.722in" svg:height="0.1992in" draw:z-index="1178"><draw:text-box><text:p text:style-name="P6"><text:span text:style-name="T20">adoptar</text:span></text:p></draw:text-box></draw:frame><draw:frame draw:style-name="fr2" draw:name="Frame1159" text:anchor-type="paragraph" svg:x="4.6346in" svg:y="2.8673in" svg:width="0.2043in" svg:height="0.1992in" draw:z-index="1179"><draw:text-box><text:p text:style-name="P6"><text:span text:style-name="T19"><text:s/></text:span></text:p></draw:text-box></draw:frame><draw:frame draw:style-name="fr2" draw:name="Frame1160" text:anchor-type="paragraph" svg:x="4.6957in" svg:y="2.8673in" svg:width="0.3173in" svg:height="0.1992in" draw:z-index="1180"><draw:text-box><text:p text:style-name="P6"><text:span text:style-name="T19">el</text:span></text:p></draw:text-box></draw:frame><draw:frame draw:style-name="fr2" draw:name="Frame1161" text:anchor-type="paragraph" svg:x="4.8283in" svg:y="2.8673in" svg:width="0.2043in" svg:height="0.1992in" draw:z-index="1181"><draw:text-box><text:p text:style-name="P6"><text:span text:style-name="T19"><text:s/></text:span></text:p></draw:text-box></draw:frame><draw:frame draw:style-name="fr2" draw:name="Frame1162" text:anchor-type="paragraph" svg:x="4.889in" svg:y="2.8673in" svg:width="1.252in" svg:height="0.1992in" draw:z-index="1182"><draw:text-box><text:p text:style-name="P6"><text:span text:style-name="T20">comportamiento</text:span></text:p></draw:text-box></draw:frame><draw:frame draw:style-name="fr2" draw:name="Frame1163" text:anchor-type="paragraph" svg:x="5.9189in" svg:y="2.8673in" svg:width="0.2043in" svg:height="0.1992in" draw:z-index="1183"><draw:text-box><text:p text:style-name="P6"><text:span text:style-name="T19"><text:s/></text:span></text:p></draw:text-box></draw:frame><draw:frame draw:style-name="fr2" draw:name="Frame1164" text:anchor-type="paragraph" svg:x="5.9791in" svg:y="2.8673in" svg:width="0.4807in" svg:height="0.1992in" draw:z-index="1184"><draw:text-box><text:p text:style-name="P6"><text:span text:style-name="T20">que</text:span></text:p></draw:text-box></draw:frame><draw:frame draw:style-name="fr2" draw:name="Frame1165" text:anchor-type="paragraph" svg:x="6.2366in" svg:y="2.8673in" svg:width="0.2043in" svg:height="0.1992in" draw:z-index="1185"><draw:text-box><text:p text:style-name="P6"><text:span text:style-name="T19"><text:s/></text:span></text:p></draw:text-box></draw:frame><draw:frame draw:style-name="fr2" draw:name="Frame1166" text:anchor-type="paragraph" svg:x="6.2992in" svg:y="2.8673in" svg:width="0.9854in" svg:height="0.1992in" draw:z-index="1186"><draw:text-box><text:p text:style-name="P6"><text:span text:style-name="T20">fundamenta</text:span></text:p></draw:text-box></draw:frame><draw:frame draw:style-name="fr2" draw:name="Frame1167" text:anchor-type="paragraph" svg:x="7.0618in" svg:y="2.8673in" svg:width="0.2043in" svg:height="0.1992in" draw:z-index="1187"><draw:text-box><text:p text:style-name="P6"><text:span text:style-name="T19"><text:s/></text:span></text:p></draw:text-box></draw:frame><draw:frame draw:style-name="fr2" draw:name="Frame1168" text:anchor-type="paragraph" svg:x="7.1236in" svg:y="2.8673in" svg:width="0.3146in" svg:height="0.1992in" draw:z-index="1188"><draw:text-box><text:p text:style-name="P6"><text:span text:style-name="T15">la</text:span></text:p></draw:text-box></draw:frame><draw:frame draw:style-name="fr2" draw:name="Frame1169" text:anchor-type="paragraph" svg:x="1.0181in" svg:y="3.0307in" svg:width="0.8736in" svg:height="0.1992in" draw:z-index="1189"><draw:text-box><text:p text:style-name="P6"><text:span text:style-name="T20">concesión</text:span></text:p></draw:text-box></draw:frame><draw:frame draw:style-name="fr2" draw:name="Frame1170" text:anchor-type="paragraph" svg:x="1.6701in" svg:y="3.0307in" svg:width="0.2043in" svg:height="0.1992in" draw:z-index="1190"><draw:text-box><text:p text:style-name="P6"><text:span text:style-name="T19"><text:s/></text:span></text:p></draw:text-box></draw:frame><draw:frame draw:style-name="fr2" draw:name="Frame1171" text:anchor-type="paragraph" svg:x="1.728in" svg:y="3.0307in" svg:width="0.3898in" svg:height="0.1992in" draw:z-index="1191"><draw:text-box><text:p text:style-name="P6"><text:span text:style-name="T15">de</text:span></text:p></draw:text-box></draw:frame><draw:frame draw:style-name="fr2" draw:name="Frame1172" text:anchor-type="paragraph" svg:x="1.9028in" svg:y="3.0307in" svg:width="0.2043in" svg:height="0.1992in" draw:z-index="1192"><draw:text-box><text:p text:style-name="P6"><text:span text:style-name="T19"><text:s/></text:span></text:p></draw:text-box></draw:frame><draw:frame draw:style-name="fr2" draw:name="Frame1173" text:anchor-type="paragraph" svg:x="1.9598in" svg:y="3.0307in" svg:width="0.3165in" svg:height="0.1992in" draw:z-index="1193"><draw:text-box><text:p text:style-name="P6"><text:span text:style-name="T19">la</text:span></text:p></draw:text-box></draw:frame><draw:frame draw:style-name="fr2" draw:name="Frame1174" text:anchor-type="paragraph" svg:x="2.0882in" svg:y="3.0307in" svg:width="0.2043in" svg:height="0.1992in" draw:z-index="1194"><draw:text-box><text:p text:style-name="P6"><text:span text:style-name="T19"><text:s/></text:span></text:p></draw:text-box></draw:frame><draw:frame draw:style-name="fr2" draw:name="Frame1175" text:anchor-type="paragraph" svg:x="2.1453in" svg:y="3.0307in" svg:width="0.952in" svg:height="0.1992in" draw:z-index="1195"><draw:text-box><text:p text:style-name="P6"><text:span text:style-name="T20">subvención</text:span></text:p></draw:text-box></draw:frame><draw:frame draw:style-name="fr2" draw:name="Frame1176" text:anchor-type="paragraph" svg:x="2.8752in" svg:y="3.0307in" svg:width="0.2043in" svg:height="0.1992in" draw:z-index="1196"><draw:text-box><text:p text:style-name="P6"><text:span text:style-name="T19"><text:s/></text:span></text:p></draw:text-box></draw:frame><draw:frame draw:style-name="fr2" draw:name="Frame1177" text:anchor-type="paragraph" svg:x="2.9319in" svg:y="3.0307in" svg:width="0.3917in" svg:height="0.1992in" draw:z-index="1197"><draw:text-box><text:p text:style-name="P6"><text:span text:style-name="T19">en</text:span></text:p></draw:text-box></draw:frame><draw:frame draw:style-name="fr2" draw:name="Frame1178" text:anchor-type="paragraph" svg:x="3.1075in" svg:y="3.0307in" svg:width="0.2043in" svg:height="0.1992in" draw:z-index="1198"><draw:text-box><text:p text:style-name="P6"><text:span text:style-name="T19"><text:s/></text:span></text:p></draw:text-box></draw:frame><draw:frame draw:style-name="fr2" draw:name="Frame1179" text:anchor-type="paragraph" svg:x="3.1661in" svg:y="3.0307in" svg:width="0.3146in" svg:height="0.1992in" draw:z-index="1199"><draw:text-box><text:p text:style-name="P6"><text:span text:style-name="T15">la</text:span></text:p></draw:text-box></draw:frame><draw:frame draw:style-name="fr2" draw:name="Frame1180" text:anchor-type="paragraph" svg:x="3.2937in" svg:y="3.0307in" svg:width="0.2043in" svg:height="0.1992in" draw:z-index="1200"><draw:text-box><text:p text:style-name="P6"><text:span text:style-name="T19"><text:s/></text:span></text:p></draw:text-box></draw:frame><draw:frame draw:style-name="fr2" draw:name="Frame1181" text:anchor-type="paragraph" svg:x="3.3508in" svg:y="3.0307in" svg:width="0.6in" svg:height="0.1992in" draw:z-index="1201"><draw:text-box><text:p text:style-name="P6"><text:span text:style-name="T20">forma</text:span></text:p></draw:text-box></draw:frame><draw:frame draw:style-name="fr2" draw:name="Frame1182" text:anchor-type="paragraph" svg:x="3.7283in" svg:y="3.0307in" svg:width="0.2043in" svg:height="0.1992in" draw:z-index="1202"><draw:text-box><text:p text:style-name="P6"><text:span text:style-name="T19"><text:s/></text:span></text:p></draw:text-box></draw:frame><draw:frame draw:style-name="fr2" draw:name="Frame1183" text:anchor-type="paragraph" svg:x="3.7866in" svg:y="3.0307in" svg:width="0.2535in" svg:height="0.1992in" draw:z-index="1203"><draw:text-box><text:p text:style-name="P6"><text:span text:style-name="T15">y</text:span></text:p></draw:text-box></draw:frame><draw:frame draw:style-name="fr2" draw:name="Frame1184" text:anchor-type="paragraph" svg:x="3.8752in" svg:y="3.0307in" svg:width="0.2043in" svg:height="0.1992in" draw:z-index="1204"><draw:text-box><text:p text:style-name="P6"><text:span text:style-name="T19"><text:s/></text:span></text:p></draw:text-box></draw:frame><draw:frame draw:style-name="fr2" draw:name="Frame1185" text:anchor-type="paragraph" svg:x="3.9319in" svg:y="3.0307in" svg:width="0.422in" svg:height="0.1992in" draw:z-index="1205"><draw:text-box><text:p text:style-name="P6"><text:span text:style-name="T20">los</text:span></text:p></draw:text-box></draw:frame><draw:frame draw:style-name="fr2" draw:name="Frame1186" text:anchor-type="paragraph" svg:x="4.1319in" svg:y="3.0307in" svg:width="0.2043in" svg:height="0.1992in" draw:z-index="1206"><draw:text-box><text:p text:style-name="P6"><text:span text:style-name="T19"><text:s/></text:span></text:p></draw:text-box></draw:frame><draw:frame draw:style-name="fr2" draw:name="Frame1187" text:anchor-type="paragraph" svg:x="4.1882in" svg:y="3.0307in" svg:width="0.6457in" svg:height="0.1992in" draw:z-index="1207"><draw:text-box><text:p text:style-name="P6"><text:span text:style-name="T20">plazos</text:span></text:p></draw:text-box></draw:frame><draw:frame draw:style-name="fr2" draw:name="Frame1188" text:anchor-type="paragraph" svg:x="4.6126in" svg:y="3.0307in" svg:width="0.2043in" svg:height="0.1992in" draw:z-index="1208"><draw:text-box><text:p text:style-name="P6"><text:span text:style-name="T19"><text:s/></text:span></text:p></draw:text-box></draw:frame><draw:frame draw:style-name="fr2" draw:name="Frame1189" text:anchor-type="paragraph" svg:x="4.6701in" svg:y="3.0307in" svg:width="1.022in" svg:height="0.1992in" draw:z-index="1209"><draw:text-box><text:p text:style-name="P6"><text:span text:style-name="T20">establecidos</text:span></text:p></draw:text-box></draw:frame><draw:frame draw:style-name="fr2" draw:name="Frame1190" text:anchor-type="paragraph" svg:x="5.4701in" svg:y="3.0307in" svg:width="0.2043in" svg:height="0.1992in" draw:z-index="1210"><draw:text-box><text:p text:style-name="P6"><text:span text:style-name="T19"><text:s/></text:span></text:p></draw:text-box></draw:frame><draw:frame draw:style-name="fr2" draw:name="Frame1191" text:anchor-type="paragraph" svg:x="5.528in" svg:y="3.0307in" svg:width="0.2535in" svg:height="0.1992in" draw:z-index="1211"><draw:text-box><text:p text:style-name="P6"><text:span text:style-name="T15">y</text:span></text:p></draw:text-box></draw:frame><draw:frame draw:style-name="fr2" draw:name="Frame1192" text:anchor-type="paragraph" svg:x="5.6181in" svg:y="3.0307in" svg:width="0.2043in" svg:height="0.1992in" draw:z-index="1212"><draw:text-box><text:p text:style-name="P6"><text:span text:style-name="T19"><text:s/></text:span></text:p></draw:text-box></draw:frame><draw:frame draw:style-name="fr2" draw:name="Frame1193" text:anchor-type="paragraph" svg:x="5.6744in" svg:y="3.0307in" svg:width="0.7555in" svg:height="0.1992in" draw:z-index="1213"><draw:text-box><text:p text:style-name="P6"><text:span text:style-name="T20">justificar</text:span></text:p></draw:text-box></draw:frame><draw:frame draw:style-name="fr2" draw:name="Frame1194" text:anchor-type="paragraph" svg:x="6.2083in" svg:y="3.0307in" svg:width="0.2043in" svg:height="0.1992in" draw:z-index="1214"><draw:text-box><text:p text:style-name="P6"><text:span text:style-name="T19"><text:s/></text:span></text:p></draw:text-box></draw:frame><draw:frame draw:style-name="fr2" draw:name="Frame1195" text:anchor-type="paragraph" svg:x="6.2665in" svg:y="3.0307in" svg:width="0.5146in" svg:height="0.1992in" draw:z-index="1215"><draw:text-box><text:p text:style-name="P6"><text:span text:style-name="T20">ante</text:span></text:p></draw:text-box></draw:frame><draw:frame draw:style-name="fr2" draw:name="Frame1196" text:anchor-type="paragraph" svg:x="6.5591in" svg:y="3.0307in" svg:width="0.2043in" svg:height="0.1992in" draw:z-index="1216"><draw:text-box><text:p text:style-name="P6"><text:span text:style-name="T19"><text:s/></text:span></text:p></draw:text-box></draw:frame><draw:frame draw:style-name="fr2" draw:name="Frame1197" text:anchor-type="paragraph" svg:x="6.6165in" svg:y="3.0307in" svg:width="0.3154in" svg:height="0.1992in" draw:z-index="1217"><draw:text-box><text:p text:style-name="P6"><text:span text:style-name="T15">el</text:span></text:p></draw:text-box></draw:frame><draw:frame draw:style-name="fr2" draw:name="Frame1198" text:anchor-type="paragraph" svg:x="6.7445in" svg:y="3.0307in" svg:width="0.2043in" svg:height="0.1992in" draw:z-index="1218"><draw:text-box><text:p text:style-name="P6"><text:span text:style-name="T19"><text:s/></text:span></text:p></draw:text-box></draw:frame><draw:frame draw:style-name="fr2" draw:name="Frame1199" text:anchor-type="paragraph" svg:x="6.8028in" svg:y="3.0307in" svg:width="0.8366in" svg:height="0.1992in" draw:z-index="1219"><draw:text-box><text:p text:style-name="P6"><text:span text:style-name="T15">órgano</text:span></text:p></draw:text-box></draw:frame><draw:frame draw:style-name="fr2" draw:name="Frame1200" text:anchor-type="paragraph" svg:x="1.0181in" svg:y="3.1945in" svg:width="7.2457in" svg:height="0.1992in" draw:z-index="1220"><draw:text-box><text:p text:style-name="P6"><text:span text:style-name="T28">concedente el cumplimiento de los requisitos y condiciones, así como la realización de la actividad</text:span></text:p></draw:text-box></draw:frame><draw:frame draw:style-name="fr2" draw:name="Frame1201" text:anchor-type="paragraph" svg:x="1.0181in" svg:y="3.3575in" svg:width="7.2457in" svg:height="0.1992in" draw:z-index="1221"><draw:text-box><text:p text:style-name="P6"><text:span text:style-name="T20">y el cumplimiento de la finalidad que determinen la concesión o disfrute de la subvención.</text:span></text:p></draw:text-box></draw:frame><draw:frame draw:style-name="fr2" draw:name="Frame1202" text:anchor-type="paragraph" svg:x="1.0181in" svg:y="3.6846in" svg:width="7.2457in" svg:height="0.1992in" draw:z-index="1222"><draw:text-box><text:p text:style-name="P6"><text:span text:style-name="T25">b) Facilitar cuantos datos e información, en cuestiones relacionadas con la subvención concedida</text:span></text:p></draw:text-box></draw:frame><draw:frame draw:style-name="fr2" draw:name="Frame1203" text:anchor-type="paragraph" svg:x="1.0181in" svg:y="3.8484in" svg:width="7.2457in" svg:height="0.1992in" draw:z-index="1223"><draw:text-box><text:p text:style-name="P6"><text:span text:style-name="T28">les sean requeridos por el SCE, así como comunicar al mismo las incidencias y variaciones que se</text:span></text:p></draw:text-box></draw:frame><draw:frame draw:style-name="fr2" draw:name="Frame1204" text:anchor-type="paragraph" svg:x="1.0181in" svg:y="4.0118in" svg:width="0.9417in" svg:height="0.1992in" draw:z-index="1224"><draw:text-box><text:p text:style-name="P6"><text:span text:style-name="T25">produzcan </text:span></text:p></draw:text-box></draw:frame><draw:frame draw:style-name="fr2" draw:name="Frame1205" text:anchor-type="paragraph" svg:x="1.7382in" svg:y="4.0118in" svg:width="0.461in" svg:height="0.1992in" draw:z-index="1225"><draw:text-box><text:p text:style-name="P6"><text:span text:style-name="T20">con</text:span></text:p></draw:text-box></draw:frame><draw:frame draw:style-name="fr2" draw:name="Frame1206" text:anchor-type="paragraph" svg:x="1.9772in" svg:y="4.0118in" svg:width="0.2043in" svg:height="0.1992in" draw:z-index="1226"><draw:text-box><text:p text:style-name="P6"><text:span text:style-name="T19"><text:s/></text:span></text:p></draw:text-box></draw:frame><draw:frame draw:style-name="fr2" draw:name="Frame1207" text:anchor-type="paragraph" svg:x="2.0291in" svg:y="4.0118in" svg:width="0.7256in" svg:height="0.1992in" draw:z-index="1227"><draw:text-box><text:p text:style-name="P6"><text:span text:style-name="T20">relación</text:span></text:p></draw:text-box></draw:frame><draw:frame draw:style-name="fr2" draw:name="Frame1208" text:anchor-type="paragraph" svg:x="2.5327in" svg:y="4.0118in" svg:width="0.2043in" svg:height="0.1992in" draw:z-index="1228"><draw:text-box><text:p text:style-name="P6"><text:span text:style-name="T19"><text:s/></text:span></text:p></draw:text-box></draw:frame><draw:frame draw:style-name="fr2" draw:name="Frame1209" text:anchor-type="paragraph" svg:x="2.5839in" svg:y="4.0118in" svg:width="0.6335in" svg:height="0.1992in" draw:z-index="1229"><draw:text-box><text:p text:style-name="P6"><text:span text:style-name="T23">a ella,</text:span></text:p></draw:text-box></draw:frame><draw:frame draw:style-name="fr2" draw:name="Frame1210" text:anchor-type="paragraph" svg:x="2.9953in" svg:y="4.0118in" svg:width="0.4071in" svg:height="0.1992in" draw:z-index="1230"><draw:text-box><text:p text:style-name="P6"><text:span text:style-name="T37"><text:s/>y </text:span></text:p></draw:text-box></draw:frame><draw:frame draw:style-name="fr2" draw:name="Frame1211" text:anchor-type="paragraph" svg:x="3.1799in" svg:y="4.0118in" svg:width="0.6799in" svg:height="0.1992in" draw:z-index="1231"><draw:text-box><text:p text:style-name="P6"><text:span text:style-name="T20">aportar</text:span></text:p></draw:text-box></draw:frame><draw:frame draw:style-name="fr2" draw:name="Frame1212" text:anchor-type="paragraph" svg:x="3.6374in" svg:y="4.0118in" svg:width="0.7583in" svg:height="0.1992in" draw:z-index="1232"><draw:text-box><text:p text:style-name="P6"><text:span text:style-name="T23"><text:s/>cuanta </text:span></text:p></draw:text-box></draw:frame><draw:frame draw:style-name="fr2" draw:name="Frame1213" text:anchor-type="paragraph" svg:x="4.1736in" svg:y="4.0118in" svg:width="1.1874in" svg:height="0.1992in" draw:z-index="1233"><draw:text-box><text:p text:style-name="P6"><text:span text:style-name="T20">documentación</text:span></text:p></draw:text-box></draw:frame><draw:frame draw:style-name="fr2" draw:name="Frame1214" text:anchor-type="paragraph" svg:x="5.139in" svg:y="4.0118in" svg:width="0.2043in" svg:height="0.1992in" draw:z-index="1234"><draw:text-box><text:p text:style-name="P6"><text:span text:style-name="T19"><text:s/></text:span></text:p></draw:text-box></draw:frame><draw:frame draw:style-name="fr2" draw:name="Frame1215" text:anchor-type="paragraph" svg:x="5.1909in" svg:y="4.0118in" svg:width="0.4335in" svg:height="0.1992in" draw:z-index="1235"><draw:text-box><text:p text:style-name="P6"><text:span text:style-name="T24">se </text:span></text:p></draw:text-box></draw:frame><draw:frame draw:style-name="fr2" draw:name="Frame1216" text:anchor-type="paragraph" svg:x="5.402in" svg:y="4.0118in" svg:width="0.8953in" svg:height="0.1992in" draw:z-index="1236"><draw:text-box><text:p text:style-name="P6"><text:span text:style-name="T25">considere </text:span></text:p></draw:text-box></draw:frame><draw:frame draw:style-name="fr2" draw:name="Frame1217" text:anchor-type="paragraph" svg:x="6.0752in" svg:y="4.0118in" svg:width="0.8437in" svg:height="0.1992in" draw:z-index="1237"><draw:text-box><text:p text:style-name="P6"><text:span text:style-name="T20">necesaria</text:span></text:p></draw:text-box></draw:frame><draw:frame draw:style-name="fr2" draw:name="Frame1218" text:anchor-type="paragraph" svg:x="6.6965in" svg:y="4.0118in" svg:width="1.0083in" svg:height="0.1992in" draw:z-index="1238"><draw:text-box><text:p text:style-name="P6"><text:span text:style-name="T27"><text:s/>para su</text:span></text:p></draw:text-box></draw:frame><draw:frame draw:style-name="fr2" draw:name="Frame1219" text:anchor-type="paragraph" svg:x="1.0181in" svg:y="4.1756in" svg:width="0.7445in" svg:height="0.1992in" draw:z-index="1239"><draw:text-box><text:p text:style-name="P6"><text:span text:style-name="T20">correcta</text:span></text:p></draw:text-box></draw:frame><draw:frame draw:style-name="fr2" draw:name="Frame1220" text:anchor-type="paragraph" svg:x="1.5409in" svg:y="4.1756in" svg:width="0.2043in" svg:height="0.1992in" draw:z-index="1240"><draw:text-box><text:p text:style-name="P6"><text:span text:style-name="T19"><text:s/></text:span></text:p></draw:text-box></draw:frame><draw:frame draw:style-name="fr2" draw:name="Frame1221" text:anchor-type="paragraph" svg:x="1.5953in" svg:y="4.1756in" svg:width="0.689in" svg:height="0.1992in" draw:z-index="1241"><draw:text-box><text:p text:style-name="P6"><text:span text:style-name="T20">gestión</text:span></text:p></draw:text-box></draw:frame><draw:frame draw:style-name="fr2" draw:name="Frame1222" text:anchor-type="paragraph" svg:x="2.0618in" svg:y="4.1756in" svg:width="0.2043in" svg:height="0.1992in" draw:z-index="1242"><draw:text-box><text:p text:style-name="P6"><text:span text:style-name="T19"><text:s/></text:span></text:p></draw:text-box></draw:frame><draw:frame draw:style-name="fr2" draw:name="Frame1223" text:anchor-type="paragraph" svg:x="2.1161in" svg:y="4.1756in" svg:width="0.2535in" svg:height="0.1992in" draw:z-index="1243"><draw:text-box><text:p text:style-name="P6"><text:span text:style-name="T15">y</text:span></text:p></draw:text-box></draw:frame><draw:frame draw:style-name="fr2" draw:name="Frame1224" text:anchor-type="paragraph" svg:x="2.2008in" svg:y="4.1756in" svg:width="0.2043in" svg:height="0.1992in" draw:z-index="1244"><draw:text-box><text:p text:style-name="P6"><text:span text:style-name="T19"><text:s/></text:span></text:p></draw:text-box></draw:frame><draw:frame draw:style-name="fr2" draw:name="Frame1225" text:anchor-type="paragraph" svg:x="2.2547in" svg:y="4.1756in" svg:width="0.9618in" svg:height="0.1992in" draw:z-index="1245"><draw:text-box><text:p text:style-name="P6"><text:span text:style-name="T20">justificación</text:span></text:p></draw:text-box></draw:frame><draw:frame draw:style-name="fr2" draw:name="Frame1226" text:anchor-type="paragraph" svg:x="2.9953in" svg:y="4.1756in" svg:width="0.2043in" svg:height="0.1992in" draw:z-index="1246"><draw:text-box><text:p text:style-name="P6"><text:span text:style-name="T19"><text:s/></text:span></text:p></draw:text-box></draw:frame><draw:frame draw:style-name="fr2" draw:name="Frame1227" text:anchor-type="paragraph" svg:x="3.0492in" svg:y="4.1756in" svg:width="0.4244in" svg:height="0.1992in" draw:z-index="1247"><draw:text-box><text:p text:style-name="P6"><text:span text:style-name="T20">y/o</text:span></text:p></draw:text-box></draw:frame><draw:frame draw:style-name="fr2" draw:name="Frame1228" text:anchor-type="paragraph" svg:x="3.2516in" svg:y="4.1756in" svg:width="0.2043in" svg:height="0.1992in" draw:z-index="1248"><draw:text-box><text:p text:style-name="P6"><text:span text:style-name="T19"><text:s/></text:span></text:p></draw:text-box></draw:frame><draw:frame draw:style-name="fr2" draw:name="Frame1229" text:anchor-type="paragraph" svg:x="3.3047in" svg:y="4.1756in" svg:width="0.3154in" svg:height="0.1992in" draw:z-index="1249"><draw:text-box><text:p text:style-name="P6"><text:span text:style-name="T15">el</text:span></text:p></draw:text-box></draw:frame><draw:frame draw:style-name="fr2" draw:name="Frame1230" text:anchor-type="paragraph" svg:x="3.4283in" svg:y="4.1756in" svg:width="0.2043in" svg:height="0.1992in" draw:z-index="1250"><draw:text-box><text:p text:style-name="P6"><text:span text:style-name="T19"><text:s/></text:span></text:p></draw:text-box></draw:frame><draw:frame draw:style-name="fr2" draw:name="Frame1231" text:anchor-type="paragraph" svg:x="3.4835in" svg:y="4.1756in" svg:width="1.0646in" svg:height="0.1992in" draw:z-index="1251"><draw:text-box><text:p text:style-name="P6"><text:span text:style-name="T20">cumplimiento</text:span></text:p></draw:text-box></draw:frame><draw:frame draw:style-name="fr2" draw:name="Frame1232" text:anchor-type="paragraph" svg:x="4.3256in" svg:y="4.1756in" svg:width="0.2043in" svg:height="0.1992in" draw:z-index="1252"><draw:text-box><text:p text:style-name="P6"><text:span text:style-name="T19"><text:s/></text:span></text:p></draw:text-box></draw:frame><draw:frame draw:style-name="fr2" draw:name="Frame1233" text:anchor-type="paragraph" svg:x="4.3799in" svg:y="4.1756in" svg:width="0.3917in" svg:height="0.1992in" draw:z-index="1253"><draw:text-box><text:p text:style-name="P6"><text:span text:style-name="T19">de</text:span></text:p></draw:text-box></draw:frame><draw:frame draw:style-name="fr2" draw:name="Frame1234" text:anchor-type="paragraph" svg:x="4.5508in" svg:y="4.1756in" svg:width="0.2043in" svg:height="0.1992in" draw:z-index="1254"><draw:text-box><text:p text:style-name="P6"><text:span text:style-name="T19"><text:s/></text:span></text:p></draw:text-box></draw:frame><draw:frame draw:style-name="fr2" draw:name="Frame1235" text:anchor-type="paragraph" svg:x="4.6035in" svg:y="4.1756in" svg:width="0.4165in" svg:height="0.1992in" draw:z-index="1255"><draw:text-box><text:p text:style-name="P6"><text:span text:style-name="T20">los</text:span></text:p></draw:text-box></draw:frame><draw:frame draw:style-name="fr2" draw:name="Frame1236" text:anchor-type="paragraph" svg:x="4.7984in" svg:y="4.1756in" svg:width="0.2043in" svg:height="0.1992in" draw:z-index="1256"><draw:text-box><text:p text:style-name="P6"><text:span text:style-name="T19"><text:s/></text:span></text:p></draw:text-box></draw:frame><draw:frame draw:style-name="fr2" draw:name="Frame1237" text:anchor-type="paragraph" svg:x="4.8528in" svg:y="4.1756in" svg:width="0.8382in" svg:height="0.1992in" draw:z-index="1257"><draw:text-box><text:p text:style-name="P6"><text:span text:style-name="T20">requisitos</text:span></text:p></draw:text-box></draw:frame><draw:frame draw:style-name="fr2" draw:name="Frame1238" text:anchor-type="paragraph" svg:x="5.4689in" svg:y="4.1756in" svg:width="0.2043in" svg:height="0.1992in" draw:z-index="1258"><draw:text-box><text:p text:style-name="P6"><text:span text:style-name="T19"><text:s/></text:span></text:p></draw:text-box></draw:frame><draw:frame draw:style-name="fr2" draw:name="Frame1239" text:anchor-type="paragraph" svg:x="5.5217in" svg:y="4.1756in" svg:width="0.2535in" svg:height="0.1992in" draw:z-index="1259"><draw:text-box><text:p text:style-name="P6"><text:span text:style-name="T15">y</text:span></text:p></draw:text-box></draw:frame><draw:frame draw:style-name="fr2" draw:name="Frame1240" text:anchor-type="paragraph" svg:x="5.6063in" svg:y="4.1756in" svg:width="0.2043in" svg:height="0.1992in" draw:z-index="1260"><draw:text-box><text:p text:style-name="P6"><text:span text:style-name="T19"><text:s/></text:span></text:p></draw:text-box></draw:frame><draw:frame draw:style-name="fr2" draw:name="Frame1241" text:anchor-type="paragraph" svg:x="5.6602in" svg:y="4.1756in" svg:width="1.072in" svg:height="0.1992in" draw:z-index="1261"><draw:text-box><text:p text:style-name="P6"><text:span text:style-name="T20">compromisos</text:span></text:p></draw:text-box></draw:frame><draw:frame draw:style-name="fr2" draw:name="Frame1242" text:anchor-type="paragraph" svg:x="6.5102in" svg:y="4.1756in" svg:width="0.2043in" svg:height="0.1992in" draw:z-index="1262"><draw:text-box><text:p text:style-name="P6"><text:span text:style-name="T19"><text:s/></text:span></text:p></draw:text-box></draw:frame><draw:frame draw:style-name="fr2" draw:name="Frame1243" text:anchor-type="paragraph" svg:x="6.5646in" svg:y="4.1756in" svg:width="1.2126in" svg:height="0.1992in" draw:z-index="1263"><draw:text-box><text:p text:style-name="P6"><text:span text:style-name="T20">asociados;</text:span></text:p></draw:text-box></draw:frame><draw:frame draw:style-name="fr2" draw:name="Frame1244" text:anchor-type="paragraph" svg:x="1.0181in" svg:y="4.3382in" svg:width="7.2457in" svg:height="0.1992in" draw:z-index="1264"><draw:text-box><text:p text:style-name="P6"><text:span text:style-name="T26">poniendo en conocimiento inmediato del SCE cualquier elemento o circunstancia que afecte a la</text:span></text:p></draw:text-box></draw:frame><draw:frame draw:style-name="fr2" draw:name="Frame1245" text:anchor-type="paragraph" svg:x="1.0181in" svg:y="4.5028in" svg:width="2.2909in" svg:height="0.1992in" draw:z-index="1265"><draw:text-box><text:p text:style-name="P6"><text:span text:style-name="T26">vigencia, cuantía o justificación </text:span></text:p></draw:text-box></draw:frame><draw:frame draw:style-name="fr2" draw:name="Frame1246" text:anchor-type="paragraph" svg:x="3.0874in" svg:y="4.5028in" svg:width="0.6118in" svg:height="0.1992in" draw:z-index="1266"><draw:text-box><text:p text:style-name="P6"><text:span text:style-name="T33">de la </text:span></text:p></draw:text-box></draw:frame><draw:frame draw:style-name="fr2" draw:name="Frame1247" text:anchor-type="paragraph" svg:x="3.4764in" svg:y="4.5028in" svg:width="2.3264in" svg:height="0.1992in" draw:z-index="1267"><draw:text-box><text:p text:style-name="P6"><text:span text:style-name="T28">subvención, responsabilizándose</text:span></text:p></draw:text-box></draw:frame><draw:frame draw:style-name="fr2" draw:name="Frame1248" text:anchor-type="paragraph" svg:x="5.5807in" svg:y="4.5028in" svg:width="0.7335in" svg:height="0.1992in" draw:z-index="1268"><draw:text-box><text:p text:style-name="P6"><text:span text:style-name="T33"><text:s/>de los </text:span></text:p></draw:text-box></draw:frame><draw:frame draw:style-name="fr2" draw:name="Frame1249" text:anchor-type="paragraph" svg:x="6.0917in" svg:y="4.5028in" svg:width="1.9744in" svg:height="0.1992in" draw:z-index="1269"><draw:text-box><text:p text:style-name="P6"><text:span text:style-name="T25">incumplimientos o</text:span></text:p></draw:text-box></draw:frame><draw:frame draw:style-name="fr2" draw:name="Frame1250" text:anchor-type="paragraph" svg:x="1.0181in" svg:y="4.6654in" svg:width="7.2457in" svg:height="0.1992in" draw:z-index="1270"><draw:text-box><text:p text:style-name="P6"><text:span text:style-name="T20">reintegros que la falta o el retraso de la comunicación pudieran ocasionarle.</text:span></text:p></draw:text-box></draw:frame><draw:frame draw:style-name="fr2" draw:name="Frame1251" text:anchor-type="paragraph" svg:x="1.0181in" svg:y="4.9925in" svg:width="0.328in" svg:height="0.1992in" draw:z-index="1271"><draw:text-box><text:p text:style-name="P6"><text:span text:style-name="T15">c)</text:span></text:p></draw:text-box></draw:frame><draw:frame draw:style-name="fr2" draw:name="Frame1252" text:anchor-type="paragraph" svg:x="1.1484in" svg:y="4.9925in" svg:width="0.2043in" svg:height="0.1992in" draw:z-index="1272"><draw:text-box><text:p text:style-name="P6"><text:span text:style-name="T19"><text:s/></text:span></text:p></draw:text-box></draw:frame><draw:frame draw:style-name="fr2" draw:name="Frame1253" text:anchor-type="paragraph" svg:x="1.2016in" svg:y="4.9925in" svg:width="0.8839in" svg:height="0.1992in" draw:z-index="1273"><draw:text-box><text:p text:style-name="P6"><text:span text:style-name="T20">Conservar</text:span></text:p></draw:text-box></draw:frame><draw:frame draw:style-name="fr2" draw:name="Frame1254" text:anchor-type="paragraph" svg:x="1.8634in" svg:y="4.9925in" svg:width="0.2043in" svg:height="0.1992in" draw:z-index="1274"><draw:text-box><text:p text:style-name="P6"><text:span text:style-name="T19"><text:s/></text:span></text:p></draw:text-box></draw:frame><draw:frame draw:style-name="fr2" draw:name="Frame1255" text:anchor-type="paragraph" svg:x="1.9181in" svg:y="4.9925in" svg:width="0.4146in" svg:height="0.1992in" draw:z-index="1275"><draw:text-box><text:p text:style-name="P6"><text:span text:style-name="T15">los</text:span></text:p></draw:text-box></draw:frame><draw:frame draw:style-name="fr2" draw:name="Frame1256" text:anchor-type="paragraph" svg:x="2.1098in" svg:y="4.9925in" svg:width="0.2043in" svg:height="0.1992in" draw:z-index="1276"><draw:text-box><text:p text:style-name="P6"><text:span text:style-name="T19"><text:s/></text:span></text:p></draw:text-box></draw:frame><draw:frame draw:style-name="fr2" draw:name="Frame1257" text:anchor-type="paragraph" svg:x="2.1634in" svg:y="4.9925in" svg:width="1.0008in" svg:height="0.1992in" draw:z-index="1277"><draw:text-box><text:p text:style-name="P6"><text:span text:style-name="T20">documentos</text:span></text:p></draw:text-box></draw:frame><draw:frame draw:style-name="fr2" draw:name="Frame1258" text:anchor-type="paragraph" svg:x="2.9417in" svg:y="4.9925in" svg:width="0.2043in" svg:height="0.1992in" draw:z-index="1278"><draw:text-box><text:p text:style-name="P6"><text:span text:style-name="T19"><text:s/></text:span></text:p></draw:text-box></draw:frame><draw:frame draw:style-name="fr2" draw:name="Frame1259" text:anchor-type="paragraph" svg:x="2.9957in" svg:y="4.9925in" svg:width="0.9925in" svg:height="0.1992in" draw:z-index="1279"><draw:text-box><text:p text:style-name="P6"><text:span text:style-name="T20">justificativos</text:span></text:p></draw:text-box></draw:frame><draw:frame draw:style-name="fr2" draw:name="Frame1260" text:anchor-type="paragraph" svg:x="3.7661in" svg:y="4.9925in" svg:width="0.2043in" svg:height="0.1992in" draw:z-index="1280"><draw:text-box><text:p text:style-name="P6"><text:span text:style-name="T19"><text:s/></text:span></text:p></draw:text-box></draw:frame><draw:frame draw:style-name="fr2" draw:name="Frame1261" text:anchor-type="paragraph" svg:x="3.8189in" svg:y="4.9925in" svg:width="0.439in" svg:height="0.1992in" draw:z-index="1281"><draw:text-box><text:p text:style-name="P6"><text:span text:style-name="T20">por</text:span></text:p></draw:text-box></draw:frame><draw:frame draw:style-name="fr2" draw:name="Frame1262" text:anchor-type="paragraph" svg:x="4.0354in" svg:y="4.9925in" svg:width="0.2043in" svg:height="0.1992in" draw:z-index="1282"><draw:text-box><text:p text:style-name="P6"><text:span text:style-name="T19"><text:s/></text:span></text:p></draw:text-box></draw:frame><draw:frame draw:style-name="fr2" draw:name="Frame1263" text:anchor-type="paragraph" svg:x="4.0898in" svg:y="4.9925in" svg:width="0.3898in" svg:height="0.1992in" draw:z-index="1283"><draw:text-box><text:p text:style-name="P6"><text:span text:style-name="T15">un</text:span></text:p></draw:text-box></draw:frame><draw:frame draw:style-name="fr2" draw:name="Frame1264" text:anchor-type="paragraph" svg:x="4.2591in" svg:y="4.9925in" svg:width="0.2043in" svg:height="0.1992in" draw:z-index="1284"><draw:text-box><text:p text:style-name="P6"><text:span text:style-name="T19"><text:s/></text:span></text:p></draw:text-box></draw:frame><draw:frame draw:style-name="fr2" draw:name="Frame1265" text:anchor-type="paragraph" svg:x="4.311in" svg:y="4.9925in" svg:width="0.572in" svg:height="0.1992in" draw:z-index="1285"><draw:text-box><text:p text:style-name="P6"><text:span text:style-name="T20">plazo</text:span></text:p></draw:text-box></draw:frame><draw:frame draw:style-name="fr2" draw:name="Frame1266" text:anchor-type="paragraph" svg:x="4.661in" svg:y="4.9925in" svg:width="0.2043in" svg:height="0.1992in" draw:z-index="1286"><draw:text-box><text:p text:style-name="P6"><text:span text:style-name="T19"><text:s/></text:span></text:p></draw:text-box></draw:frame><draw:frame draw:style-name="fr2" draw:name="Frame1267" text:anchor-type="paragraph" svg:x="4.7146in" svg:y="4.9925in" svg:width="0.6965in" svg:height="0.1992in" draw:z-index="1287"><draw:text-box><text:p text:style-name="P6"><text:span text:style-name="T20">mínimo</text:span></text:p></draw:text-box></draw:frame><draw:frame draw:style-name="fr2" draw:name="Frame1268" text:anchor-type="paragraph" svg:x="5.189in" svg:y="4.9925in" svg:width="0.2043in" svg:height="0.1992in" draw:z-index="1288"><draw:text-box><text:p text:style-name="P6"><text:span text:style-name="T19"><text:s/></text:span></text:p></draw:text-box></draw:frame><draw:frame draw:style-name="fr2" draw:name="Frame1269" text:anchor-type="paragraph" svg:x="5.2402in" svg:y="4.9925in" svg:width="0.4701in" svg:height="0.1992in" draw:z-index="1289"><draw:text-box><text:p text:style-name="P6"><text:span text:style-name="T20">que</text:span></text:p></draw:text-box></draw:frame><draw:frame draw:style-name="fr2" draw:name="Frame1270" text:anchor-type="paragraph" svg:x="5.4882in" svg:y="4.9925in" svg:width="0.2043in" svg:height="0.1992in" draw:z-index="1290"><draw:text-box><text:p text:style-name="P6"><text:span text:style-name="T19"><text:s/></text:span></text:p></draw:text-box></draw:frame><draw:frame draw:style-name="fr2" draw:name="Frame1271" text:anchor-type="paragraph" svg:x="5.5429in" svg:y="4.9925in" svg:width="0.3917in" svg:height="0.1992in" draw:z-index="1291"><draw:text-box><text:p text:style-name="P6"><text:span text:style-name="T19">en</text:span></text:p></draw:text-box></draw:frame><draw:frame draw:style-name="fr2" draw:name="Frame1272" text:anchor-type="paragraph" svg:x="5.7126in" svg:y="4.9925in" svg:width="0.2043in" svg:height="0.1992in" draw:z-index="1292"><draw:text-box><text:p text:style-name="P6"><text:span text:style-name="T19"><text:s/></text:span></text:p></draw:text-box></draw:frame><draw:frame draw:style-name="fr2" draw:name="Frame1273" text:anchor-type="paragraph" svg:x="5.7654in" svg:y="4.9925in" svg:width="0.6583in" svg:height="0.1992in" draw:z-index="1293"><draw:text-box><text:p text:style-name="P6"><text:span text:style-name="T20">ningún</text:span></text:p></draw:text-box></draw:frame><draw:frame draw:style-name="fr2" draw:name="Frame1274" text:anchor-type="paragraph" svg:x="6.202in" svg:y="4.9925in" svg:width="0.2043in" svg:height="0.1992in" draw:z-index="1294"><draw:text-box><text:p text:style-name="P6"><text:span text:style-name="T19"><text:s/></text:span></text:p></draw:text-box></draw:frame><draw:frame draw:style-name="fr2" draw:name="Frame1275" text:anchor-type="paragraph" svg:x="6.2547in" svg:y="4.9925in" svg:width="0.5327in" svg:height="0.1992in" draw:z-index="1295"><draw:text-box><text:p text:style-name="P6"><text:span text:style-name="T20">caso</text:span></text:p></draw:text-box></draw:frame><draw:frame draw:style-name="fr2" draw:name="Frame1276" text:anchor-type="paragraph" svg:x="6.5654in" svg:y="4.9925in" svg:width="0.2043in" svg:height="0.1992in" draw:z-index="1296"><draw:text-box><text:p text:style-name="P6"><text:span text:style-name="T19"><text:s/></text:span></text:p></draw:text-box></draw:frame><draw:frame draw:style-name="fr2" draw:name="Frame1277" text:anchor-type="paragraph" svg:x="6.6181in" svg:y="4.9925in" svg:width="0.5957in" svg:height="0.1992in" draw:z-index="1297"><draw:text-box><text:p text:style-name="P6"><text:span text:style-name="T20">podrá</text:span></text:p></draw:text-box></draw:frame><draw:frame draw:style-name="fr2" draw:name="Frame1278" text:anchor-type="paragraph" svg:x="6.9917in" svg:y="4.9925in" svg:width="0.2043in" svg:height="0.1992in" draw:z-index="1298"><draw:text-box><text:p text:style-name="P6"><text:span text:style-name="T19"><text:s/></text:span></text:p></draw:text-box></draw:frame><draw:frame draw:style-name="fr2" draw:name="Frame1279" text:anchor-type="paragraph" svg:x="7.0429in" svg:y="4.9925in" svg:width="0.4535in" svg:height="0.1992in" draw:z-index="1299"><draw:text-box><text:p text:style-name="P6"><text:span text:style-name="T20">ser</text:span></text:p></draw:text-box></draw:frame><draw:frame draw:style-name="fr2" draw:name="Frame1280" text:anchor-type="paragraph" svg:x="1.0181in" svg:y="5.1571in" svg:width="7.2457in" svg:height="0.1992in" draw:z-index="1300"><draw:text-box><text:p text:style-name="P6"><text:span text:style-name="T23">inferior al establecido para la prescripción en materia de subvenciones, que dicta el art. 39 de la</text:span></text:p></draw:text-box></draw:frame><draw:frame draw:style-name="fr2" draw:name="Frame1281" text:anchor-type="paragraph" svg:x="1.0181in" svg:y="5.3193in" svg:width="7.2457in" svg:height="0.1992in" draw:z-index="1301"><draw:text-box><text:p text:style-name="P6"><text:span text:style-name="T20">Ley Gral. de Subvenciones, en tanto puedan ser objeto de actuaciones de comprobación y control.</text:span></text:p></draw:text-box></draw:frame><draw:frame draw:style-name="fr2" draw:name="Frame1282" text:anchor-type="paragraph" svg:x="1.0181in" svg:y="5.6465in" svg:width="7.2457in" svg:height="0.1992in" draw:z-index="1302"><draw:text-box><text:p text:style-name="P6"><text:span text:style-name="T24">d) Comunicar al SCE la solicitud o la obtención de otras subvenciones o ayudas para la misma</text:span></text:p></draw:text-box></draw:frame><draw:frame draw:style-name="fr2" draw:name="Frame1283" text:anchor-type="paragraph" svg:x="1.0181in" svg:y="5.811in" svg:width="0.8146in" svg:height="0.1992in" draw:z-index="1303"><draw:text-box><text:p text:style-name="P6"><text:span text:style-name="T20">finalidad,</text:span></text:p></draw:text-box></draw:frame><draw:frame draw:style-name="fr2" draw:name="Frame1284" text:anchor-type="paragraph" svg:x="1.6102in" svg:y="5.811in" svg:width="0.2043in" svg:height="0.1992in" draw:z-index="1304"><draw:text-box><text:p text:style-name="P6"><text:span text:style-name="T19"><text:s/></text:span></text:p></draw:text-box></draw:frame><draw:frame draw:style-name="fr2" draw:name="Frame1285" text:anchor-type="paragraph" svg:x="1.6783in" svg:y="5.811in" svg:width="0.75in" svg:height="0.1992in" draw:z-index="1305"><draw:text-box><text:p text:style-name="P6"><text:span text:style-name="T20">además</text:span></text:p></draw:text-box></draw:frame><draw:frame draw:style-name="fr2" draw:name="Frame1286" text:anchor-type="paragraph" svg:x="2.2063in" svg:y="5.811in" svg:width="0.2043in" svg:height="0.1992in" draw:z-index="1306"><draw:text-box><text:p text:style-name="P6"><text:span text:style-name="T19"><text:s/></text:span></text:p></draw:text-box></draw:frame><draw:frame draw:style-name="fr2" draw:name="Frame1287" text:anchor-type="paragraph" svg:x="2.2772in" svg:y="5.811in" svg:width="0.3898in" svg:height="0.1992in" draw:z-index="1307"><draw:text-box><text:p text:style-name="P6"><text:span text:style-name="T15">de</text:span></text:p></draw:text-box></draw:frame><draw:frame draw:style-name="fr2" draw:name="Frame1288" text:anchor-type="paragraph" svg:x="2.4618in" svg:y="5.811in" svg:width="0.2043in" svg:height="0.1992in" draw:z-index="1308"><draw:text-box><text:p text:style-name="P6"><text:span text:style-name="T19"><text:s/></text:span></text:p></draw:text-box></draw:frame><draw:frame draw:style-name="fr2" draw:name="Frame1289" text:anchor-type="paragraph" svg:x="2.5299in" svg:y="5.811in" svg:width="0.428in" svg:height="0.1992in" draw:z-index="1309"><draw:text-box><text:p text:style-name="P6"><text:span text:style-name="T15">las</text:span></text:p></draw:text-box></draw:frame><draw:frame draw:style-name="fr2" draw:name="Frame1290" text:anchor-type="paragraph" svg:x="2.739in" svg:y="5.811in" svg:width="0.2043in" svg:height="0.1992in" draw:z-index="1310"><draw:text-box><text:p text:style-name="P6"><text:span text:style-name="T19"><text:s/></text:span></text:p></draw:text-box></draw:frame><draw:frame draw:style-name="fr2" draw:name="Frame1291" text:anchor-type="paragraph" svg:x="2.8071in" svg:y="5.811in" svg:width="0.7043in" svg:height="0.1992in" draw:z-index="1311"><draw:text-box><text:p text:style-name="P6"><text:span text:style-name="T20">ayudas</text:span></text:p></draw:text-box></draw:frame><draw:frame draw:style-name="fr2" draw:name="Frame1292" text:anchor-type="paragraph" svg:x="3.289in" svg:y="5.811in" svg:width="0.2043in" svg:height="0.1992in" draw:z-index="1312"><draw:text-box><text:p text:style-name="P6"><text:span text:style-name="T19"><text:s/></text:span></text:p></draw:text-box></draw:frame><draw:frame draw:style-name="fr2" draw:name="Frame1293" text:anchor-type="paragraph" svg:x="3.3583in" svg:y="5.811in" svg:width="0.8909in" svg:height="0.1992in" draw:z-index="1313"><draw:text-box><text:p text:style-name="P6"><text:span text:style-name="T20">percibidas</text:span></text:p></draw:text-box></draw:frame><draw:frame draw:style-name="fr2" draw:name="Frame1294" text:anchor-type="paragraph" svg:x="4.028in" svg:y="5.811in" svg:width="0.2043in" svg:height="0.1992in" draw:z-index="1314"><draw:text-box><text:p text:style-name="P6"><text:span text:style-name="T19"><text:s/></text:span></text:p></draw:text-box></draw:frame><draw:frame draw:style-name="fr2" draw:name="Frame1295" text:anchor-type="paragraph" svg:x="4.0957in" svg:y="5.811in" svg:width="0.3917in" svg:height="0.1992in" draw:z-index="1315"><draw:text-box><text:p text:style-name="P6"><text:span text:style-name="T19">en</text:span></text:p></draw:text-box></draw:frame><draw:frame draw:style-name="fr2" draw:name="Frame1296" text:anchor-type="paragraph" svg:x="4.2819in" svg:y="5.811in" svg:width="0.2043in" svg:height="0.1992in" draw:z-index="1316"><draw:text-box><text:p text:style-name="P6"><text:span text:style-name="T19"><text:s/></text:span></text:p></draw:text-box></draw:frame><draw:frame draw:style-name="fr2" draw:name="Frame1297" text:anchor-type="paragraph" svg:x="4.35in" svg:y="5.811in" svg:width="0.822in" svg:height="0.1992in" draw:z-index="1317"><draw:text-box><text:p text:style-name="P6"><text:span text:style-name="T20">concepto</text:span></text:p></draw:text-box></draw:frame><draw:frame draw:style-name="fr2" draw:name="Frame1298" text:anchor-type="paragraph" svg:x="4.95in" svg:y="5.811in" svg:width="0.2043in" svg:height="0.1992in" draw:z-index="1318"><draw:text-box><text:p text:style-name="P6"><text:span text:style-name="T19"><text:s/></text:span></text:p></draw:text-box></draw:frame><draw:frame draw:style-name="fr2" draw:name="Frame1299" text:anchor-type="paragraph" svg:x="5.0181in" svg:y="5.811in" svg:width="0.3917in" svg:height="0.1992in" draw:z-index="1319"><draw:text-box><text:p text:style-name="P6"><text:span text:style-name="T19">de</text:span></text:p></draw:text-box></draw:frame><draw:frame draw:style-name="fr2" draw:name="Frame1300" text:anchor-type="paragraph" svg:x="5.2043in" svg:y="5.811in" svg:width="0.2043in" svg:height="0.1992in" draw:z-index="1320"><draw:text-box><text:p text:style-name="P6"><text:span text:style-name="T19"><text:s/></text:span></text:p></draw:text-box></draw:frame><draw:frame draw:style-name="fr2" draw:name="Frame1301" text:anchor-type="paragraph" svg:x="5.272in" svg:y="5.811in" svg:width="0.7272in" svg:height="0.1992in" draw:z-index="1321"><draw:text-box><text:p text:style-name="P6"><text:span text:style-name="T20">minimis</text:span></text:p></draw:text-box></draw:frame><draw:frame draw:style-name="fr2" draw:name="Frame1302" text:anchor-type="paragraph" svg:x="5.7772in" svg:y="5.811in" svg:width="0.2043in" svg:height="0.1992in" draw:z-index="1322"><draw:text-box><text:p text:style-name="P6"><text:span text:style-name="T19"><text:s/></text:span></text:p></draw:text-box></draw:frame><draw:frame draw:style-name="fr2" draw:name="Frame1303" text:anchor-type="paragraph" svg:x="5.8453in" svg:y="5.811in" svg:width="0.3917in" svg:height="0.1992in" draw:z-index="1323"><draw:text-box><text:p text:style-name="P6"><text:span text:style-name="T19">en</text:span></text:p></draw:text-box></draw:frame><draw:frame draw:style-name="fr2" draw:name="Frame1304" text:anchor-type="paragraph" svg:x="6.0311in" svg:y="5.811in" svg:width="0.2043in" svg:height="0.1992in" draw:z-index="1324"><draw:text-box><text:p text:style-name="P6"><text:span text:style-name="T19"><text:s/></text:span></text:p></draw:text-box></draw:frame><draw:frame draw:style-name="fr2" draw:name="Frame1305" text:anchor-type="paragraph" svg:x="6.0992in" svg:y="5.811in" svg:width="0.3173in" svg:height="0.1992in" draw:z-index="1325"><draw:text-box><text:p text:style-name="P6"><text:span text:style-name="T19">el</text:span></text:p></draw:text-box></draw:frame><draw:frame draw:style-name="fr2" draw:name="Frame1306" text:anchor-type="paragraph" svg:x="6.2382in" svg:y="5.811in" svg:width="0.2043in" svg:height="0.1992in" draw:z-index="1326"><draw:text-box><text:p text:style-name="P6"><text:span text:style-name="T19"><text:s/></text:span></text:p></draw:text-box></draw:frame><draw:frame draw:style-name="fr2" draw:name="Frame1307" text:anchor-type="paragraph" svg:x="6.3071in" svg:y="5.811in" svg:width="0.7661in" svg:height="0.1992in" draw:z-index="1327"><draw:text-box><text:p text:style-name="P6"><text:span text:style-name="T20">ejercicio</text:span></text:p></draw:text-box></draw:frame><draw:frame draw:style-name="fr2" draw:name="Frame1308" text:anchor-type="paragraph" svg:x="6.8508in" svg:y="5.811in" svg:width="0.2043in" svg:height="0.1992in" draw:z-index="1328"><draw:text-box><text:p text:style-name="P6"><text:span text:style-name="T19"><text:s/></text:span></text:p></draw:text-box></draw:frame><draw:frame draw:style-name="fr2" draw:name="Frame1309" text:anchor-type="paragraph" svg:x="6.9201in" svg:y="5.811in" svg:width="0.6492in" svg:height="0.1992in" draw:z-index="1329"><draw:text-box><text:p text:style-name="P6"><text:span text:style-name="T15">fiscal</text:span></text:p></draw:text-box></draw:frame><draw:frame draw:style-name="fr2" draw:name="Frame1310" text:anchor-type="paragraph" svg:x="1.0181in" svg:y="5.9736in" svg:width="1.2457in" svg:height="0.1992in" draw:z-index="1330"><draw:text-box><text:p text:style-name="P6"><text:span text:style-name="T20">correspondiente</text:span></text:p></draw:text-box></draw:frame><draw:frame draw:style-name="fr2" draw:name="Frame1311" text:anchor-type="paragraph" svg:x="2.0417in" svg:y="5.9736in" svg:width="0.2043in" svg:height="0.1992in" draw:z-index="1331"><draw:text-box><text:p text:style-name="P6"><text:span text:style-name="T19"><text:s/></text:span></text:p></draw:text-box></draw:frame><draw:frame draw:style-name="fr2" draw:name="Frame1312" text:anchor-type="paragraph" svg:x="2.0972in" svg:y="5.9736in" svg:width="0.3154in" svg:height="0.1992in" draw:z-index="1332"><draw:text-box><text:p text:style-name="P6"><text:span text:style-name="T15">al</text:span></text:p></draw:text-box></draw:frame><draw:frame draw:style-name="fr2" draw:name="Frame1313" text:anchor-type="paragraph" svg:x="2.2228in" svg:y="5.9736in" svg:width="0.2043in" svg:height="0.1992in" draw:z-index="1333"><draw:text-box><text:p text:style-name="P6"><text:span text:style-name="T19"><text:s/></text:span></text:p></draw:text-box></draw:frame><draw:frame draw:style-name="fr2" draw:name="Frame1314" text:anchor-type="paragraph" svg:x="2.2783in" svg:y="5.9736in" svg:width="0.3917in" svg:height="0.1992in" draw:z-index="1334"><draw:text-box><text:p text:style-name="P6"><text:span text:style-name="T19">de</text:span></text:p></draw:text-box></draw:frame><draw:frame draw:style-name="fr2" draw:name="Frame1315" text:anchor-type="paragraph" svg:x="2.45in" svg:y="5.9736in" svg:width="0.2043in" svg:height="0.1992in" draw:z-index="1335"><draw:text-box><text:p text:style-name="P6"><text:span text:style-name="T19"><text:s/></text:span></text:p></draw:text-box></draw:frame><draw:frame draw:style-name="fr2" draw:name="Frame1316" text:anchor-type="paragraph" svg:x="2.5047in" svg:y="5.9736in" svg:width="0.3165in" svg:height="0.1992in" draw:z-index="1336"><draw:text-box><text:p text:style-name="P6"><text:span text:style-name="T19">la</text:span></text:p></draw:text-box></draw:frame><draw:frame draw:style-name="fr2" draw:name="Frame1317" text:anchor-type="paragraph" svg:x="2.6299in" svg:y="5.9736in" svg:width="0.2043in" svg:height="0.1992in" draw:z-index="1337"><draw:text-box><text:p text:style-name="P6"><text:span text:style-name="T19"><text:s/></text:span></text:p></draw:text-box></draw:frame><draw:frame draw:style-name="fr2" draw:name="Frame1318" text:anchor-type="paragraph" svg:x="2.6854in" svg:y="5.9736in" svg:width="1.0752in" svg:height="0.1992in" draw:z-index="1338"><draw:text-box><text:p text:style-name="P6"><text:span text:style-name="T20">convocatoria,</text:span></text:p></draw:text-box></draw:frame><draw:frame draw:style-name="fr2" draw:name="Frame1319" text:anchor-type="paragraph" svg:x="3.5374in" svg:y="5.9736in" svg:width="0.2043in" svg:height="0.1992in" draw:z-index="1339"><draw:text-box><text:p text:style-name="P6"><text:span text:style-name="T19"><text:s/></text:span></text:p></draw:text-box></draw:frame><draw:frame draw:style-name="fr2" draw:name="Frame1320" text:anchor-type="paragraph" svg:x="3.5925in" svg:y="5.9736in" svg:width="0.4256in" svg:height="0.1992in" draw:z-index="1340"><draw:text-box><text:p text:style-name="P6"><text:span text:style-name="T20">así</text:span></text:p></draw:text-box></draw:frame><draw:frame draw:style-name="fr2" draw:name="Frame1321" text:anchor-type="paragraph" svg:x="3.7957in" svg:y="5.9736in" svg:width="0.2043in" svg:height="0.1992in" draw:z-index="1341"><draw:text-box><text:p text:style-name="P6"><text:span text:style-name="T19"><text:s/></text:span></text:p></draw:text-box></draw:frame><draw:frame draw:style-name="fr2" draw:name="Frame1322" text:anchor-type="paragraph" svg:x="3.8516in" svg:y="5.9736in" svg:width="0.5819in" svg:height="0.1992in" draw:z-index="1342"><draw:text-box><text:p text:style-name="P6"><text:span text:style-name="T20">como</text:span></text:p></draw:text-box></draw:frame><draw:frame draw:style-name="fr2" draw:name="Frame1323" text:anchor-type="paragraph" svg:x="4.2102in" svg:y="5.9736in" svg:width="0.2043in" svg:height="0.1992in" draw:z-index="1343"><draw:text-box><text:p text:style-name="P6"><text:span text:style-name="T19"><text:s/></text:span></text:p></draw:text-box></draw:frame><draw:frame draw:style-name="fr2" draw:name="Frame1324" text:anchor-type="paragraph" svg:x="4.2665in" svg:y="5.9736in" svg:width="0.3898in" svg:height="0.1992in" draw:z-index="1344"><draw:text-box><text:p text:style-name="P6"><text:span text:style-name="T15">en</text:span></text:p></draw:text-box></draw:frame><draw:frame draw:style-name="fr2" draw:name="Frame1325" text:anchor-type="paragraph" svg:x="4.4374in" svg:y="5.9736in" svg:width="0.2043in" svg:height="0.1992in" draw:z-index="1345"><draw:text-box><text:p text:style-name="P6"><text:span text:style-name="T19"><text:s/></text:span></text:p></draw:text-box></draw:frame><draw:frame draw:style-name="fr2" draw:name="Frame1326" text:anchor-type="paragraph" svg:x="4.4929in" svg:y="5.9736in" svg:width="0.4193in" svg:height="0.1992in" draw:z-index="1346"><draw:text-box><text:p text:style-name="P6"><text:span text:style-name="T20">los</text:span></text:p></draw:text-box></draw:frame><draw:frame draw:style-name="fr2" draw:name="Frame1327" text:anchor-type="paragraph" svg:x="4.6902in" svg:y="5.9736in" svg:width="0.2043in" svg:height="0.1992in" draw:z-index="1347"><draw:text-box><text:p text:style-name="P6"><text:span text:style-name="T19"><text:s/></text:span></text:p></draw:text-box></draw:frame><draw:frame draw:style-name="fr2" draw:name="Frame1328" text:anchor-type="paragraph" svg:x="4.7429in" svg:y="5.9736in" svg:width="0.4654in" svg:height="0.1992in" draw:z-index="1348"><draw:text-box><text:p text:style-name="P6"><text:span text:style-name="T20">dos</text:span></text:p></draw:text-box></draw:frame><draw:frame draw:style-name="fr2" draw:name="Frame1329" text:anchor-type="paragraph" svg:x="4.9862in" svg:y="5.9736in" svg:width="0.2043in" svg:height="0.1992in" draw:z-index="1349"><draw:text-box><text:p text:style-name="P6"><text:span text:style-name="T19"><text:s/></text:span></text:p></draw:text-box></draw:frame><draw:frame draw:style-name="fr2" draw:name="Frame1330" text:anchor-type="paragraph" svg:x="5.0417in" svg:y="5.9736in" svg:width="0.8244in" svg:height="0.1992in" draw:z-index="1350"><draw:text-box><text:p text:style-name="P6"><text:span text:style-name="T20">ejercicios</text:span></text:p></draw:text-box></draw:frame><draw:frame draw:style-name="fr2" draw:name="Frame1331" text:anchor-type="paragraph" svg:x="5.6437in" svg:y="5.9736in" svg:width="0.2043in" svg:height="0.1992in" draw:z-index="1351"><draw:text-box><text:p text:style-name="P6"><text:span text:style-name="T19"><text:s/></text:span></text:p></draw:text-box></draw:frame><draw:frame draw:style-name="fr2" draw:name="Frame1332" text:anchor-type="paragraph" svg:x="5.698in" svg:y="5.9736in" svg:width="0.7075in" svg:height="0.1992in" draw:z-index="1352"><draw:text-box><text:p text:style-name="P6"><text:span text:style-name="T20">fiscales</text:span></text:p></draw:text-box></draw:frame><draw:frame draw:style-name="fr2" draw:name="Frame1333" text:anchor-type="paragraph" svg:x="6.1835in" svg:y="5.9736in" svg:width="0.2043in" svg:height="0.1992in" draw:z-index="1353"><draw:text-box><text:p text:style-name="P6"><text:span text:style-name="T19"><text:s/></text:span></text:p></draw:text-box></draw:frame><draw:frame draw:style-name="fr2" draw:name="Frame1334" text:anchor-type="paragraph" svg:x="6.2374in" svg:y="5.9736in" svg:width="1.739in" svg:height="0.1992in" draw:z-index="1354"><draw:text-box><text:p text:style-name="P6"><text:span text:style-name="T20">inmediatamente</text:span></text:p></draw:text-box></draw:frame><draw:frame draw:style-name="fr2" draw:name="Frame1335" text:anchor-type="paragraph" svg:x="1.0181in" svg:y="6.1382in" svg:width="0.9181in" svg:height="0.1992in" draw:z-index="1355"><draw:text-box><text:p text:style-name="P6"><text:span text:style-name="T20">anteriores,</text:span></text:p></draw:text-box></draw:frame><draw:frame draw:style-name="fr2" draw:name="Frame1336" text:anchor-type="paragraph" svg:x="1.7138in" svg:y="6.1382in" svg:width="0.2043in" svg:height="0.1992in" draw:z-index="1356"><draw:text-box><text:p text:style-name="P6"><text:span text:style-name="T19"><text:s/></text:span></text:p></draw:text-box></draw:frame><draw:frame draw:style-name="fr2" draw:name="Frame1337" text:anchor-type="paragraph" svg:x="1.7862in" svg:y="6.1382in" svg:width="1.0272in" svg:height="0.1992in" draw:z-index="1357"><draw:text-box><text:p text:style-name="P6"><text:span text:style-name="T20">procedentes</text:span></text:p></draw:text-box></draw:frame><draw:frame draw:style-name="fr2" draw:name="Frame1338" text:anchor-type="paragraph" svg:x="2.5909in" svg:y="6.1382in" svg:width="0.2043in" svg:height="0.1992in" draw:z-index="1358"><draw:text-box><text:p text:style-name="P6"><text:span text:style-name="T19"><text:s/></text:span></text:p></draw:text-box></draw:frame><draw:frame draw:style-name="fr2" draw:name="Frame1339" text:anchor-type="paragraph" svg:x="2.6618in" svg:y="6.1382in" svg:width="0.3898in" svg:height="0.1992in" draw:z-index="1359"><draw:text-box><text:p text:style-name="P6"><text:span text:style-name="T15">de</text:span></text:p></draw:text-box></draw:frame><draw:frame draw:style-name="fr2" draw:name="Frame1340" text:anchor-type="paragraph" svg:x="2.8484in" svg:y="6.1382in" svg:width="0.2043in" svg:height="0.1992in" draw:z-index="1360"><draw:text-box><text:p text:style-name="P6"><text:span text:style-name="T19"><text:s/></text:span></text:p></draw:text-box></draw:frame><draw:frame draw:style-name="fr2" draw:name="Frame1341" text:anchor-type="paragraph" svg:x="2.9209in" svg:y="6.1382in" svg:width="1.0492in" svg:height="0.1992in" draw:z-index="1361"><draw:text-box><text:p text:style-name="P6"><text:span text:style-name="T20">cualesquiera</text:span></text:p></draw:text-box></draw:frame><draw:frame draw:style-name="fr2" draw:name="Frame1342" text:anchor-type="paragraph" svg:x="3.748in" svg:y="6.1382in" svg:width="0.2043in" svg:height="0.1992in" draw:z-index="1362"><draw:text-box><text:p text:style-name="P6"><text:span text:style-name="T19"><text:s/></text:span></text:p></draw:text-box></draw:frame><draw:frame draw:style-name="fr2" draw:name="Frame1343" text:anchor-type="paragraph" svg:x="3.8189in" svg:y="6.1382in" svg:width="1.3083in" svg:height="0.1992in" draw:z-index="1363"><draw:text-box><text:p text:style-name="P6"><text:span text:style-name="T20">administraciones</text:span></text:p></draw:text-box></draw:frame><draw:frame draw:style-name="fr2" draw:name="Frame1344" text:anchor-type="paragraph" svg:x="4.9055in" svg:y="6.1382in" svg:width="0.2043in" svg:height="0.1992in" draw:z-index="1364"><draw:text-box><text:p text:style-name="P6"><text:span text:style-name="T19"><text:s/></text:span></text:p></draw:text-box></draw:frame><draw:frame draw:style-name="fr2" draw:name="Frame1345" text:anchor-type="paragraph" svg:x="4.9764in" svg:y="6.1382in" svg:width="0.2661in" svg:height="0.1992in" draw:z-index="1365"><draw:text-box><text:p text:style-name="P6"><text:span text:style-name="T19">o</text:span></text:p></draw:text-box></draw:frame><draw:frame draw:style-name="fr2" draw:name="Frame1346" text:anchor-type="paragraph" svg:x="5.0862in" svg:y="6.1382in" svg:width="0.2043in" svg:height="0.1992in" draw:z-index="1366"><draw:text-box><text:p text:style-name="P6"><text:span text:style-name="T19"><text:s/></text:span></text:p></draw:text-box></draw:frame><draw:frame draw:style-name="fr2" draw:name="Frame1347" text:anchor-type="paragraph" svg:x="5.1571in" svg:y="6.1382in" svg:width="0.8638in" svg:height="0.1992in" draw:z-index="1367"><draw:text-box><text:p text:style-name="P6"><text:span text:style-name="T20">entidades</text:span></text:p></draw:text-box></draw:frame><draw:frame draw:style-name="fr2" draw:name="Frame1348" text:anchor-type="paragraph" svg:x="5.798in" svg:y="6.1382in" svg:width="0.2043in" svg:height="0.1992in" draw:z-index="1368"><draw:text-box><text:p text:style-name="P6"><text:span text:style-name="T19"><text:s/></text:span></text:p></draw:text-box></draw:frame><draw:frame draw:style-name="fr2" draw:name="Frame1349" text:anchor-type="paragraph" svg:x="5.8701in" svg:y="6.1382in" svg:width="0.7673in" svg:height="0.1992in" draw:z-index="1369"><draw:text-box><text:p text:style-name="P6"><text:span text:style-name="T20">públicas</text:span></text:p></draw:text-box></draw:frame><draw:frame draw:style-name="fr2" draw:name="Frame1350" text:anchor-type="paragraph" svg:x="6.4154in" svg:y="6.1382in" svg:width="0.2043in" svg:height="0.1992in" draw:z-index="1370"><draw:text-box><text:p text:style-name="P6"><text:span text:style-name="T19"><text:s/></text:span></text:p></draw:text-box></draw:frame><draw:frame draw:style-name="fr2" draw:name="Frame1351" text:anchor-type="paragraph" svg:x="6.489in" svg:y="6.1382in" svg:width="0.2661in" svg:height="0.1992in" draw:z-index="1371"><draw:text-box><text:p text:style-name="P6"><text:span text:style-name="T19">o</text:span></text:p></draw:text-box></draw:frame><draw:frame draw:style-name="fr2" draw:name="Frame1352" text:anchor-type="paragraph" svg:x="6.5972in" svg:y="6.1382in" svg:width="0.2043in" svg:height="0.1992in" draw:z-index="1372"><draw:text-box><text:p text:style-name="P6"><text:span text:style-name="T19"><text:s/></text:span></text:p></draw:text-box></draw:frame><draw:frame draw:style-name="fr2" draw:name="Frame1353" text:anchor-type="paragraph" svg:x="6.6681in" svg:y="6.1382in" svg:width="1.052in" svg:height="0.1992in" draw:z-index="1373"><draw:text-box><text:p text:style-name="P6"><text:span text:style-name="T20">privadas,</text:span></text:p></draw:text-box></draw:frame><draw:frame draw:style-name="fr2" draw:name="Frame1354" text:anchor-type="paragraph" svg:x="1.0181in" svg:y="6.3008in" svg:width="0.9319in" svg:height="0.1992in" draw:z-index="1374"><draw:text-box><text:p text:style-name="P6"><text:span text:style-name="T20">nacionales</text:span></text:p></draw:text-box></draw:frame><draw:frame draw:style-name="fr2" draw:name="Frame1355" text:anchor-type="paragraph" svg:x="1.7283in" svg:y="6.3008in" svg:width="0.2043in" svg:height="0.1992in" draw:z-index="1375"><draw:text-box><text:p text:style-name="P6"><text:span text:style-name="T19"><text:s/></text:span></text:p></draw:text-box></draw:frame><draw:frame draw:style-name="fr2" draw:name="Frame1356" text:anchor-type="paragraph" svg:x="1.8043in" svg:y="6.3008in" svg:width="0.2661in" svg:height="0.1992in" draw:z-index="1376"><draw:text-box><text:p text:style-name="P6"><text:span text:style-name="T19">o</text:span></text:p></draw:text-box></draw:frame><draw:frame draw:style-name="fr2" draw:name="Frame1357" text:anchor-type="paragraph" svg:x="1.9201in" svg:y="6.3008in" svg:width="0.2043in" svg:height="0.1992in" draw:z-index="1377"><draw:text-box><text:p text:style-name="P6"><text:span text:style-name="T19"><text:s/></text:span></text:p></draw:text-box></draw:frame><draw:frame draw:style-name="fr2" draw:name="Frame1358" text:anchor-type="paragraph" svg:x="1.9957in" svg:y="6.3008in" svg:width="1.2445in" svg:height="0.1992in" draw:z-index="1378"><draw:text-box><text:p text:style-name="P6"><text:span text:style-name="T20">internacionales,</text:span></text:p></draw:text-box></draw:frame><draw:frame draw:style-name="fr2" draw:name="Frame1359" text:anchor-type="paragraph" svg:x="3.0189in" svg:y="6.3008in" svg:width="0.2043in" svg:height="0.1992in" draw:z-index="1379"><draw:text-box><text:p text:style-name="P6"><text:span text:style-name="T19"><text:s/></text:span></text:p></draw:text-box></draw:frame><draw:frame draw:style-name="fr2" draw:name="Frame1360" text:anchor-type="paragraph" svg:x="3.0945in" svg:y="6.3008in" svg:width="0.3898in" svg:height="0.1992in" draw:z-index="1380"><draw:text-box><text:p text:style-name="P6"><text:span text:style-name="T15">en</text:span></text:p></draw:text-box></draw:frame><draw:frame draw:style-name="fr2" draw:name="Frame1361" text:anchor-type="paragraph" svg:x="3.2882in" svg:y="6.3008in" svg:width="0.2043in" svg:height="0.1992in" draw:z-index="1381"><draw:text-box><text:p text:style-name="P6"><text:span text:style-name="T19"><text:s/></text:span></text:p></draw:text-box></draw:frame><draw:frame draw:style-name="fr2" draw:name="Frame1362" text:anchor-type="paragraph" svg:x="3.3638in" svg:y="6.3008in" svg:width="0.8307in" svg:height="0.1992in" draw:z-index="1382"><draw:text-box><text:p text:style-name="P6"><text:span text:style-name="T20">cualquier</text:span></text:p></draw:text-box></draw:frame><draw:frame draw:style-name="fr2" draw:name="Frame1363" text:anchor-type="paragraph" svg:x="3.972in" svg:y="6.3008in" svg:width="0.2043in" svg:height="0.1992in" draw:z-index="1383"><draw:text-box><text:p text:style-name="P6"><text:span text:style-name="T19"><text:s/></text:span></text:p></draw:text-box></draw:frame><draw:frame draw:style-name="fr2" draw:name="Frame1364" text:anchor-type="paragraph" svg:x="4.048in" svg:y="6.3008in" svg:width="0.8445in" svg:height="0.1992in" draw:z-index="1384"><draw:text-box><text:p text:style-name="P6"><text:span text:style-name="T20">momento</text:span></text:p></draw:text-box></draw:frame><draw:frame draw:style-name="fr2" draw:name="Frame1365" text:anchor-type="paragraph" svg:x="4.6701in" svg:y="6.3008in" svg:width="0.2043in" svg:height="0.1992in" draw:z-index="1385"><draw:text-box><text:p text:style-name="P6"><text:span text:style-name="T19"><text:s/></text:span></text:p></draw:text-box></draw:frame><draw:frame draw:style-name="fr2" draw:name="Frame1366" text:anchor-type="paragraph" svg:x="4.7472in" svg:y="6.3008in" svg:width="0.3917in" svg:height="0.1992in" draw:z-index="1386"><draw:text-box><text:p text:style-name="P6"><text:span text:style-name="T19">de</text:span></text:p></draw:text-box></draw:frame><draw:frame draw:style-name="fr2" draw:name="Frame1367" text:anchor-type="paragraph" svg:x="4.9425in" svg:y="6.3008in" svg:width="0.2043in" svg:height="0.1992in" draw:z-index="1387"><draw:text-box><text:p text:style-name="P6"><text:span text:style-name="T19"><text:s/></text:span></text:p></draw:text-box></draw:frame><draw:frame draw:style-name="fr2" draw:name="Frame1368" text:anchor-type="paragraph" svg:x="5.0181in" svg:y="6.3008in" svg:width="0.3146in" svg:height="0.1992in" draw:z-index="1388"><draw:text-box><text:p text:style-name="P6"><text:span text:style-name="T15">la</text:span></text:p></draw:text-box></draw:frame><draw:frame draw:style-name="fr2" draw:name="Frame1369" text:anchor-type="paragraph" svg:x="5.1634in" svg:y="6.3008in" svg:width="0.2043in" svg:height="0.1992in" draw:z-index="1389"><draw:text-box><text:p text:style-name="P6"><text:span text:style-name="T19"><text:s/></text:span></text:p></draw:text-box></draw:frame><draw:frame draw:style-name="fr2" draw:name="Frame1370" text:anchor-type="paragraph" svg:x="5.2402in" svg:y="6.3008in" svg:width="0.7752in" svg:height="0.1992in" draw:z-index="1390"><draw:text-box><text:p text:style-name="P6"><text:span text:style-name="T20">vigencia</text:span></text:p></draw:text-box></draw:frame><draw:frame draw:style-name="fr2" draw:name="Frame1371" text:anchor-type="paragraph" svg:x="5.7929in" svg:y="6.3008in" svg:width="0.2043in" svg:height="0.1992in" draw:z-index="1391"><draw:text-box><text:p text:style-name="P6"><text:span text:style-name="T19"><text:s/></text:span></text:p></draw:text-box></draw:frame><draw:frame draw:style-name="fr2" draw:name="Frame1372" text:anchor-type="paragraph" svg:x="5.8709in" svg:y="6.3008in" svg:width="0.4409in" svg:height="0.1992in" draw:z-index="1392"><draw:text-box><text:p text:style-name="P6"><text:span text:style-name="T20">del</text:span></text:p></draw:text-box></draw:frame><draw:frame draw:style-name="fr2" draw:name="Frame1373" text:anchor-type="paragraph" svg:x="6.0945in" svg:y="6.3008in" svg:width="0.2043in" svg:height="0.1992in" draw:z-index="1393"><draw:text-box><text:p text:style-name="P6"><text:span text:style-name="T19"><text:s/></text:span></text:p></draw:text-box></draw:frame><draw:frame draw:style-name="fr2" draw:name="Frame1374" text:anchor-type="paragraph" svg:x="6.1701in" svg:y="6.3008in" svg:width="0.9874in" svg:height="0.1992in" draw:z-index="1394"><draw:text-box><text:p text:style-name="P6"><text:span text:style-name="T20">expediente,</text:span></text:p></draw:text-box></draw:frame><draw:frame draw:style-name="fr2" draw:name="Frame1375" text:anchor-type="paragraph" svg:x="6.9362in" svg:y="6.3008in" svg:width="0.2043in" svg:height="0.1992in" draw:z-index="1395"><draw:text-box><text:p text:style-name="P6"><text:span text:style-name="T19"><text:s/></text:span></text:p></draw:text-box></draw:frame><draw:frame draw:style-name="fr2" draw:name="Frame1376" text:anchor-type="paragraph" svg:x="7.0118in" svg:y="6.3008in" svg:width="0.5008in" svg:height="0.1992in" draw:z-index="1396"><draw:text-box><text:p text:style-name="P6"><text:span text:style-name="T15">con</text:span></text:p></draw:text-box></draw:frame><draw:frame draw:style-name="fr2" draw:name="Frame1377" text:anchor-type="paragraph" svg:x="1.0181in" svg:y="6.4654in" svg:width="7.2457in" svg:height="0.1992in" draw:z-index="1397"><draw:text-box><text:p text:style-name="P6"><text:span text:style-name="T25">posterioridad a la fecha de presentación de la solicitud, lo cual podrá implicar la pérdida de efecto</text:span></text:p></draw:text-box></draw:frame><draw:frame draw:style-name="fr2" draw:name="Frame1378" text:anchor-type="paragraph" svg:x="1.0181in" svg:y="6.628in" svg:width="7.2457in" svg:height="0.1992in" draw:z-index="1398"><draw:text-box><text:p text:style-name="P6"><text:span text:style-name="T20">de la concesión aprobada y/o en su caso, la devolución total o parcial de la subvención recibida.</text:span></text:p></draw:text-box></draw:frame><draw:frame draw:style-name="fr2" draw:name="Frame1379" text:anchor-type="paragraph" svg:x="1.0181in" svg:y="6.9547in" svg:width="0.3417in" svg:height="0.1992in" draw:z-index="1399"><draw:text-box><text:p text:style-name="P6"><text:span text:style-name="T19">e)</text:span></text:p></draw:text-box></draw:frame><draw:frame draw:style-name="fr2" draw:name="Frame1380" text:anchor-type="paragraph" svg:x="1.1654in" svg:y="6.9547in" svg:width="0.2043in" svg:height="0.1992in" draw:z-index="1400"><draw:text-box><text:p text:style-name="P6"><text:span text:style-name="T19"><text:s/></text:span></text:p></draw:text-box></draw:frame><draw:frame draw:style-name="fr2" draw:name="Frame1381" text:anchor-type="paragraph" svg:x="1.2256in" svg:y="6.9547in" svg:width="0.9228in" svg:height="0.1992in" draw:z-index="1401"><draw:text-box><text:p text:style-name="P6"><text:span text:style-name="T20">Someterse</text:span></text:p></draw:text-box></draw:frame><draw:frame draw:style-name="fr2" draw:name="Frame1382" text:anchor-type="paragraph" svg:x="1.9264in" svg:y="6.9547in" svg:width="0.2043in" svg:height="0.1992in" draw:z-index="1402"><draw:text-box><text:p text:style-name="P6"><text:span text:style-name="T19"><text:s/></text:span></text:p></draw:text-box></draw:frame><draw:frame draw:style-name="fr2" draw:name="Frame1383" text:anchor-type="paragraph" svg:x="1.9866in" svg:y="6.9547in" svg:width="0.2661in" svg:height="0.1992in" draw:z-index="1403"><draw:text-box><text:p text:style-name="P6"><text:span text:style-name="T19">a</text:span></text:p></draw:text-box></draw:frame><draw:frame draw:style-name="fr2" draw:name="Frame1384" text:anchor-type="paragraph" svg:x="2.0866in" svg:y="6.9547in" svg:width="0.2043in" svg:height="0.1992in" draw:z-index="1404"><draw:text-box><text:p text:style-name="P6"><text:span text:style-name="T19"><text:s/></text:span></text:p></draw:text-box></draw:frame><draw:frame draw:style-name="fr2" draw:name="Frame1385" text:anchor-type="paragraph" svg:x="2.1472in" svg:y="6.9547in" svg:width="0.4236in" svg:height="0.1992in" draw:z-index="1405"><draw:text-box><text:p text:style-name="P6"><text:span text:style-name="T15">las</text:span></text:p></draw:text-box></draw:frame><draw:frame draw:style-name="fr2" draw:name="Frame1386" text:anchor-type="paragraph" svg:x="2.3484in" svg:y="6.9547in" svg:width="0.2043in" svg:height="0.1992in" draw:z-index="1406"><draw:text-box><text:p text:style-name="P6"><text:span text:style-name="T19"><text:s/></text:span></text:p></draw:text-box></draw:frame><draw:frame draw:style-name="fr2" draw:name="Frame1387" text:anchor-type="paragraph" svg:x="2.4091in" svg:y="6.9547in" svg:width="0.9929in" svg:height="0.1992in" draw:z-index="1407"><draw:text-box><text:p text:style-name="P6"><text:span text:style-name="T20">actuaciones</text:span></text:p></draw:text-box></draw:frame><draw:frame draw:style-name="fr2" draw:name="Frame1388" text:anchor-type="paragraph" svg:x="3.1799in" svg:y="6.9547in" svg:width="0.2043in" svg:height="0.1992in" draw:z-index="1408"><draw:text-box><text:p text:style-name="P6"><text:span text:style-name="T19"><text:s/></text:span></text:p></draw:text-box></draw:frame><draw:frame draw:style-name="fr2" draw:name="Frame1389" text:anchor-type="paragraph" svg:x="3.2402in" svg:y="6.9547in" svg:width="0.3917in" svg:height="0.1992in" draw:z-index="1409"><draw:text-box><text:p text:style-name="P6"><text:span text:style-name="T19">de</text:span></text:p></draw:text-box></draw:frame><draw:frame draw:style-name="fr2" draw:name="Frame1390" text:anchor-type="paragraph" svg:x="3.4189in" svg:y="6.9547in" svg:width="0.2043in" svg:height="0.1992in" draw:z-index="1410"><draw:text-box><text:p text:style-name="P6"><text:span text:style-name="T19"><text:s/></text:span></text:p></draw:text-box></draw:frame><draw:frame draw:style-name="fr2" draw:name="Frame1391" text:anchor-type="paragraph" svg:x="3.4791in" svg:y="6.9547in" svg:width="1.1272in" svg:height="0.1992in" draw:z-index="1411"><draw:text-box><text:p text:style-name="P6"><text:span text:style-name="T20">comprobación</text:span></text:p></draw:text-box></draw:frame><draw:frame draw:style-name="fr2" draw:name="Frame1392" text:anchor-type="paragraph" svg:x="4.3839in" svg:y="6.9547in" svg:width="0.2043in" svg:height="0.1992in" draw:z-index="1412"><draw:text-box><text:p text:style-name="P6"><text:span text:style-name="T19"><text:s/></text:span></text:p></draw:text-box></draw:frame><draw:frame draw:style-name="fr2" draw:name="Frame1393" text:anchor-type="paragraph" svg:x="4.4445in" svg:y="6.9547in" svg:width="0.4465in" svg:height="0.1992in" draw:z-index="1413"><draw:text-box><text:p text:style-name="P6"><text:span text:style-name="T20">por</text:span></text:p></draw:text-box></draw:frame><draw:frame draw:style-name="fr2" draw:name="Frame1394" text:anchor-type="paragraph" svg:x="4.6681in" svg:y="6.9547in" svg:width="0.2043in" svg:height="0.1992in" draw:z-index="1414"><draw:text-box><text:p text:style-name="P6"><text:span text:style-name="T19"><text:s/></text:span></text:p></draw:text-box></draw:frame><draw:frame draw:style-name="fr2" draw:name="Frame1395" text:anchor-type="paragraph" svg:x="4.7291in" svg:y="6.9547in" svg:width="0.3154in" svg:height="0.1992in" draw:z-index="1415"><draw:text-box><text:p text:style-name="P6"><text:span text:style-name="T15">el</text:span></text:p></draw:text-box></draw:frame><draw:frame draw:style-name="fr2" draw:name="Frame1396" text:anchor-type="paragraph" svg:x="4.8591in" svg:y="6.9547in" svg:width="0.2043in" svg:height="0.1992in" draw:z-index="1416"><draw:text-box><text:p text:style-name="P6"><text:span text:style-name="T19"><text:s/></text:span></text:p></draw:text-box></draw:frame><draw:frame draw:style-name="fr2" draw:name="Frame1397" text:anchor-type="paragraph" svg:x="4.9201in" svg:y="6.9547in" svg:width="0.6811in" svg:height="0.1992in" draw:z-index="1417"><draw:text-box><text:p text:style-name="P6"><text:span text:style-name="T20">órgano</text:span></text:p></draw:text-box></draw:frame><draw:frame draw:style-name="fr2" draw:name="Frame1398" text:anchor-type="paragraph" svg:x="5.3791in" svg:y="6.9547in" svg:width="0.2043in" svg:height="0.1992in" draw:z-index="1418"><draw:text-box><text:p text:style-name="P6"><text:span text:style-name="T19"><text:s/></text:span></text:p></draw:text-box></draw:frame><draw:frame draw:style-name="fr2" draw:name="Frame1399" text:anchor-type="paragraph" svg:x="5.4409in" svg:y="6.9547in" svg:width="0.6654in" svg:height="0.1992in" draw:z-index="1419"><draw:text-box><text:p text:style-name="P6"><text:span text:style-name="T20">Gestor</text:span></text:p></draw:text-box></draw:frame><draw:frame draw:style-name="fr2" draw:name="Frame1400" text:anchor-type="paragraph" svg:x="5.8839in" svg:y="6.9547in" svg:width="0.2043in" svg:height="0.1992in" draw:z-index="1420"><draw:text-box><text:p text:style-name="P6"><text:span text:style-name="T19"><text:s/></text:span></text:p></draw:text-box></draw:frame><draw:frame draw:style-name="fr2" draw:name="Frame1401" text:anchor-type="paragraph" svg:x="5.9445in" svg:y="6.9547in" svg:width="0.2535in" svg:height="0.1992in" draw:z-index="1421"><draw:text-box><text:p text:style-name="P6"><text:span text:style-name="T15">y</text:span></text:p></draw:text-box></draw:frame><draw:frame draw:style-name="fr2" draw:name="Frame1402" text:anchor-type="paragraph" svg:x="6.0354in" svg:y="6.9547in" svg:width="0.2043in" svg:height="0.1992in" draw:z-index="1422"><draw:text-box><text:p text:style-name="P6"><text:span text:style-name="T19"><text:s/></text:span></text:p></draw:text-box></draw:frame><draw:frame draw:style-name="fr2" draw:name="Frame1403" text:anchor-type="paragraph" svg:x="6.0957in" svg:y="6.9547in" svg:width="0.3898in" svg:height="0.1992in" draw:z-index="1423"><draw:text-box><text:p text:style-name="P6"><text:span text:style-name="T15">de</text:span></text:p></draw:text-box></draw:frame><draw:frame draw:style-name="fr2" draw:name="Frame1404" text:anchor-type="paragraph" svg:x="6.2728in" svg:y="6.9547in" svg:width="0.2043in" svg:height="0.1992in" draw:z-index="1424"><draw:text-box><text:p text:style-name="P6"><text:span text:style-name="T19"><text:s/></text:span></text:p></draw:text-box></draw:frame><draw:frame draw:style-name="fr2" draw:name="Frame1405" text:anchor-type="paragraph" svg:x="6.3346in" svg:y="6.9547in" svg:width="0.6654in" svg:height="0.1992in" draw:z-index="1425"><draw:text-box><text:p text:style-name="P6"><text:span text:style-name="T20">control</text:span></text:p></draw:text-box></draw:frame><draw:frame draw:style-name="fr2" draw:name="Frame1406" text:anchor-type="paragraph" svg:x="6.778in" svg:y="6.9547in" svg:width="0.2043in" svg:height="0.1992in" draw:z-index="1426"><draw:text-box><text:p text:style-name="P6"><text:span text:style-name="T19"><text:s/></text:span></text:p></draw:text-box></draw:frame><draw:frame draw:style-name="fr2" draw:name="Frame1407" text:anchor-type="paragraph" svg:x="6.8382in" svg:y="6.9547in" svg:width="0.4465in" svg:height="0.1992in" draw:z-index="1427"><draw:text-box><text:p text:style-name="P6"><text:span text:style-name="T20">por</text:span></text:p></draw:text-box></draw:frame><draw:frame draw:style-name="fr2" draw:name="Frame1408" text:anchor-type="paragraph" svg:x="7.0626in" svg:y="6.9547in" svg:width="0.2043in" svg:height="0.1992in" draw:z-index="1428"><draw:text-box><text:p text:style-name="P6"><text:span text:style-name="T19"><text:s/></text:span></text:p></draw:text-box></draw:frame><draw:frame draw:style-name="fr2" draw:name="Frame1409" text:anchor-type="paragraph" svg:x="7.1228in" svg:y="6.9547in" svg:width="0.3146in" svg:height="0.1992in" draw:z-index="1429"><draw:text-box><text:p text:style-name="P6"><text:span text:style-name="T15">la</text:span></text:p></draw:text-box></draw:frame><draw:frame draw:style-name="fr2" draw:name="Frame1410" text:anchor-type="paragraph" svg:x="1.0181in" svg:y="7.1193in" svg:width="7.2457in" svg:height="0.1992in" draw:z-index="1430"><draw:text-box><text:p text:style-name="P6"><text:span text:style-name="T20">Intervención Gral. de la Comunidad Autónoma de Canarias, la Audiencia de Cuentas de Canarias y</text:span></text:p></draw:text-box></draw:frame><draw:frame draw:style-name="fr2" draw:name="Frame1411" text:anchor-type="paragraph" svg:x="1.0181in" svg:y="7.2819in" svg:width="7.2457in" svg:height="0.1992in" draw:z-index="1431"><draw:text-box><text:p text:style-name="P6"><text:span text:style-name="T25">cualquier órgano competente en materia de fiscalización y control de fondos públicos, así como a</text:span></text:p></draw:text-box></draw:frame><draw:frame draw:style-name="fr2" draw:name="Frame1412" text:anchor-type="paragraph" svg:x="1.0181in" svg:y="7.4465in" svg:width="7.2457in" svg:height="0.1992in" draw:z-index="1432"><draw:text-box><text:p text:style-name="P6"><text:span text:style-name="T20">facilitar la información que le sea solicitada de acuerdo con lo establecido en las bases reguladoras</text:span></text:p></draw:text-box></draw:frame><draw:frame draw:style-name="fr2" draw:name="Frame1413" text:anchor-type="paragraph" svg:x="1.0181in" svg:y="7.6091in" svg:width="7.2457in" svg:height="0.1992in" draw:z-index="1433"><draw:text-box><text:p text:style-name="P6"><text:span text:style-name="T25">y la resolución de concesión, así como en el Decreto 36/2009, de 31 de marzo, modificado por los</text:span></text:p></draw:text-box></draw:frame><draw:frame draw:style-name="fr2" draw:name="Frame1414" text:anchor-type="paragraph" svg:x="1.0181in" svg:y="7.7736in" svg:width="0.7965in" svg:height="0.1992in" draw:z-index="1434"><draw:text-box><text:p text:style-name="P6"><text:span text:style-name="T20">Decretos</text:span></text:p></draw:text-box></draw:frame><draw:frame draw:style-name="fr2" draw:name="Frame1415" text:anchor-type="paragraph" svg:x="1.5925in" svg:y="7.7736in" svg:width="1.4083in" svg:height="0.1992in" draw:z-index="1435"><draw:text-box><text:p text:style-name="P6"><text:span text:style-name="T38"><text:s/>5/2015, de 30 de</text:span></text:p></draw:text-box></draw:frame><draw:frame draw:style-name="fr2" draw:name="Frame1416" text:anchor-type="paragraph" svg:x="2.7791in" svg:y="7.7736in" svg:width="0.6827in" svg:height="0.1992in" draw:z-index="1436"><draw:text-box><text:p text:style-name="P6"><text:span text:style-name="T25"><text:s/>enero,</text:span></text:p></draw:text-box></draw:frame><draw:frame draw:style-name="fr2" draw:name="Frame1417" text:anchor-type="paragraph" svg:x="3.2398in" svg:y="7.7736in" svg:width="0.4055in" svg:height="0.1992in" draw:z-index="1437"><draw:text-box><text:p text:style-name="P6"><text:span text:style-name="T39"><text:s/>y </text:span></text:p></draw:text-box></draw:frame><draw:frame draw:style-name="fr2" draw:name="Frame1418" text:anchor-type="paragraph" svg:x="3.4228in" svg:y="7.7736in" svg:width="1.078in" svg:height="0.1992in" draw:z-index="1438"><draw:text-box><text:p text:style-name="P6"><text:span text:style-name="T26">151/2022, de</text:span></text:p></draw:text-box></draw:frame><draw:frame draw:style-name="fr2" draw:name="Frame1419" text:anchor-type="paragraph" svg:x="4.2783in" svg:y="7.7736in" svg:width="0.7102in" svg:height="0.1992in" draw:z-index="1439"><draw:text-box><text:p text:style-name="P6"><text:span text:style-name="T40"><text:s/>23 de </text:span></text:p></draw:text-box></draw:frame><draw:frame draw:style-name="fr2" draw:name="Frame1420" text:anchor-type="paragraph" svg:x="4.7665in" svg:y="7.7736in" svg:width="3.4972in" svg:height="0.1992in" draw:z-index="1440"><draw:text-box><text:p text:style-name="P6"><text:span text:style-name="T23">junio, y demás normativa aplicable en</text:span></text:p></draw:text-box></draw:frame><draw:frame draw:style-name="fr2" draw:name="Frame1421" text:anchor-type="paragraph" svg:x="1.0181in" svg:y="7.9362in" svg:width="0.9217in" svg:height="0.1992in" draw:z-index="1441"><draw:text-box><text:p text:style-name="P6"><text:span text:style-name="T26">materia de</text:span></text:p></draw:text-box></draw:frame><draw:frame draw:style-name="fr2" draw:name="Frame1422" text:anchor-type="paragraph" svg:x="1.7181in" svg:y="7.9362in" svg:width="1.0417in" svg:height="0.1992in" draw:z-index="1442"><draw:text-box><text:p text:style-name="P6"><text:span text:style-name="T28"><text:s/>seguimiento</text:span></text:p></draw:text-box></draw:frame><draw:frame draw:style-name="fr2" draw:name="Frame1423" text:anchor-type="paragraph" svg:x="2.5374in" svg:y="7.9362in" svg:width="1.1429in" svg:height="0.1992in" draw:z-index="1443"><draw:text-box><text:p text:style-name="P6"><text:span text:style-name="T26"><text:s/>y justificación</text:span></text:p></draw:text-box></draw:frame><draw:frame draw:style-name="fr2" draw:name="Frame1424" text:anchor-type="paragraph" svg:x="3.4583in" svg:y="7.9362in" svg:width="1.978in" svg:height="0.1992in" draw:z-index="1444"><draw:text-box><text:p text:style-name="P6"><text:span text:style-name="T26"><text:s/>de subvenciones públicas,</text:span></text:p></draw:text-box></draw:frame><draw:frame draw:style-name="fr2" draw:name="Frame1425" text:anchor-type="paragraph" svg:x="5.2138in" svg:y="7.9362in" svg:width="0.4409in" svg:height="0.1992in" draw:z-index="1445"><draw:text-box><text:p text:style-name="P6"><text:span text:style-name="T24"><text:s/>en</text:span></text:p></draw:text-box></draw:frame><draw:frame draw:style-name="fr2" draw:name="Frame1426" text:anchor-type="paragraph" svg:x="5.4327in" svg:y="7.9362in" svg:width="0.9709in" svg:height="0.1992in" draw:z-index="1446"><draw:text-box><text:p text:style-name="P6"><text:span text:style-name="T23"><text:s/>especial la</text:span></text:p></draw:text-box></draw:frame><draw:frame draw:style-name="fr2" draw:name="Frame1427" text:anchor-type="paragraph" svg:x="6.1819in" svg:y="7.9362in" svg:width="1.8311in" svg:height="0.1992in" draw:z-index="1447"><draw:text-box><text:p text:style-name="P6"><text:span text:style-name="T24"><text:s/>Ley General de</text:span></text:p></draw:text-box></draw:frame><draw:frame draw:style-name="fr2" draw:name="Frame1428" text:anchor-type="paragraph" svg:x="1.0181in" svg:y="8.1008in" svg:width="7.2457in" svg:height="0.1992in" draw:z-index="1448"><draw:text-box><text:p text:style-name="P6"><text:span text:style-name="T20">Subvenciones, y el Real Decreto 887/2006, de 21 de julio, por el que se aprueba su Reglamento.</text:span></text:p></draw:text-box></draw:frame><draw:frame draw:style-name="fr2" draw:name="Frame1429" text:anchor-type="paragraph" svg:x="1.0181in" svg:y="8.428in" svg:width="7.2457in" svg:height="0.1992in" draw:z-index="1449"><draw:text-box><text:p text:style-name="P6"><text:span text:style-name="T25">f) Las entidades o personas beneficiarias deberán informar a los participantes en sus acciones y a</text:span></text:p></draw:text-box></draw:frame><draw:frame draw:style-name="fr2" draw:name="Frame1430" text:anchor-type="paragraph" svg:x="1.0181in" svg:y="8.5902in" svg:width="7.2457in" svg:height="0.1992in" draw:z-index="1450"><draw:text-box><text:p text:style-name="P6"><text:span text:style-name="T25">la opinión pública de la financiación de este programa por el SCE y el Servicio Público de Empleo</text:span></text:p></draw:text-box></draw:frame><draw:frame draw:style-name="fr2" draw:name="Frame1431" text:anchor-type="paragraph" svg:x="1.0181in" svg:y="8.7547in" svg:width="7.2457in" svg:height="0.1992in" draw:z-index="1451"><draw:text-box><text:p text:style-name="P6"><text:span text:style-name="T28">Estatal. En los contratos y demás documentación necesaria para la realización de las acciones, así</text:span></text:p></draw:text-box></draw:frame><draw:frame draw:style-name="fr2" draw:name="Frame1432" text:anchor-type="paragraph" svg:x="1.0181in" svg:y="8.9173in" svg:width="7.2457in" svg:height="0.1992in" draw:z-index="1452"><draw:text-box><text:p text:style-name="P6"><text:span text:style-name="T20">como en la señalización exterior existente en el CEE y, en todo caso, en las actividades de difusión</text:span></text:p></draw:text-box></draw:frame><draw:frame draw:style-name="fr2" draw:name="Frame1433" text:anchor-type="paragraph" svg:x="1.0181in" svg:y="9.0811in" svg:width="7.2457in" svg:height="0.1992in" draw:z-index="1453"><draw:text-box><text:p text:style-name="P6"><text:span text:style-name="T20">que pueda desarrollar en relación con las mismas se deberá indicar expresamente, en lugar visible,</text:span></text:p></draw:text-box></draw:frame><draw:frame draw:style-name="fr2" draw:name="Frame1434" text:anchor-type="paragraph" svg:x="1.0181in" svg:y="9.2445in" svg:width="7.2457in" svg:height="0.1992in" draw:z-index="1454"><draw:text-box><text:p text:style-name="P6"><text:span text:style-name="T20">que las acciones se han financiado con cargo a los fondos recibidos del Servicio Público de Empleo</text:span></text:p></draw:text-box></draw:frame><draw:frame draw:style-name="fr2" draw:name="Frame1435" text:anchor-type="paragraph" svg:x="1.0181in" svg:y="9.4083in" svg:width="7.2457in" svg:height="0.1992in" draw:z-index="1455"><draw:text-box><text:p text:style-name="P6"><text:span text:style-name="T23">Estatal, incorporando los elementos identificativos de la Comunidad Autónoma (Anexo IV Orden</text:span></text:p></draw:text-box></draw:frame><draw:frame draw:style-name="fr2" draw:name="Frame1436" text:anchor-type="paragraph" svg:x="1.0181in" svg:y="9.5717in" svg:width="7.2457in" svg:height="0.1992in" draw:z-index="1456"><draw:text-box><text:p text:style-name="P6"><text:span text:style-name="T26">TES/441/2022, de 17 de mayo, u órdenes ministeriales que la sucedan con mismo objeto). En la</text:span></text:p></draw:text-box></draw:frame><draw:frame draw:style-name="fr2" draw:name="Frame1437" text:anchor-type="paragraph" svg:x="1.0181in" svg:y="9.7354in" svg:width="0.572in" svg:height="0.1992in" draw:z-index="1457"><draw:text-box><text:p text:style-name="P6"><text:span text:style-name="T23">Web </text:span></text:p></draw:text-box></draw:frame><draw:frame draw:style-name="fr2" draw:name="Frame1438" text:anchor-type="paragraph" svg:x="1.3689in" svg:y="9.7354in" svg:width="0.4209in" svg:height="0.1992in" draw:z-index="1458"><draw:text-box><text:p text:style-name="P6"><text:span text:style-name="T15">del</text:span></text:p></draw:text-box></draw:frame><draw:frame draw:style-name="fr2" draw:name="Frame1439" text:anchor-type="paragraph" svg:x="1.5673in" svg:y="9.7354in" svg:width="0.2043in" svg:height="0.1992in" draw:z-index="1459"><draw:text-box><text:p text:style-name="P6"><text:span text:style-name="T19"><text:s/></text:span></text:p></draw:text-box></draw:frame><draw:frame draw:style-name="fr2" draw:name="Frame1440" text:anchor-type="paragraph" svg:x="1.6193in" svg:y="9.7354in" svg:width="0.5236in" svg:height="0.1992in" draw:z-index="1460"><draw:text-box><text:p text:style-name="P6"><text:span text:style-name="T20">SCE</text:span></text:p></draw:text-box></draw:frame><draw:frame draw:style-name="fr2" draw:name="Frame1441" text:anchor-type="paragraph" svg:x="1.9201in" svg:y="9.7354in" svg:width="0.2043in" svg:height="0.1992in" draw:z-index="1461"><draw:text-box><text:p text:style-name="P6"><text:span text:style-name="T19"><text:s/></text:span></text:p></draw:text-box></draw:frame><draw:frame draw:style-name="fr2" draw:name="Frame1442" text:anchor-type="paragraph" svg:x="1.972in" svg:y="9.7354in" svg:width="0.7264in" svg:height="0.1992in" draw:z-index="1462"><draw:text-box><text:p text:style-name="P6"><text:span text:style-name="T20">constan</text:span></text:p></draw:text-box></draw:frame><draw:frame draw:style-name="fr2" draw:name="Frame1443" text:anchor-type="paragraph" svg:x="2.4764in" svg:y="9.7354in" svg:width="0.2043in" svg:height="0.1992in" draw:z-index="1463"><draw:text-box><text:p text:style-name="P6"><text:span text:style-name="T19"><text:s/></text:span></text:p></draw:text-box></draw:frame><draw:frame draw:style-name="fr2" draw:name="Frame1444" text:anchor-type="paragraph" svg:x="2.528in" svg:y="9.7354in" svg:width="1.5362in" svg:height="0.1992in" draw:z-index="1464"><draw:text-box><text:p text:style-name="P6"><text:span text:style-name="T26">orientaciones sobre </text:span></text:p></draw:text-box></draw:frame><draw:frame draw:style-name="fr2" draw:name="Frame1445" text:anchor-type="paragraph" svg:x="3.8425in" svg:y="9.7354in" svg:width="0.3146in" svg:height="0.1992in" draw:z-index="1465"><draw:text-box><text:p text:style-name="P6"><text:span text:style-name="T15">la</text:span></text:p></draw:text-box></draw:frame><draw:frame draw:style-name="fr2" draw:name="Frame1446" text:anchor-type="paragraph" svg:x="3.9634in" svg:y="9.7354in" svg:width="0.2043in" svg:height="0.1992in" draw:z-index="1466"><draw:text-box><text:p text:style-name="P6"><text:span text:style-name="T19"><text:s/></text:span></text:p></draw:text-box></draw:frame><draw:frame draw:style-name="fr2" draw:name="Frame1447" text:anchor-type="paragraph" svg:x="4.0154in" svg:y="9.7354in" svg:width="0.8161in" svg:height="0.1992in" draw:z-index="1467"><draw:text-box><text:p text:style-name="P6"><text:span text:style-name="T25">obligada </text:span></text:p></draw:text-box></draw:frame><draw:frame draw:style-name="fr2" draw:name="Frame1448" text:anchor-type="paragraph" svg:x="4.6091in" svg:y="9.7354in" svg:width="0.8673in" svg:height="0.1992in" draw:z-index="1468"><draw:text-box><text:p text:style-name="P6"><text:span text:style-name="T20">publicidad</text:span></text:p></draw:text-box></draw:frame><draw:frame draw:style-name="fr2" draw:name="Frame1449" text:anchor-type="paragraph" svg:x="5.2543in" svg:y="9.7354in" svg:width="0.7366in" svg:height="0.1992in" draw:z-index="1469"><draw:text-box><text:p text:style-name="P6"><text:span text:style-name="T40"><text:s/>de los </text:span></text:p></draw:text-box></draw:frame><draw:frame draw:style-name="fr2" draw:name="Frame1450" text:anchor-type="paragraph" svg:x="5.7689in" svg:y="9.7354in" svg:width="0.9571in" svg:height="0.1992in" draw:z-index="1470"><draw:text-box><text:p text:style-name="P6"><text:span text:style-name="T25">programas </text:span></text:p></draw:text-box></draw:frame><draw:frame draw:style-name="fr2" draw:name="Frame1451" text:anchor-type="paragraph" svg:x="6.5035in" svg:y="9.7354in" svg:width="0.4409in" svg:height="0.1992in" draw:z-index="1471"><draw:text-box><text:p text:style-name="P6"><text:span text:style-name="T24">de </text:span></text:p></draw:text-box></draw:frame><draw:frame draw:style-name="fr2" draw:name="Frame1452" text:anchor-type="paragraph" svg:x="6.722in" svg:y="9.7354in" svg:width="0.9654in" svg:height="0.1992in" draw:z-index="1472"><draw:text-box><text:p text:style-name="P6"><text:span text:style-name="T20">Empleo:</text:span></text:p></draw:text-box></draw:frame><draw:frame draw:style-name="fr2" draw:name="Frame1453" text:anchor-type="paragraph" svg:x="1.0181in" svg:y="9.8945in" svg:width="7.2457in" svg:height="0.1445in" draw:z-index="1473"><draw:text-box><text:p text:style-name="P21"><text:span text:style-name="T41">https://www.gobiernodecanarias.org/empleo/sce/principal/servicios_ciudadania/servicios_para_entidades_colaboradoras/</text:span></text:p></draw:text-box></draw:frame><draw:frame draw:style-name="fr2" draw:name="Frame1454" text:anchor-type="paragraph" svg:x="0.5in" svg:y="10.9571in" svg:width="5.0374in" svg:height="0.1165in" draw:z-index="1474"><draw:text-box><text:p text:style-name="P7"><text:span text:style-name="T22">En la dirección https://sede.gobiernodecanarias.org/sede/verifica_doc?codigo_nde=</text:span></text:p></draw:text-box></draw:frame><draw:frame draw:style-name="fr2" draw:name="Frame1455" text:anchor-type="paragraph" svg:x="0.5in" svg:y="11.0402in" svg:width="4.6189in" svg:height="0.1165in" draw:z-index="1475"><draw:text-box><text:p text:style-name="P7"><text:span text:style-name="T22">puede ser comprobada la autenticidad de esta copia, mediante el número de</text:span></text:p></draw:text-box></draw:frame><draw:frame draw:style-name="fr2" draw:name="Frame1456" text:anchor-type="paragraph" svg:x="0.5in" svg:y="11.1236in" svg:width="2.0327in" svg:height="0.1165in" draw:z-index="1476"><draw:text-box><text:p text:style-name="P7"><text:span text:style-name="T22">documento electrónico siguiente:</text:span></text:p></draw:text-box></draw:frame><draw:g text:anchor-type="char" draw:z-index="5" draw:name="Shapes15" draw:style-name="gr1"><draw:custom-shape draw:style-name="gr3" draw:text-style-name="P8" svg:width="8.2642in" svg:height="11.6949in" svg:x="0in" svg:y="0in"><text:p/><draw:enhanced-geometry draw:mirror-horizontal="false" draw:mirror-vertical="false" drawooo:sub-view-size="7556500 10693400" draw:text-areas="0 0 7556500 10693400" svg:viewBox="0 0 7556500 10693400" draw:type="ooxml-non-primitive" draw:enhanced-path="M 931164 9141079 L 5957316 9141079 N"/></draw:custom-shape><draw:custom-shape draw:style-name="gr2" draw:text-style-name="P8" svg:width="8.2642in" svg:height="11.6949in" svg:x="0in" svg:y="0in"><text:p/><draw:enhanced-geometry draw:mirror-horizontal="false" draw:mirror-vertical="false" drawooo:sub-view-size="7556500 10693400" draw:text-areas="0 0 7556500 10693400" svg:viewBox="0 0 7556500 10693400" draw:type="ooxml-non-primitive" draw:enhanced-path="M 432054 10423398 L 432054 9930511 M 432054 10423398 L 3430778 10423398 M 432054 9930511 L 3430778 9930511 N"/></draw:custom-shape><draw:custom-shape draw:style-name="gr2" draw:text-style-name="P8" svg:width="8.2642in" svg:height="11.6949in" svg:x="0in" svg:y="0in"><text:p/><draw:enhanced-geometry draw:mirror-horizontal="false" draw:mirror-vertical="false" drawooo:sub-view-size="7556500 10693400" draw:text-areas="0 0 7556500 10693400" svg:viewBox="0 0 7556500 10693400" draw:type="ooxml-non-primitive" draw:enhanced-path="M 3430778 10423398 L 6685661 10423398 M 3430778 9930511 L 6685661 9930511 N"/></draw:custom-shape><draw:custom-shape draw:style-name="gr2" draw:text-style-name="P8" svg:width="8.2642in" svg:height="11.6949in" svg:x="0in" svg:y="0in"><text:p/><draw:enhanced-geometry draw:mirror-horizontal="false" draw:mirror-vertical="false" drawooo:sub-view-size="7556500 10693400" draw:text-areas="0 0 7556500 10693400" svg:viewBox="0 0 7556500 10693400" draw:type="ooxml-non-primitive" draw:enhanced-path="M 7124446 10423398 L 7124446 9930511 M 6685661 10423398 L 7124446 10423398 M 6685661 9930511 L 7124446 9930511 N"/></draw:custom-shape></draw:g></text:p>
      <text:p text:style-name="P1"/>
      <text:p text:style-name="P9"><draw:frame draw:style-name="fr1" draw:name="Img16" text:anchor-type="char" svg:x="3.8075in" svg:y="10.8744in" svg:width="3.4484in" svg:height="0.511in" draw:z-index="18"><draw:image xlink:href="Pictures/100000000000018E0000003BEAE483B6.png" xlink:type="simple" xlink:show="embed" xlink:actuate="onLoad" draw:mime-type="image/png"/></draw:frame></text:p>
      <text:p text:style-name="P1"><draw:frame draw:style-name="fr1" draw:name="Img17" text:anchor-type="char" svg:x="7.3256in" svg:y="10.9035in" svg:width="0.452in" svg:height="0.452in" draw:z-index="19"><draw:image xlink:href="Pictures/100000000000002D0000002D1FF5E7DF.png" xlink:type="simple" xlink:show="embed" xlink:actuate="onLoad" draw:mime-type="image/png"/></draw:frame></text:p>
      <text:p text:style-name="Standard"><draw:frame draw:style-name="fr2" draw:name="Frame1724" text:anchor-type="paragraph" svg:x="0.5in" svg:y="11.2181in" svg:width="3.7374in" svg:height="0.1555in" draw:z-index="1744"><draw:text-box><text:p text:style-name="P2"><text:span text:style-name="T1"><text:s/>0LGtgn2B-frDNieNzP7Lsw0Rd81_AEQ2X</text:span></text:p></draw:text-box></draw:frame><draw:frame draw:style-name="fr2" draw:name="Frame1458" text:anchor-type="paragraph" svg:x="1.0181in" svg:y="0.7409in" svg:width="7.2457in" svg:height="0.1992in" draw:z-index="1478"><draw:text-box><text:p text:style-name="P6"><text:span text:style-name="T42">publicidad_programas_empleo.html</text:span><text:span text:style-name="T15"> Cartel CEE: </text:span><text:span text:style-name="T42">https://www.gobiernodecanarias.org/empleo/sce/principal/areas_tematicas/empleo/</text:span></text:p></draw:text-box></draw:frame><draw:frame draw:style-name="fr2" draw:name="Frame1459" text:anchor-type="paragraph" svg:x="1.0181in" svg:y="0.9047in" svg:width="7.2457in" svg:height="0.1992in" draw:z-index="1479"><draw:text-box><text:p text:style-name="P6"><text:span text:style-name="T42">discapacidad/centros_especiales_empleo.html</text:span><text:span text:style-name="T43"> </text:span><text:span text:style-name="T15">Guía de Información y Publicidad Subdirección de Empleo: </text:span><text:span text:style-name="T42">https://</text:span></text:p></draw:text-box></draw:frame><draw:frame draw:style-name="fr2" draw:name="Frame1460" text:anchor-type="paragraph" svg:x="1.0181in" svg:y="1.0638in" svg:width="7.2457in" svg:height="0.1445in" draw:z-index="1480"><draw:text-box><text:p text:style-name="P21"><text:span text:style-name="T41">www.gobiernodecanarias.org/empleo/sce/ftp/principal/documentos/sce_empleo/publicidad_empleo/Guia%20de%20informaci%C3%B3n</text:span></text:p></draw:text-box></draw:frame><draw:frame draw:style-name="fr2" draw:name="Frame1461" text:anchor-type="paragraph" svg:x="1.0181in" svg:y="1.1827in" svg:width="4.7535in" svg:height="0.1445in" draw:z-index="1481"><draw:text-box><text:p text:style-name="P21"><text:span text:style-name="T42">%20y%20publicidad%20Subdireccion%20Empleo%202022.pdf</text:span><text:span text:style-name="T43"> </text:span></text:p></draw:text-box></draw:frame><draw:frame draw:style-name="fr2" draw:name="Frame1462" text:anchor-type="paragraph" svg:x="1.0181in" svg:y="1.4701in" svg:width="0.3417in" svg:height="0.1992in" draw:z-index="1482"><draw:text-box><text:p text:style-name="P6"><text:span text:style-name="T19">g)</text:span></text:p></draw:text-box></draw:frame><draw:frame draw:style-name="fr2" draw:name="Frame1463" text:anchor-type="paragraph" svg:x="1.1626in" svg:y="1.4701in" svg:width="0.2043in" svg:height="0.1992in" draw:z-index="1483"><draw:text-box><text:p text:style-name="P6"><text:span text:style-name="T19"><text:s/></text:span></text:p></draw:text-box></draw:frame><draw:frame draw:style-name="fr2" draw:name="Frame1464" text:anchor-type="paragraph" svg:x="1.2209in" svg:y="1.4701in" svg:width="0.4673in" svg:height="0.1992in" draw:z-index="1484"><draw:text-box><text:p text:style-name="P6"><text:span text:style-name="T20">Las</text:span></text:p></draw:text-box></draw:frame><draw:frame draw:style-name="fr2" draw:name="Frame1465" text:anchor-type="paragraph" svg:x="1.4661in" svg:y="1.4701in" svg:width="0.2043in" svg:height="0.1992in" draw:z-index="1485"><draw:text-box><text:p text:style-name="P6"><text:span text:style-name="T19"><text:s/></text:span></text:p></draw:text-box></draw:frame><draw:frame draw:style-name="fr2" draw:name="Frame1466" text:anchor-type="paragraph" svg:x="1.5217in" svg:y="1.4701in" svg:width="0.852in" svg:height="0.1992in" draw:z-index="1486"><draw:text-box><text:p text:style-name="P6"><text:span text:style-name="T20">entidades</text:span></text:p></draw:text-box></draw:frame><draw:frame draw:style-name="fr2" draw:name="Frame1467" text:anchor-type="paragraph" svg:x="2.1516in" svg:y="1.4701in" svg:width="0.2043in" svg:height="0.1992in" draw:z-index="1487"><draw:text-box><text:p text:style-name="P6"><text:span text:style-name="T19"><text:s/></text:span></text:p></draw:text-box></draw:frame><draw:frame draw:style-name="fr2" draw:name="Frame1468" text:anchor-type="paragraph" svg:x="2.2071in" svg:y="1.4701in" svg:width="0.2661in" svg:height="0.1992in" draw:z-index="1488"><draw:text-box><text:p text:style-name="P6"><text:span text:style-name="T19">o</text:span></text:p></draw:text-box></draw:frame><draw:frame draw:style-name="fr2" draw:name="Frame1469" text:anchor-type="paragraph" svg:x="2.3047in" svg:y="1.4701in" svg:width="0.2043in" svg:height="0.1992in" draw:z-index="1489"><draw:text-box><text:p text:style-name="P6"><text:span text:style-name="T19"><text:s/></text:span></text:p></draw:text-box></draw:frame><draw:frame draw:style-name="fr2" draw:name="Frame1470" text:anchor-type="paragraph" svg:x="2.3626in" svg:y="1.4701in" svg:width="0.8193in" svg:height="0.1992in" draw:z-index="1490"><draw:text-box><text:p text:style-name="P6"><text:span text:style-name="T20">personas</text:span></text:p></draw:text-box></draw:frame><draw:frame draw:style-name="fr2" draw:name="Frame1471" text:anchor-type="paragraph" svg:x="2.9598in" svg:y="1.4701in" svg:width="0.2043in" svg:height="0.1992in" draw:z-index="1491"><draw:text-box><text:p text:style-name="P6"><text:span text:style-name="T19"><text:s/></text:span></text:p></draw:text-box></draw:frame><draw:frame draw:style-name="fr2" draw:name="Frame1472" text:anchor-type="paragraph" svg:x="3.0181in" svg:y="1.4701in" svg:width="1.0291in" svg:height="0.1992in" draw:z-index="1492"><draw:text-box><text:p text:style-name="P6"><text:span text:style-name="T20">beneficiarias</text:span></text:p></draw:text-box></draw:frame><draw:frame draw:style-name="fr2" draw:name="Frame1473" text:anchor-type="paragraph" svg:x="3.8252in" svg:y="1.4701in" svg:width="0.2043in" svg:height="0.1992in" draw:z-index="1493"><draw:text-box><text:p text:style-name="P6"><text:span text:style-name="T19"><text:s/></text:span></text:p></draw:text-box></draw:frame><draw:frame draw:style-name="fr2" draw:name="Frame1474" text:anchor-type="paragraph" svg:x="3.8827in" svg:y="1.4701in" svg:width="0.3898in" svg:height="0.1992in" draw:z-index="1494"><draw:text-box><text:p text:style-name="P6"><text:span text:style-name="T15">de</text:span></text:p></draw:text-box></draw:frame><draw:frame draw:style-name="fr2" draw:name="Frame1475" text:anchor-type="paragraph" svg:x="4.0563in" svg:y="1.4701in" svg:width="0.2043in" svg:height="0.1992in" draw:z-index="1495"><draw:text-box><text:p text:style-name="P6"><text:span text:style-name="T19"><text:s/></text:span></text:p></draw:text-box></draw:frame><draw:frame draw:style-name="fr2" draw:name="Frame1476" text:anchor-type="paragraph" svg:x="4.1146in" svg:y="1.4701in" svg:width="0.4193in" svg:height="0.1992in" draw:z-index="1496"><draw:text-box><text:p text:style-name="P6"><text:span text:style-name="T15">las</text:span></text:p></draw:text-box></draw:frame><draw:frame draw:style-name="fr2" draw:name="Frame1477" text:anchor-type="paragraph" svg:x="4.3118in" svg:y="1.4701in" svg:width="0.2043in" svg:height="0.1992in" draw:z-index="1497"><draw:text-box><text:p text:style-name="P6"><text:span text:style-name="T19"><text:s/></text:span></text:p></draw:text-box></draw:frame><draw:frame draw:style-name="fr2" draw:name="Frame1478" text:anchor-type="paragraph" svg:x="4.3701in" svg:y="1.4701in" svg:width="0.6945in" svg:height="0.1992in" draw:z-index="1498"><draw:text-box><text:p text:style-name="P6"><text:span text:style-name="T20">ayudas</text:span></text:p></draw:text-box></draw:frame><draw:frame draw:style-name="fr2" draw:name="Frame1479" text:anchor-type="paragraph" svg:x="4.8417in" svg:y="1.4701in" svg:width="0.2043in" svg:height="0.1992in" draw:z-index="1499"><draw:text-box><text:p text:style-name="P6"><text:span text:style-name="T19"><text:s/></text:span></text:p></draw:text-box></draw:frame><draw:frame draw:style-name="fr2" draw:name="Frame1480" text:anchor-type="paragraph" svg:x="4.9in" svg:y="1.4701in" svg:width="0.2535in" svg:height="0.1992in" draw:z-index="1500"><draw:text-box><text:p text:style-name="P6"><text:span text:style-name="T15">y</text:span></text:p></draw:text-box></draw:frame><draw:frame draw:style-name="fr2" draw:name="Frame1481" text:anchor-type="paragraph" svg:x="4.9882in" svg:y="1.4701in" svg:width="0.2043in" svg:height="0.1992in" draw:z-index="1501"><draw:text-box><text:p text:style-name="P6"><text:span text:style-name="T19"><text:s/></text:span></text:p></draw:text-box></draw:frame><draw:frame draw:style-name="fr2" draw:name="Frame1482" text:anchor-type="paragraph" svg:x="5.0465in" svg:y="1.4701in" svg:width="1.0992in" svg:height="0.1992in" draw:z-index="1502"><draw:text-box><text:p text:style-name="P6"><text:span text:style-name="T20">subvenciones</text:span></text:p></draw:text-box></draw:frame><draw:frame draw:style-name="fr2" draw:name="Frame1483" text:anchor-type="paragraph" svg:x="5.9236in" svg:y="1.4701in" svg:width="0.2043in" svg:height="0.1992in" draw:z-index="1503"><draw:text-box><text:p text:style-name="P6"><text:span text:style-name="T19"><text:s/></text:span></text:p></draw:text-box></draw:frame><draw:frame draw:style-name="fr2" draw:name="Frame1484" text:anchor-type="paragraph" svg:x="5.9811in" svg:y="1.4701in" svg:width="0.7555in" svg:height="0.1992in" draw:z-index="1504"><draw:text-box><text:p text:style-name="P6"><text:span text:style-name="T20">públicas</text:span></text:p></draw:text-box></draw:frame><draw:frame draw:style-name="fr2" draw:name="Frame1485" text:anchor-type="paragraph" svg:x="6.5154in" svg:y="1.4701in" svg:width="0.2043in" svg:height="0.1992in" draw:z-index="1505"><draw:text-box><text:p text:style-name="P6"><text:span text:style-name="T19"><text:s/></text:span></text:p></draw:text-box></draw:frame><draw:frame draw:style-name="fr2" draw:name="Frame1486" text:anchor-type="paragraph" svg:x="6.5728in" svg:y="1.4701in" svg:width="0.7165in" svg:height="0.1992in" draw:z-index="1506"><draw:text-box><text:p text:style-name="P6"><text:span text:style-name="T20">tendrán</text:span></text:p></draw:text-box></draw:frame><draw:frame draw:style-name="fr2" draw:name="Frame1487" text:anchor-type="paragraph" svg:x="7.0681in" svg:y="1.4701in" svg:width="0.2043in" svg:height="0.1992in" draw:z-index="1507"><draw:text-box><text:p text:style-name="P6"><text:span text:style-name="T19"><text:s/></text:span></text:p></draw:text-box></draw:frame><draw:frame draw:style-name="fr2" draw:name="Frame1488" text:anchor-type="paragraph" svg:x="7.1244in" svg:y="1.4701in" svg:width="0.3165in" svg:height="0.1992in" draw:z-index="1508"><draw:text-box><text:p text:style-name="P6"><text:span text:style-name="T19">la</text:span></text:p></draw:text-box></draw:frame><draw:frame draw:style-name="fr2" draw:name="Frame1489" text:anchor-type="paragraph" svg:x="1.0181in" svg:y="1.6327in" svg:width="0.8902in" svg:height="0.1992in" draw:z-index="1509"><draw:text-box><text:p text:style-name="P6"><text:span text:style-name="T20">obligación</text:span></text:p></draw:text-box></draw:frame><draw:frame draw:style-name="fr2" draw:name="Frame1490" text:anchor-type="paragraph" svg:x="1.6862in" svg:y="1.6327in" svg:width="0.2043in" svg:height="0.1992in" draw:z-index="1510"><draw:text-box><text:p text:style-name="P6"><text:span text:style-name="T19"><text:s/></text:span></text:p></draw:text-box></draw:frame><draw:frame draw:style-name="fr2" draw:name="Frame1491" text:anchor-type="paragraph" svg:x="1.7602in" svg:y="1.6327in" svg:width="0.3917in" svg:height="0.1992in" draw:z-index="1511"><draw:text-box><text:p text:style-name="P6"><text:span text:style-name="T19">de</text:span></text:p></draw:text-box></draw:frame><draw:frame draw:style-name="fr2" draw:name="Frame1492" text:anchor-type="paragraph" svg:x="1.952in" svg:y="1.6327in" svg:width="0.2043in" svg:height="0.1992in" draw:z-index="1512"><draw:text-box><text:p text:style-name="P6"><text:span text:style-name="T19"><text:s/></text:span></text:p></draw:text-box></draw:frame><draw:frame draw:style-name="fr2" draw:name="Frame1493" text:anchor-type="paragraph" svg:x="2.028in" svg:y="1.6327in" svg:width="0.9134in" svg:height="0.1992in" draw:z-index="1513"><draw:text-box><text:p text:style-name="P6"><text:span text:style-name="T20">someterse</text:span></text:p></draw:text-box></draw:frame><draw:frame draw:style-name="fr2" draw:name="Frame1494" text:anchor-type="paragraph" svg:x="2.7189in" svg:y="1.6327in" svg:width="0.2043in" svg:height="0.1992in" draw:z-index="1514"><draw:text-box><text:p text:style-name="P6"><text:span text:style-name="T19"><text:s/></text:span></text:p></draw:text-box></draw:frame><draw:frame draw:style-name="fr2" draw:name="Frame1495" text:anchor-type="paragraph" svg:x="2.7929in" svg:y="1.6327in" svg:width="0.2661in" svg:height="0.1992in" draw:z-index="1515"><draw:text-box><text:p text:style-name="P6"><text:span text:style-name="T19">a</text:span></text:p></draw:text-box></draw:frame><draw:frame draw:style-name="fr2" draw:name="Frame1496" text:anchor-type="paragraph" svg:x="2.9071in" svg:y="1.6327in" svg:width="0.2043in" svg:height="0.1992in" draw:z-index="1516"><draw:text-box><text:p text:style-name="P6"><text:span text:style-name="T19"><text:s/></text:span></text:p></draw:text-box></draw:frame><draw:frame draw:style-name="fr2" draw:name="Frame1497" text:anchor-type="paragraph" svg:x="2.9811in" svg:y="1.6327in" svg:width="0.428in" svg:height="0.1992in" draw:z-index="1517"><draw:text-box><text:p text:style-name="P6"><text:span text:style-name="T15">las</text:span></text:p></draw:text-box></draw:frame><draw:frame draw:style-name="fr2" draw:name="Frame1498" text:anchor-type="paragraph" svg:x="3.1953in" svg:y="1.6327in" svg:width="0.2043in" svg:height="0.1992in" draw:z-index="1518"><draw:text-box><text:p text:style-name="P6"><text:span text:style-name="T19"><text:s/></text:span></text:p></draw:text-box></draw:frame><draw:frame draw:style-name="fr2" draw:name="Frame1499" text:anchor-type="paragraph" svg:x="3.2709in" svg:y="1.6327in" svg:width="1.0071in" svg:height="0.1992in" draw:z-index="1519"><draw:text-box><text:p text:style-name="P6"><text:span text:style-name="T20">actuaciones</text:span></text:p></draw:text-box></draw:frame><draw:frame draw:style-name="fr2" draw:name="Frame1500" text:anchor-type="paragraph" svg:x="4.0555in" svg:y="1.6327in" svg:width="0.2043in" svg:height="0.1992in" draw:z-index="1520"><draw:text-box><text:p text:style-name="P6"><text:span text:style-name="T19"><text:s/></text:span></text:p></draw:text-box></draw:frame><draw:frame draw:style-name="fr2" draw:name="Frame1501" text:anchor-type="paragraph" svg:x="4.1311in" svg:y="1.6327in" svg:width="0.3898in" svg:height="0.1992in" draw:z-index="1521"><draw:text-box><text:p text:style-name="P6"><text:span text:style-name="T15">de</text:span></text:p></draw:text-box></draw:frame><draw:frame draw:style-name="fr2" draw:name="Frame1502" text:anchor-type="paragraph" svg:x="4.322in" svg:y="1.6327in" svg:width="0.2043in" svg:height="0.1992in" draw:z-index="1522"><draw:text-box><text:p text:style-name="P6"><text:span text:style-name="T19"><text:s/></text:span></text:p></draw:text-box></draw:frame><draw:frame draw:style-name="fr2" draw:name="Frame1503" text:anchor-type="paragraph" svg:x="4.3965in" svg:y="1.6327in" svg:width="0.6791in" svg:height="0.1992in" draw:z-index="1523"><draw:text-box><text:p text:style-name="P6"><text:span text:style-name="T20">control</text:span></text:p></draw:text-box></draw:frame><draw:frame draw:style-name="fr2" draw:name="Frame1504" text:anchor-type="paragraph" svg:x="4.8535in" svg:y="1.6327in" svg:width="0.2043in" svg:height="0.1992in" draw:z-index="1524"><draw:text-box><text:p text:style-name="P6"><text:span text:style-name="T19"><text:s/></text:span></text:p></draw:text-box></draw:frame><draw:frame draw:style-name="fr2" draw:name="Frame1505" text:anchor-type="paragraph" svg:x="4.9283in" svg:y="1.6327in" svg:width="0.4929in" svg:height="0.1992in" draw:z-index="1525"><draw:text-box><text:p text:style-name="P6"><text:span text:style-name="T20">que</text:span></text:p></draw:text-box></draw:frame><draw:frame draw:style-name="fr2" draw:name="Frame1506" text:anchor-type="paragraph" svg:x="5.1984in" svg:y="1.6327in" svg:width="0.2043in" svg:height="0.1992in" draw:z-index="1526"><draw:text-box><text:p text:style-name="P6"><text:span text:style-name="T19"><text:s/></text:span></text:p></draw:text-box></draw:frame><draw:frame draw:style-name="fr2" draw:name="Frame1507" text:anchor-type="paragraph" svg:x="5.2736in" svg:y="1.6327in" svg:width="0.3898in" svg:height="0.1992in" draw:z-index="1527"><draw:text-box><text:p text:style-name="P6"><text:span text:style-name="T15">en</text:span></text:p></draw:text-box></draw:frame><draw:frame draw:style-name="fr2" draw:name="Frame1508" text:anchor-type="paragraph" svg:x="5.4646in" svg:y="1.6327in" svg:width="0.2043in" svg:height="0.1992in" draw:z-index="1528"><draw:text-box><text:p text:style-name="P6"><text:span text:style-name="T19"><text:s/></text:span></text:p></draw:text-box></draw:frame><draw:frame draw:style-name="fr2" draw:name="Frame1509" text:anchor-type="paragraph" svg:x="5.539in" svg:y="1.6327in" svg:width="0.7256in" svg:height="0.1992in" draw:z-index="1529"><draw:text-box><text:p text:style-name="P6"><text:span text:style-name="T20">materia</text:span></text:p></draw:text-box></draw:frame><draw:frame draw:style-name="fr2" draw:name="Frame1510" text:anchor-type="paragraph" svg:x="6.0425in" svg:y="1.6327in" svg:width="0.2043in" svg:height="0.1992in" draw:z-index="1530"><draw:text-box><text:p text:style-name="P6"><text:span text:style-name="T19"><text:s/></text:span></text:p></draw:text-box></draw:frame><draw:frame draw:style-name="fr2" draw:name="Frame1511" text:anchor-type="paragraph" svg:x="6.1181in" svg:y="1.6327in" svg:width="0.3898in" svg:height="0.1992in" draw:z-index="1531"><draw:text-box><text:p text:style-name="P6"><text:span text:style-name="T15">de</text:span></text:p></draw:text-box></draw:frame><draw:frame draw:style-name="fr2" draw:name="Frame1512" text:anchor-type="paragraph" svg:x="6.3091in" svg:y="1.6327in" svg:width="0.2043in" svg:height="0.1992in" draw:z-index="1532"><draw:text-box><text:p text:style-name="P6"><text:span text:style-name="T19"><text:s/></text:span></text:p></draw:text-box></draw:frame><draw:frame draw:style-name="fr2" draw:name="Frame1513" text:anchor-type="paragraph" svg:x="6.3835in" svg:y="1.6327in" svg:width="1.5008in" svg:height="0.1992in" draw:z-index="1533"><draw:text-box><text:p text:style-name="P6"><text:span text:style-name="T20">transparencia</text:span></text:p></draw:text-box></draw:frame><draw:frame draw:style-name="fr2" draw:name="Frame1514" text:anchor-type="paragraph" svg:x="1.0181in" svg:y="1.7972in" svg:width="7.2457in" svg:height="0.1992in" draw:z-index="1534"><draw:text-box><text:p text:style-name="P6"><text:span text:style-name="T20">corresponden al Comisionado de Transparencia y Acceso a la Información Pública. Es obligado dar</text:span></text:p></draw:text-box></draw:frame><draw:frame draw:style-name="fr2" draw:name="Frame1515" text:anchor-type="paragraph" svg:x="1.0181in" svg:y="1.9598in" svg:width="7.2457in" svg:height="0.1992in" draw:z-index="1535"><draw:text-box><text:p text:style-name="P6"><text:span text:style-name="T23">publicidad de las subvenciones y ayudas percibidas en la página web de la entidad beneficiaria,</text:span></text:p></draw:text-box></draw:frame><draw:frame draw:style-name="fr2" draw:name="Frame1516" text:anchor-type="paragraph" svg:x="1.0181in" svg:y="2.1244in" svg:width="7.2457in" svg:height="0.1992in" draw:z-index="1536"><draw:text-box><text:p text:style-name="P6"><text:span text:style-name="T24">especificando las informaciones a las que se refieren los arts. 6 y 8 de la Ley 19/2013, de 9 de</text:span></text:p></draw:text-box></draw:frame><draw:frame draw:style-name="fr2" draw:name="Frame1517" text:anchor-type="paragraph" svg:x="1.0181in" svg:y="2.2866in" svg:width="7.2457in" svg:height="0.1992in" draw:z-index="1537"><draw:text-box><text:p text:style-name="P6"><text:span text:style-name="T26">diciembre, de transparencia, acceso a la información pública y buen gobierno, en el supuesto de</text:span></text:p></draw:text-box></draw:frame><draw:frame draw:style-name="fr2" draw:name="Frame1518" text:anchor-type="paragraph" svg:x="1.0181in" svg:y="2.4516in" svg:width="0.5193in" svg:height="0.1992in" draw:z-index="1538"><draw:text-box><text:p text:style-name="P6"><text:span text:style-name="T23">que </text:span></text:p></draw:text-box></draw:frame><draw:frame draw:style-name="fr2" draw:name="Frame1519" text:anchor-type="paragraph" svg:x="1.3154in" svg:y="2.4516in" svg:width="0.9165in" svg:height="0.1992in" draw:z-index="1539"><draw:text-box><text:p text:style-name="P6"><text:span text:style-name="T23">la cuantía </text:span></text:p></draw:text-box></draw:frame><draw:frame draw:style-name="fr2" draw:name="Frame1520" text:anchor-type="paragraph" svg:x="2.0098in" svg:y="2.4516in" svg:width="0.6126in" svg:height="0.1992in" draw:z-index="1540"><draw:text-box><text:p text:style-name="P6"><text:span text:style-name="T33">de la </text:span></text:p></draw:text-box></draw:frame><draw:frame draw:style-name="fr2" draw:name="Frame1521" text:anchor-type="paragraph" svg:x="2.4in" svg:y="2.4516in" svg:width="1.0854in" svg:height="0.1992in" draw:z-index="1541"><draw:text-box><text:p text:style-name="P6"><text:span text:style-name="T26">subvención o</text:span></text:p></draw:text-box></draw:frame><draw:frame draw:style-name="fr2" draw:name="Frame1522" text:anchor-type="paragraph" svg:x="3.2634in" svg:y="2.4516in" svg:width="1.2984in" svg:height="0.1992in" draw:z-index="1542"><draw:text-box><text:p text:style-name="P6"><text:span text:style-name="T26"><text:s/>ayuda percibida</text:span></text:p></draw:text-box></draw:frame><draw:frame draw:style-name="fr2" draw:name="Frame1523" text:anchor-type="paragraph" svg:x="4.3398in" svg:y="2.4516in" svg:width="1.0811in" svg:height="0.1992in" draw:z-index="1543"><draw:text-box><text:p text:style-name="P6"><text:span text:style-name="T23"><text:s/>sea superior</text:span></text:p></draw:text-box></draw:frame><draw:frame draw:style-name="fr2" draw:name="Frame1524" text:anchor-type="paragraph" svg:x="5.1984in" svg:y="2.4516in" svg:width="0.4134in" svg:height="0.1992in" draw:z-index="1544"><draw:text-box><text:p text:style-name="P6"><text:span text:style-name="T39"><text:s/>a </text:span></text:p></draw:text-box></draw:frame><draw:frame draw:style-name="fr2" draw:name="Frame1525" text:anchor-type="paragraph" svg:x="5.3898in" svg:y="2.4516in" svg:width="0.7146in" svg:height="0.1992in" draw:z-index="1545"><draw:text-box><text:p text:style-name="P6"><text:span text:style-name="T25">60.000 </text:span></text:p></draw:text-box></draw:frame><draw:frame draw:style-name="fr2" draw:name="Frame1526" text:anchor-type="paragraph" svg:x="5.8819in" svg:y="2.4516in" svg:width="0.7654in" svg:height="0.1992in" draw:z-index="1546"><draw:text-box><text:p text:style-name="P6"><text:span text:style-name="T23">euros, o</text:span></text:p></draw:text-box></draw:frame><draw:frame draw:style-name="fr2" draw:name="Frame1527" text:anchor-type="paragraph" svg:x="6.4252in" svg:y="2.4516in" svg:width="0.55in" svg:height="0.1992in" draw:z-index="1547"><draw:text-box><text:p text:style-name="P6"><text:span text:style-name="T26"><text:s/>bien</text:span></text:p></draw:text-box></draw:frame><draw:frame draw:style-name="fr2" draw:name="Frame1528" text:anchor-type="paragraph" svg:x="6.752in" svg:y="2.4516in" svg:width="0.5799in" svg:height="0.1992in" draw:z-index="1548"><draw:text-box><text:p text:style-name="P6"><text:span text:style-name="T25"><text:s/>igual</text:span></text:p></draw:text-box></draw:frame><draw:frame draw:style-name="fr2" draw:name="Frame1529" text:anchor-type="paragraph" svg:x="7.1102in" svg:y="2.4516in" svg:width="0.3453in" svg:height="0.1992in" draw:z-index="1549"><draw:text-box><text:p text:style-name="P6"><text:span text:style-name="T44"><text:s/>o</text:span></text:p></draw:text-box></draw:frame><draw:frame draw:style-name="fr2" draw:name="Frame1530" text:anchor-type="paragraph" svg:x="1.0181in" svg:y="2.6138in" svg:width="7.2457in" svg:height="0.1992in" draw:z-index="1550"><draw:text-box><text:p text:style-name="P6"><text:span text:style-name="T20">superior a 5.000 euros y represente al menos el 30% del total de los ingresos anuales de la entidad</text:span></text:p></draw:text-box></draw:frame><draw:frame draw:style-name="fr2" draw:name="Frame1531" text:anchor-type="paragraph" svg:x="1.0181in" svg:y="2.7783in" svg:width="7.2457in" svg:height="0.1992in" draw:z-index="1551"><draw:text-box><text:p text:style-name="P6"><text:span text:style-name="T25">beneficiaria, de conformidad con lo previsto en el art. 3 de la Ley 12/2014, de 26 de diciembre, de</text:span></text:p></draw:text-box></draw:frame><draw:frame draw:style-name="fr2" draw:name="Frame1532" text:anchor-type="paragraph" svg:x="1.0181in" svg:y="2.9409in" svg:width="5.25in" svg:height="0.1992in" draw:z-index="1552"><draw:text-box><text:p text:style-name="P6"><text:span text:style-name="T20">transparencia y de acceso a la información pública.</text:span></text:p></draw:text-box></draw:frame><draw:frame draw:style-name="fr2" draw:name="Frame1533" text:anchor-type="paragraph" svg:x="1.0181in" svg:y="3.2681in" svg:width="0.8346in" svg:height="0.1992in" draw:z-index="1553"><draw:text-box><text:p text:style-name="P6"><text:span text:style-name="T4">SEXTO.-</text:span><text:span text:style-name="T15"> </text:span></text:p></draw:text-box></draw:frame><draw:frame draw:style-name="fr2" draw:name="Frame1534" text:anchor-type="paragraph" svg:x="1.6311in" svg:y="3.2681in" svg:width="6.6327in" svg:height="0.1992in" draw:z-index="1554"><draw:text-box><text:p text:style-name="P6"><text:span text:style-name="T24">El importe de las ayudas o subvenciones no podrá ser, en ningún caso, de tal cuantía</text:span></text:p></draw:text-box></draw:frame><draw:frame draw:style-name="fr2" draw:name="Frame1535" text:anchor-type="paragraph" svg:x="1.0181in" svg:y="3.4327in" svg:width="0.5181in" svg:height="0.1992in" draw:z-index="1555"><draw:text-box><text:p text:style-name="P6"><text:span text:style-name="T20">que,</text:span></text:p></draw:text-box></draw:frame><draw:frame draw:style-name="fr2" draw:name="Frame1536" text:anchor-type="paragraph" svg:x="1.3146in" svg:y="3.4327in" svg:width="0.2043in" svg:height="0.1992in" draw:z-index="1556"><draw:text-box><text:p text:style-name="P6"><text:span text:style-name="T19"><text:s/></text:span></text:p></draw:text-box></draw:frame><draw:frame draw:style-name="fr2" draw:name="Frame1537" text:anchor-type="paragraph" svg:x="1.3764in" svg:y="3.4327in" svg:width="1.0799in" svg:height="0.1992in" draw:z-index="1557"><draw:text-box><text:p text:style-name="P6"><text:span text:style-name="T20">aisladamente</text:span></text:p></draw:text-box></draw:frame><draw:frame draw:style-name="fr2" draw:name="Frame1538" text:anchor-type="paragraph" svg:x="2.2339in" svg:y="3.4327in" svg:width="0.2043in" svg:height="0.1992in" draw:z-index="1558"><draw:text-box><text:p text:style-name="P6"><text:span text:style-name="T19"><text:s/></text:span></text:p></draw:text-box></draw:frame><draw:frame draw:style-name="fr2" draw:name="Frame1539" text:anchor-type="paragraph" svg:x="2.2957in" svg:y="3.4327in" svg:width="0.2661in" svg:height="0.1992in" draw:z-index="1559"><draw:text-box><text:p text:style-name="P6"><text:span text:style-name="T19">o</text:span></text:p></draw:text-box></draw:frame><draw:frame draw:style-name="fr2" draw:name="Frame1540" text:anchor-type="paragraph" svg:x="2.3965in" svg:y="3.4327in" svg:width="0.2043in" svg:height="0.1992in" draw:z-index="1560"><draw:text-box><text:p text:style-name="P6"><text:span text:style-name="T19"><text:s/></text:span></text:p></draw:text-box></draw:frame><draw:frame draw:style-name="fr2" draw:name="Frame1541" text:anchor-type="paragraph" svg:x="2.4583in" svg:y="3.4327in" svg:width="0.3898in" svg:height="0.1992in" draw:z-index="1561"><draw:text-box><text:p text:style-name="P6"><text:span text:style-name="T15">en</text:span></text:p></draw:text-box></draw:frame><draw:frame draw:style-name="fr2" draw:name="Frame1542" text:anchor-type="paragraph" svg:x="2.6362in" svg:y="3.4327in" svg:width="0.2043in" svg:height="0.1992in" draw:z-index="1562"><draw:text-box><text:p text:style-name="P6"><text:span text:style-name="T19"><text:s/></text:span></text:p></draw:text-box></draw:frame><draw:frame draw:style-name="fr2" draw:name="Frame1543" text:anchor-type="paragraph" svg:x="2.698in" svg:y="3.4327in" svg:width="1.0492in" svg:height="0.1992in" draw:z-index="1563"><draw:text-box><text:p text:style-name="P6"><text:span text:style-name="T20">concurrencia</text:span></text:p></draw:text-box></draw:frame><draw:frame draw:style-name="fr2" draw:name="Frame1544" text:anchor-type="paragraph" svg:x="3.5252in" svg:y="3.4327in" svg:width="0.2043in" svg:height="0.1992in" draw:z-index="1564"><draw:text-box><text:p text:style-name="P6"><text:span text:style-name="T19"><text:s/></text:span></text:p></draw:text-box></draw:frame><draw:frame draw:style-name="fr2" draw:name="Frame1545" text:anchor-type="paragraph" svg:x="3.5866in" svg:y="3.4327in" svg:width="0.4717in" svg:height="0.1992in" draw:z-index="1565"><draw:text-box><text:p text:style-name="P6"><text:span text:style-name="T20">con</text:span></text:p></draw:text-box></draw:frame><draw:frame draw:style-name="fr2" draw:name="Frame1546" text:anchor-type="paragraph" svg:x="3.8362in" svg:y="3.4327in" svg:width="0.2043in" svg:height="0.1992in" draw:z-index="1566"><draw:text-box><text:p text:style-name="P6"><text:span text:style-name="T19"><text:s/></text:span></text:p></draw:text-box></draw:frame><draw:frame draw:style-name="fr2" draw:name="Frame1547" text:anchor-type="paragraph" svg:x="3.898in" svg:y="3.4327in" svg:width="1.1035in" svg:height="0.1992in" draw:z-index="1567"><draw:text-box><text:p text:style-name="P6"><text:span text:style-name="T20">subvenciones</text:span></text:p></draw:text-box></draw:frame><draw:frame draw:style-name="fr2" draw:name="Frame1548" text:anchor-type="paragraph" svg:x="4.7783in" svg:y="3.4327in" svg:width="0.2043in" svg:height="0.1992in" draw:z-index="1568"><draw:text-box><text:p text:style-name="P6"><text:span text:style-name="T19"><text:s/></text:span></text:p></draw:text-box></draw:frame><draw:frame draw:style-name="fr2" draw:name="Frame1549" text:anchor-type="paragraph" svg:x="4.8402in" svg:y="3.4327in" svg:width="0.2661in" svg:height="0.1992in" draw:z-index="1569"><draw:text-box><text:p text:style-name="P6"><text:span text:style-name="T19">o</text:span></text:p></draw:text-box></draw:frame><draw:frame draw:style-name="fr2" draw:name="Frame1550" text:anchor-type="paragraph" svg:x="4.9417in" svg:y="3.4327in" svg:width="0.2043in" svg:height="0.1992in" draw:z-index="1570"><draw:text-box><text:p text:style-name="P6"><text:span text:style-name="T19"><text:s/></text:span></text:p></draw:text-box></draw:frame><draw:frame draw:style-name="fr2" draw:name="Frame1551" text:anchor-type="paragraph" svg:x="5.0035in" svg:y="3.4327in" svg:width="0.6972in" svg:height="0.1992in" draw:z-index="1571"><draw:text-box><text:p text:style-name="P6"><text:span text:style-name="T20">ayudas</text:span></text:p></draw:text-box></draw:frame><draw:frame draw:style-name="fr2" draw:name="Frame1552" text:anchor-type="paragraph" svg:x="5.4783in" svg:y="3.4327in" svg:width="0.2043in" svg:height="0.1992in" draw:z-index="1572"><draw:text-box><text:p text:style-name="P6"><text:span text:style-name="T19"><text:s/></text:span></text:p></draw:text-box></draw:frame><draw:frame draw:style-name="fr2" draw:name="Frame1553" text:anchor-type="paragraph" svg:x="5.539in" svg:y="3.4327in" svg:width="0.3937in" svg:height="0.1992in" draw:z-index="1573"><draw:text-box><text:p text:style-name="P6"><text:span text:style-name="T3">de</text:span></text:p></draw:text-box></draw:frame><draw:frame draw:style-name="fr2" draw:name="Frame1554" text:anchor-type="paragraph" svg:x="5.7181in" svg:y="3.4327in" svg:width="0.2043in" svg:height="0.1992in" draw:z-index="1574"><draw:text-box><text:p text:style-name="P6"><text:span text:style-name="T19"><text:s/></text:span></text:p></draw:text-box></draw:frame><draw:frame draw:style-name="fr2" draw:name="Frame1555" text:anchor-type="paragraph" svg:x="5.7807in" svg:y="3.4327in" svg:width="0.5575in" svg:height="0.1992in" draw:z-index="1575"><draw:text-box><text:p text:style-name="P6"><text:span text:style-name="T20">otras</text:span></text:p></draw:text-box></draw:frame><draw:frame draw:style-name="fr2" draw:name="Frame1556" text:anchor-type="paragraph" svg:x="6.1154in" svg:y="3.4327in" svg:width="0.2043in" svg:height="0.1992in" draw:z-index="1576"><draw:text-box><text:p text:style-name="P6"><text:span text:style-name="T19"><text:s/></text:span></text:p></draw:text-box></draw:frame><draw:frame draw:style-name="fr2" draw:name="Frame1557" text:anchor-type="paragraph" svg:x="6.1689in" svg:y="3.4327in" svg:width="1.85in" svg:height="0.1992in" draw:z-index="1577"><draw:text-box><text:p text:style-name="P6"><text:span text:style-name="T20">Administraciones</text:span></text:p></draw:text-box></draw:frame><draw:frame draw:style-name="fr2" draw:name="Frame1558" text:anchor-type="paragraph" svg:x="1.0181in" svg:y="3.5953in" svg:width="7.2457in" svg:height="0.1992in" draw:z-index="1578"><draw:text-box><text:p text:style-name="P6"><text:span text:style-name="T25">Públicas, o de otros Entes públicos o privados, nacionales o internacionales, supere el coste de la</text:span></text:p></draw:text-box></draw:frame><draw:frame draw:style-name="fr2" draw:name="Frame1559" text:anchor-type="paragraph" svg:x="1.0181in" svg:y="3.7598in" svg:width="6.1016in" svg:height="0.1992in" draw:z-index="1579"><draw:text-box><text:p text:style-name="P6"><text:span text:style-name="T20">actividad a desarrollar por la entidad o persona beneficiaria.</text:span></text:p></draw:text-box></draw:frame><draw:frame draw:style-name="fr2" draw:name="Frame1560" text:anchor-type="paragraph" svg:x="1.0181in" svg:y="4.0862in" svg:width="7.2457in" svg:height="0.1992in" draw:z-index="1580"><draw:text-box><text:p text:style-name="P6"><text:span text:style-name="T4">SÉPTIMO.-</text:span><text:span text:style-name="T15"> El incumplimiento de cualesquiera de las citadas obligaciones, así como del resto de la</text:span></text:p></draw:text-box></draw:frame><draw:frame draw:style-name="fr2" draw:name="Frame1561" text:anchor-type="paragraph" svg:x="1.0181in" svg:y="4.2492in" svg:width="0.8528in" svg:height="0.1992in" draw:z-index="1581"><draw:text-box><text:p text:style-name="P6"><text:span text:style-name="T20">normativa</text:span></text:p></draw:text-box></draw:frame><draw:frame draw:style-name="fr2" draw:name="Frame1562" text:anchor-type="paragraph" svg:x="1.6492in" svg:y="4.2492in" svg:width="0.2043in" svg:height="0.1992in" draw:z-index="1582"><draw:text-box><text:p text:style-name="P6"><text:span text:style-name="T19"><text:s/></text:span></text:p></draw:text-box></draw:frame><draw:frame draw:style-name="fr2" draw:name="Frame1563" text:anchor-type="paragraph" svg:x="1.7035in" svg:y="4.2492in" svg:width="0.3917in" svg:height="0.1992in" draw:z-index="1583"><draw:text-box><text:p text:style-name="P6"><text:span text:style-name="T19">de</text:span></text:p></draw:text-box></draw:frame><draw:frame draw:style-name="fr2" draw:name="Frame1564" text:anchor-type="paragraph" svg:x="1.8744in" svg:y="4.2492in" svg:width="0.2043in" svg:height="0.1992in" draw:z-index="1584"><draw:text-box><text:p text:style-name="P6"><text:span text:style-name="T19"><text:s/></text:span></text:p></draw:text-box></draw:frame><draw:frame draw:style-name="fr2" draw:name="Frame1565" text:anchor-type="paragraph" svg:x="1.9283in" svg:y="4.2492in" svg:width="0.861in" svg:height="0.1992in" draw:z-index="1585"><draw:text-box><text:p text:style-name="P6"><text:span text:style-name="T20">pertinente</text:span></text:p></draw:text-box></draw:frame><draw:frame draw:style-name="fr2" draw:name="Frame1566" text:anchor-type="paragraph" svg:x="2.5673in" svg:y="4.2492in" svg:width="0.2043in" svg:height="0.1992in" draw:z-index="1586"><draw:text-box><text:p text:style-name="P6"><text:span text:style-name="T19"><text:s/></text:span></text:p></draw:text-box></draw:frame><draw:frame draw:style-name="fr2" draw:name="Frame1567" text:anchor-type="paragraph" svg:x="2.6217in" svg:y="4.2492in" svg:width="0.9in" svg:height="0.1992in" draw:z-index="1587"><draw:text-box><text:p text:style-name="P6"><text:span text:style-name="T20">aplicación,</text:span></text:p></draw:text-box></draw:frame><draw:frame draw:style-name="fr2" draw:name="Frame1568" text:anchor-type="paragraph" svg:x="3.3in" svg:y="4.2492in" svg:width="0.2043in" svg:height="0.1992in" draw:z-index="1588"><draw:text-box><text:p text:style-name="P6"><text:span text:style-name="T19"><text:s/></text:span></text:p></draw:text-box></draw:frame><draw:frame draw:style-name="fr2" draw:name="Frame1569" text:anchor-type="paragraph" svg:x="3.3543in" svg:y="4.2492in" svg:width="0.5965in" svg:height="0.1992in" draw:z-index="1589"><draw:text-box><text:p text:style-name="P6"><text:span text:style-name="T20">podrá</text:span></text:p></draw:text-box></draw:frame><draw:frame draw:style-name="fr2" draw:name="Frame1570" text:anchor-type="paragraph" svg:x="3.7283in" svg:y="4.2492in" svg:width="0.2043in" svg:height="0.1992in" draw:z-index="1590"><draw:text-box><text:p text:style-name="P6"><text:span text:style-name="T19"><text:s/></text:span></text:p></draw:text-box></draw:frame><draw:frame draw:style-name="fr2" draw:name="Frame1571" text:anchor-type="paragraph" svg:x="3.7827in" svg:y="4.2492in" svg:width="0.7516in" svg:height="0.1992in" draw:z-index="1591"><draw:text-box><text:p text:style-name="P6"><text:span text:style-name="T15">generar,</text:span></text:p></draw:text-box></draw:frame><draw:frame draw:style-name="fr2" draw:name="Frame1572" text:anchor-type="paragraph" svg:x="4.3118in" svg:y="4.2492in" svg:width="0.2043in" svg:height="0.1992in" draw:z-index="1592"><draw:text-box><text:p text:style-name="P6"><text:span text:style-name="T19"><text:s/></text:span></text:p></draw:text-box></draw:frame><draw:frame draw:style-name="fr2" draw:name="Frame1573" text:anchor-type="paragraph" svg:x="4.3665in" svg:y="4.2492in" svg:width="0.2661in" svg:height="0.1992in" draw:z-index="1593"><draw:text-box><text:p text:style-name="P6"><text:span text:style-name="T19">a</text:span></text:p></draw:text-box></draw:frame><draw:frame draw:style-name="fr2" draw:name="Frame1574" text:anchor-type="paragraph" svg:x="4.4598in" svg:y="4.2492in" svg:width="0.2043in" svg:height="0.1992in" draw:z-index="1594"><draw:text-box><text:p text:style-name="P6"><text:span text:style-name="T19"><text:s/></text:span></text:p></draw:text-box></draw:frame><draw:frame draw:style-name="fr2" draw:name="Frame1575" text:anchor-type="paragraph" svg:x="4.5146in" svg:y="4.2492in" svg:width="0.3146in" svg:height="0.1992in" draw:z-index="1595"><draw:text-box><text:p text:style-name="P6"><text:span text:style-name="T15">la</text:span></text:p></draw:text-box></draw:frame><draw:frame draw:style-name="fr2" draw:name="Frame1576" text:anchor-type="paragraph" svg:x="4.6382in" svg:y="4.2492in" svg:width="0.2043in" svg:height="0.1992in" draw:z-index="1596"><draw:text-box><text:p text:style-name="P6"><text:span text:style-name="T19"><text:s/></text:span></text:p></draw:text-box></draw:frame><draw:frame draw:style-name="fr2" draw:name="Frame1577" text:anchor-type="paragraph" svg:x="4.6925in" svg:y="4.2492in" svg:width="0.5244in" svg:height="0.1992in" draw:z-index="1597"><draw:text-box><text:p text:style-name="P6"><text:span text:style-name="T20">vista</text:span></text:p></draw:text-box></draw:frame><draw:frame draw:style-name="fr2" draw:name="Frame1578" text:anchor-type="paragraph" svg:x="4.9953in" svg:y="4.2492in" svg:width="0.2043in" svg:height="0.1992in" draw:z-index="1598"><draw:text-box><text:p text:style-name="P6"><text:span text:style-name="T19"><text:s/></text:span></text:p></draw:text-box></draw:frame><draw:frame draw:style-name="fr2" draw:name="Frame1579" text:anchor-type="paragraph" svg:x="5.0492in" svg:y="4.2492in" svg:width="0.3917in" svg:height="0.1992in" draw:z-index="1599"><draw:text-box><text:p text:style-name="P6"><text:span text:style-name="T19">de</text:span></text:p></draw:text-box></draw:frame><draw:frame draw:style-name="fr2" draw:name="Frame1580" text:anchor-type="paragraph" svg:x="5.2201in" svg:y="4.2492in" svg:width="0.2043in" svg:height="0.1992in" draw:z-index="1600"><draw:text-box><text:p text:style-name="P6"><text:span text:style-name="T19"><text:s/></text:span></text:p></draw:text-box></draw:frame><draw:frame draw:style-name="fr2" draw:name="Frame1581" text:anchor-type="paragraph" svg:x="5.2744in" svg:y="4.2492in" svg:width="0.3146in" svg:height="0.1992in" draw:z-index="1601"><draw:text-box><text:p text:style-name="P6"><text:span text:style-name="T15">la</text:span></text:p></draw:text-box></draw:frame><draw:frame draw:style-name="fr2" draw:name="Frame1582" text:anchor-type="paragraph" svg:x="5.3984in" svg:y="4.2492in" svg:width="0.2043in" svg:height="0.1992in" draw:z-index="1602"><draw:text-box><text:p text:style-name="P6"><text:span text:style-name="T19"><text:s/></text:span></text:p></draw:text-box></draw:frame><draw:frame draw:style-name="fr2" draw:name="Frame1583" text:anchor-type="paragraph" svg:x="5.4528in" svg:y="4.2492in" svg:width="0.8929in" svg:height="0.1992in" draw:z-index="1603"><draw:text-box><text:p text:style-name="P6"><text:span text:style-name="T20">naturaleza</text:span></text:p></draw:text-box></draw:frame><draw:frame draw:style-name="fr2" draw:name="Frame1584" text:anchor-type="paragraph" svg:x="6.1236in" svg:y="4.2492in" svg:width="0.2043in" svg:height="0.1992in" draw:z-index="1604"><draw:text-box><text:p text:style-name="P6"><text:span text:style-name="T19"><text:s/></text:span></text:p></draw:text-box></draw:frame><draw:frame draw:style-name="fr2" draw:name="Frame1585" text:anchor-type="paragraph" svg:x="6.178in" svg:y="4.2492in" svg:width="0.2535in" svg:height="0.1992in" draw:z-index="1605"><draw:text-box><text:p text:style-name="P6"><text:span text:style-name="T15">y</text:span></text:p></draw:text-box></draw:frame><draw:frame draw:style-name="fr2" draw:name="Frame1586" text:anchor-type="paragraph" svg:x="6.2626in" svg:y="4.2492in" svg:width="0.2043in" svg:height="0.1992in" draw:z-index="1606"><draw:text-box><text:p text:style-name="P6"><text:span text:style-name="T19"><text:s/></text:span></text:p></draw:text-box></draw:frame><draw:frame draw:style-name="fr2" draw:name="Frame1587" text:anchor-type="paragraph" svg:x="6.3165in" svg:y="4.2492in" svg:width="0.6811in" svg:height="0.1992in" draw:z-index="1607"><draw:text-box><text:p text:style-name="P6"><text:span text:style-name="T20">causas</text:span></text:p></draw:text-box></draw:frame><draw:frame draw:style-name="fr2" draw:name="Frame1588" text:anchor-type="paragraph" svg:x="6.7764in" svg:y="4.2492in" svg:width="0.2043in" svg:height="0.1992in" draw:z-index="1608"><draw:text-box><text:p text:style-name="P6"><text:span text:style-name="T19"><text:s/></text:span></text:p></draw:text-box></draw:frame><draw:frame draw:style-name="fr2" draw:name="Frame1589" text:anchor-type="paragraph" svg:x="6.8291in" svg:y="4.2492in" svg:width="0.3917in" svg:height="0.1992in" draw:z-index="1609"><draw:text-box><text:p text:style-name="P6"><text:span text:style-name="T19">de</text:span></text:p></draw:text-box></draw:frame><draw:frame draw:style-name="fr2" draw:name="Frame1590" text:anchor-type="paragraph" svg:x="7.0016in" svg:y="4.2492in" svg:width="0.2043in" svg:height="0.1992in" draw:z-index="1610"><draw:text-box><text:p text:style-name="P6"><text:span text:style-name="T19"><text:s/></text:span></text:p></draw:text-box></draw:frame><draw:frame draw:style-name="fr2" draw:name="Frame1591" text:anchor-type="paragraph" svg:x="7.0543in" svg:y="4.2492in" svg:width="0.4256in" svg:height="0.1992in" draw:z-index="1611"><draw:text-box><text:p text:style-name="P6"><text:span text:style-name="T15">los</text:span></text:p></draw:text-box></draw:frame><draw:frame draw:style-name="fr2" draw:name="Frame1592" text:anchor-type="paragraph" svg:x="1.0181in" svg:y="4.4134in" svg:width="7.2457in" svg:height="0.1992in" draw:z-index="1612"><draw:text-box><text:p text:style-name="P6"><text:span text:style-name="T20">mismos, el reintegro total o parcial de la subvención concedida, más los correspondientes intereses</text:span></text:p></draw:text-box></draw:frame><draw:frame draw:style-name="fr2" draw:name="Frame1593" text:anchor-type="paragraph" svg:x="1.0181in" svg:y="4.5764in" svg:width="0.6839in" svg:height="0.1992in" draw:z-index="1613"><draw:text-box><text:p text:style-name="P6"><text:span text:style-name="T20">legales</text:span></text:p></draw:text-box></draw:frame><draw:frame draw:style-name="fr2" draw:name="Frame1594" text:anchor-type="paragraph" svg:x="1.4799in" svg:y="4.5764in" svg:width="0.2043in" svg:height="0.1992in" draw:z-index="1614"><draw:text-box><text:p text:style-name="P6"><text:span text:style-name="T19"><text:s/></text:span></text:p></draw:text-box></draw:frame><draw:frame draw:style-name="fr2" draw:name="Frame1595" text:anchor-type="paragraph" svg:x="1.5366in" svg:y="4.5764in" svg:width="0.3917in" svg:height="0.1992in" draw:z-index="1615"><draw:text-box><text:p text:style-name="P6"><text:span text:style-name="T19">de</text:span></text:p></draw:text-box></draw:frame><draw:frame draw:style-name="fr2" draw:name="Frame1596" text:anchor-type="paragraph" svg:x="1.7091in" svg:y="4.5764in" svg:width="0.2043in" svg:height="0.1992in" draw:z-index="1616"><draw:text-box><text:p text:style-name="P6"><text:span text:style-name="T19"><text:s/></text:span></text:p></draw:text-box></draw:frame><draw:frame draw:style-name="fr2" draw:name="Frame1597" text:anchor-type="paragraph" svg:x="1.7661in" svg:y="4.5764in" svg:width="0.7547in" svg:height="0.1992in" draw:z-index="1617"><draw:text-box><text:p text:style-name="P6"><text:span text:style-name="T20">demora,</text:span></text:p></draw:text-box></draw:frame><draw:frame draw:style-name="fr2" draw:name="Frame1598" text:anchor-type="paragraph" svg:x="2.2984in" svg:y="4.5764in" svg:width="0.2043in" svg:height="0.1992in" draw:z-index="1618"><draw:text-box><text:p text:style-name="P6"><text:span text:style-name="T19"><text:s/></text:span></text:p></draw:text-box></draw:frame><draw:frame draw:style-name="fr2" draw:name="Frame1599" text:anchor-type="paragraph" svg:x="2.3547in" svg:y="4.5764in" svg:width="0.3898in" svg:height="0.1992in" draw:z-index="1619"><draw:text-box><text:p text:style-name="P6"><text:span text:style-name="T15">de</text:span></text:p></draw:text-box></draw:frame><draw:frame draw:style-name="fr2" draw:name="Frame1600" text:anchor-type="paragraph" svg:x="2.5283in" svg:y="4.5764in" svg:width="0.2043in" svg:height="0.1992in" draw:z-index="1620"><draw:text-box><text:p text:style-name="P6"><text:span text:style-name="T19"><text:s/></text:span></text:p></draw:text-box></draw:frame><draw:frame draw:style-name="fr2" draw:name="Frame1601" text:anchor-type="paragraph" svg:x="2.5854in" svg:y="4.5764in" svg:width="1.0102in" svg:height="0.1992in" draw:z-index="1621"><draw:text-box><text:p text:style-name="P6"><text:span text:style-name="T20">conformidad</text:span></text:p></draw:text-box></draw:frame><draw:frame draw:style-name="fr2" draw:name="Frame1602" text:anchor-type="paragraph" svg:x="3.3736in" svg:y="4.5764in" svg:width="0.2043in" svg:height="0.1992in" draw:z-index="1622"><draw:text-box><text:p text:style-name="P6"><text:span text:style-name="T19"><text:s/></text:span></text:p></draw:text-box></draw:frame><draw:frame draw:style-name="fr2" draw:name="Frame1603" text:anchor-type="paragraph" svg:x="3.4307in" svg:y="4.5764in" svg:width="0.4654in" svg:height="0.1992in" draw:z-index="1623"><draw:text-box><text:p text:style-name="P6"><text:span text:style-name="T28">con</text:span></text:p></draw:text-box></draw:frame><draw:frame draw:style-name="fr2" draw:name="Frame1604" text:anchor-type="paragraph" svg:x="3.6728in" svg:y="4.5764in" svg:width="0.2043in" svg:height="0.1992in" draw:z-index="1624"><draw:text-box><text:p text:style-name="P6"><text:span text:style-name="T19"><text:s/></text:span></text:p></draw:text-box></draw:frame><draw:frame draw:style-name="fr2" draw:name="Frame1605" text:anchor-type="paragraph" svg:x="3.7299in" svg:y="4.5764in" svg:width="0.3165in" svg:height="0.1992in" draw:z-index="1625"><draw:text-box><text:p text:style-name="P6"><text:span text:style-name="T19">lo</text:span></text:p></draw:text-box></draw:frame><draw:frame draw:style-name="fr2" draw:name="Frame1606" text:anchor-type="paragraph" svg:x="3.8563in" svg:y="4.5764in" svg:width="0.2043in" svg:height="0.1992in" draw:z-index="1626"><draw:text-box><text:p text:style-name="P6"><text:span text:style-name="T19"><text:s/></text:span></text:p></draw:text-box></draw:frame><draw:frame draw:style-name="fr2" draw:name="Frame1607" text:anchor-type="paragraph" svg:x="3.9118in" svg:y="4.5764in" svg:width="0.9508in" svg:height="0.1992in" draw:z-index="1627"><draw:text-box><text:p text:style-name="P6"><text:span text:style-name="T20">establecido</text:span></text:p></draw:text-box></draw:frame><draw:frame draw:style-name="fr2" draw:name="Frame1608" text:anchor-type="paragraph" svg:x="4.6402in" svg:y="4.5764in" svg:width="0.2043in" svg:height="0.1992in" draw:z-index="1628"><draw:text-box><text:p text:style-name="P6"><text:span text:style-name="T19"><text:s/></text:span></text:p></draw:text-box></draw:frame><draw:frame draw:style-name="fr2" draw:name="Frame1609" text:anchor-type="paragraph" svg:x="4.6965in" svg:y="4.5764in" svg:width="0.3917in" svg:height="0.1992in" draw:z-index="1629"><draw:text-box><text:p text:style-name="P6"><text:span text:style-name="T19">en</text:span></text:p></draw:text-box></draw:frame><draw:frame draw:style-name="fr2" draw:name="Frame1610" text:anchor-type="paragraph" svg:x="4.8681in" svg:y="4.5764in" svg:width="0.2043in" svg:height="0.1992in" draw:z-index="1630"><draw:text-box><text:p text:style-name="P6"><text:span text:style-name="T19"><text:s/></text:span></text:p></draw:text-box></draw:frame><draw:frame draw:style-name="fr2" draw:name="Frame1611" text:anchor-type="paragraph" svg:x="4.9252in" svg:y="4.5764in" svg:width="0.3165in" svg:height="0.1992in" draw:z-index="1631"><draw:text-box><text:p text:style-name="P6"><text:span text:style-name="T19">la</text:span></text:p></draw:text-box></draw:frame><draw:frame draw:style-name="fr2" draw:name="Frame1612" text:anchor-type="paragraph" svg:x="5.0516in" svg:y="4.5764in" svg:width="0.2043in" svg:height="0.1992in" draw:z-index="1632"><draw:text-box><text:p text:style-name="P6"><text:span text:style-name="T19"><text:s/></text:span></text:p></draw:text-box></draw:frame><draw:frame draw:style-name="fr2" draw:name="Frame1613" text:anchor-type="paragraph" svg:x="5.1083in" svg:y="4.5764in" svg:width="0.5591in" svg:height="0.1992in" draw:z-index="1633"><draw:text-box><text:p text:style-name="P6"><text:span text:style-name="T20">Base</text:span></text:p></draw:text-box></draw:frame><draw:frame draw:style-name="fr2" draw:name="Frame1614" text:anchor-type="paragraph" svg:x="5.4453in" svg:y="4.5764in" svg:width="0.2043in" svg:height="0.1992in" draw:z-index="1634"><draw:text-box><text:p text:style-name="P6"><text:span text:style-name="T19"><text:s/></text:span></text:p></draw:text-box></draw:frame><draw:frame draw:style-name="fr2" draw:name="Frame1615" text:anchor-type="paragraph" svg:x="5.502in" svg:y="4.5764in" svg:width="0.4083in" svg:height="0.1992in" draw:z-index="1635"><draw:text-box><text:p text:style-name="P6"><text:span text:style-name="T20">6.ª</text:span></text:p></draw:text-box></draw:frame><draw:frame draw:style-name="fr2" draw:name="Frame1616" text:anchor-type="paragraph" svg:x="5.6874in" svg:y="4.5764in" svg:width="0.2043in" svg:height="0.1992in" draw:z-index="1636"><draw:text-box><text:p text:style-name="P6"><text:span text:style-name="T19"><text:s/></text:span></text:p></draw:text-box></draw:frame><draw:frame draw:style-name="fr2" draw:name="Frame1617" text:anchor-type="paragraph" svg:x="5.7445in" svg:y="4.5764in" svg:width="0.3898in" svg:height="0.1992in" draw:z-index="1637"><draw:text-box><text:p text:style-name="P6"><text:span text:style-name="T15">de</text:span></text:p></draw:text-box></draw:frame><draw:frame draw:style-name="fr2" draw:name="Frame1618" text:anchor-type="paragraph" svg:x="5.9165in" svg:y="4.5764in" svg:width="0.2043in" svg:height="0.1992in" draw:z-index="1638"><draw:text-box><text:p text:style-name="P6"><text:span text:style-name="T19"><text:s/></text:span></text:p></draw:text-box></draw:frame><draw:frame draw:style-name="fr2" draw:name="Frame1619" text:anchor-type="paragraph" svg:x="5.9736in" svg:y="4.5764in" svg:width="0.3165in" svg:height="0.1992in" draw:z-index="1639"><draw:text-box><text:p text:style-name="P6"><text:span text:style-name="T19">la</text:span></text:p></draw:text-box></draw:frame><draw:frame draw:style-name="fr2" draw:name="Frame1620" text:anchor-type="paragraph" svg:x="6.0984in" svg:y="4.5764in" svg:width="0.2043in" svg:height="0.1992in" draw:z-index="1640"><draw:text-box><text:p text:style-name="P6"><text:span text:style-name="T19"><text:s/></text:span></text:p></draw:text-box></draw:frame><draw:frame draw:style-name="fr2" draw:name="Frame1621" text:anchor-type="paragraph" svg:x="6.1555in" svg:y="4.5764in" svg:width="0.6299in" svg:height="0.1992in" draw:z-index="1641"><draw:text-box><text:p text:style-name="P6"><text:span text:style-name="T20">Orden</text:span></text:p></draw:text-box></draw:frame><draw:frame draw:style-name="fr2" draw:name="Frame1622" text:anchor-type="paragraph" svg:x="6.5626in" svg:y="4.5764in" svg:width="0.2043in" svg:height="0.1992in" draw:z-index="1642"><draw:text-box><text:p text:style-name="P6"><text:span text:style-name="T19"><text:s/></text:span></text:p></draw:text-box></draw:frame><draw:frame draw:style-name="fr2" draw:name="Frame1623" text:anchor-type="paragraph" svg:x="6.6193in" svg:y="4.5764in" svg:width="0.3917in" svg:height="0.1992in" draw:z-index="1643"><draw:text-box><text:p text:style-name="P6"><text:span text:style-name="T19">de</text:span></text:p></draw:text-box></draw:frame><draw:frame draw:style-name="fr2" draw:name="Frame1624" text:anchor-type="paragraph" svg:x="6.7917in" svg:y="4.5764in" svg:width="0.5075in" svg:height="0.1992in" draw:z-index="1644"><draw:text-box><text:p text:style-name="P6"><text:span text:style-name="T15"><text:s/>30 </text:span></text:p></draw:text-box></draw:frame><draw:frame draw:style-name="fr2" draw:name="Frame1625" text:anchor-type="paragraph" svg:x="7.0772in" svg:y="4.5764in" svg:width="0.3898in" svg:height="0.1992in" draw:z-index="1645"><draw:text-box><text:p text:style-name="P6"><text:span text:style-name="T15">de</text:span></text:p></draw:text-box></draw:frame><draw:frame draw:style-name="fr2" draw:name="Frame1626" text:anchor-type="paragraph" svg:x="1.0181in" svg:y="4.7402in" svg:width="7.2457in" svg:height="0.1992in" draw:z-index="1646"><draw:text-box><text:p text:style-name="P6"><text:span text:style-name="T25">diciembre de 2022, y la citada Ley 38/2003, así como alguna de las sanciones previstas en la Ley</text:span></text:p></draw:text-box></draw:frame><draw:frame draw:style-name="fr2" draw:name="Frame1627" text:anchor-type="paragraph" svg:x="1.0181in" svg:y="4.9035in" svg:width="0.7398in" svg:height="0.1992in" draw:z-index="1647"><draw:text-box><text:p text:style-name="P6"><text:span text:style-name="T20">General</text:span></text:p></draw:text-box></draw:frame><draw:frame draw:style-name="fr2" draw:name="Frame1628" text:anchor-type="paragraph" svg:x="1.5362in" svg:y="4.9035in" svg:width="0.2043in" svg:height="0.1992in" draw:z-index="1648"><draw:text-box><text:p text:style-name="P6"><text:span text:style-name="T19"><text:s/></text:span></text:p></draw:text-box></draw:frame><draw:frame draw:style-name="fr2" draw:name="Frame1629" text:anchor-type="paragraph" svg:x="1.5925in" svg:y="4.9035in" svg:width="0.3917in" svg:height="0.1992in" draw:z-index="1649"><draw:text-box><text:p text:style-name="P6"><text:span text:style-name="T19">de</text:span></text:p></draw:text-box></draw:frame><draw:frame draw:style-name="fr2" draw:name="Frame1630" text:anchor-type="paragraph" svg:x="1.7661in" svg:y="4.9035in" svg:width="0.2043in" svg:height="0.1992in" draw:z-index="1650"><draw:text-box><text:p text:style-name="P6"><text:span text:style-name="T19"><text:s/></text:span></text:p></draw:text-box></draw:frame><draw:frame draw:style-name="fr2" draw:name="Frame1631" text:anchor-type="paragraph" svg:x="1.8217in" svg:y="4.9035in" svg:width="1.161in" svg:height="0.1992in" draw:z-index="1651"><draw:text-box><text:p text:style-name="P6"><text:span text:style-name="T20">Subvenciones.</text:span></text:p></draw:text-box></draw:frame><draw:frame draw:style-name="fr2" draw:name="Frame1632" text:anchor-type="paragraph" svg:x="2.7602in" svg:y="4.9035in" svg:width="0.2043in" svg:height="0.1992in" draw:z-index="1652"><draw:text-box><text:p text:style-name="P6"><text:span text:style-name="T19"><text:s/></text:span></text:p></draw:text-box></draw:frame><draw:frame draw:style-name="fr2" draw:name="Frame1633" text:anchor-type="paragraph" svg:x="2.8173in" svg:y="4.9035in" svg:width="0.4516in" svg:height="0.1992in" draw:z-index="1653"><draw:text-box><text:p text:style-name="P6"><text:span text:style-name="T20">Del</text:span></text:p></draw:text-box></draw:frame><draw:frame draw:style-name="fr2" draw:name="Frame1634" text:anchor-type="paragraph" svg:x="3.0465in" svg:y="4.9035in" svg:width="0.2043in" svg:height="0.1992in" draw:z-index="1654"><draw:text-box><text:p text:style-name="P6"><text:span text:style-name="T19"><text:s/></text:span></text:p></draw:text-box></draw:frame><draw:frame draw:style-name="fr2" draw:name="Frame1635" text:anchor-type="paragraph" svg:x="3.102in" svg:y="4.9035in" svg:width="0.6535in" svg:height="0.1992in" draw:z-index="1655"><draw:text-box><text:p text:style-name="P6"><text:span text:style-name="T20">mismo</text:span></text:p></draw:text-box></draw:frame><draw:frame draw:style-name="fr2" draw:name="Frame1636" text:anchor-type="paragraph" svg:x="3.5335in" svg:y="4.9035in" svg:width="0.2043in" svg:height="0.1992in" draw:z-index="1656"><draw:text-box><text:p text:style-name="P6"><text:span text:style-name="T19"><text:s/></text:span></text:p></draw:text-box></draw:frame><draw:frame draw:style-name="fr2" draw:name="Frame1637" text:anchor-type="paragraph" svg:x="3.5902in" svg:y="4.9035in" svg:width="0.5902in" svg:height="0.1992in" draw:z-index="1657"><draw:text-box><text:p text:style-name="P6"><text:span text:style-name="T20">modo</text:span></text:p></draw:text-box></draw:frame><draw:frame draw:style-name="fr2" draw:name="Frame1638" text:anchor-type="paragraph" svg:x="3.9583in" svg:y="4.9035in" svg:width="0.2043in" svg:height="0.1992in" draw:z-index="1658"><draw:text-box><text:p text:style-name="P6"><text:span text:style-name="T19"><text:s/></text:span></text:p></draw:text-box></draw:frame><draw:frame draw:style-name="fr2" draw:name="Frame1639" text:anchor-type="paragraph" svg:x="4.0154in" svg:y="4.9035in" svg:width="0.3154in" svg:height="0.1992in" draw:z-index="1659"><draw:text-box><text:p text:style-name="P6"><text:span text:style-name="T15">el</text:span></text:p></draw:text-box></draw:frame><draw:frame draw:style-name="fr2" draw:name="Frame1640" text:anchor-type="paragraph" svg:x="4.1417in" svg:y="4.9035in" svg:width="0.2043in" svg:height="0.1992in" draw:z-index="1660"><draw:text-box><text:p text:style-name="P6"><text:span text:style-name="T19"><text:s/></text:span></text:p></draw:text-box></draw:frame><draw:frame draw:style-name="fr2" draw:name="Frame1641" text:anchor-type="paragraph" svg:x="4.1984in" svg:y="4.9035in" svg:width="1.1756in" svg:height="0.1992in" draw:z-index="1661"><draw:text-box><text:p text:style-name="P6"><text:span text:style-name="T20">incumplimiento</text:span></text:p></draw:text-box></draw:frame><draw:frame draw:style-name="fr2" draw:name="Frame1642" text:anchor-type="paragraph" svg:x="5.152in" svg:y="4.9035in" svg:width="0.2043in" svg:height="0.1992in" draw:z-index="1662"><draw:text-box><text:p text:style-name="P6"><text:span text:style-name="T19"><text:s/></text:span></text:p></draw:text-box></draw:frame><draw:frame draw:style-name="fr2" draw:name="Frame1643" text:anchor-type="paragraph" svg:x="5.2091in" svg:y="4.9035in" svg:width="0.3898in" svg:height="0.1992in" draw:z-index="1663"><draw:text-box><text:p text:style-name="P6"><text:span text:style-name="T15">de</text:span></text:p></draw:text-box></draw:frame><draw:frame draw:style-name="fr2" draw:name="Frame1644" text:anchor-type="paragraph" svg:x="5.3827in" svg:y="4.9035in" svg:width="0.2043in" svg:height="0.1992in" draw:z-index="1664"><draw:text-box><text:p text:style-name="P6"><text:span text:style-name="T19"><text:s/></text:span></text:p></draw:text-box></draw:frame><draw:frame draw:style-name="fr2" draw:name="Frame1645" text:anchor-type="paragraph" svg:x="5.4398in" svg:y="4.9035in" svg:width="0.3146in" svg:height="0.1992in" draw:z-index="1665"><draw:text-box><text:p text:style-name="P6"><text:span text:style-name="T15">la</text:span></text:p></draw:text-box></draw:frame><draw:frame draw:style-name="fr2" draw:name="Frame1646" text:anchor-type="paragraph" svg:x="5.5661in" svg:y="4.9035in" svg:width="0.2043in" svg:height="0.1992in" draw:z-index="1666"><draw:text-box><text:p text:style-name="P6"><text:span text:style-name="T19"><text:s/></text:span></text:p></draw:text-box></draw:frame><draw:frame draw:style-name="fr2" draw:name="Frame1647" text:anchor-type="paragraph" svg:x="5.6228in" svg:y="4.9035in" svg:width="0.8709in" svg:height="0.1992in" draw:z-index="1667"><draw:text-box><text:p text:style-name="P6"><text:span text:style-name="T20">obligación</text:span></text:p></draw:text-box></draw:frame><draw:frame draw:style-name="fr2" draw:name="Frame1648" text:anchor-type="paragraph" svg:x="6.2717in" svg:y="4.9035in" svg:width="0.2043in" svg:height="0.1992in" draw:z-index="1668"><draw:text-box><text:p text:style-name="P6"><text:span text:style-name="T19"><text:s/></text:span></text:p></draw:text-box></draw:frame><draw:frame draw:style-name="fr2" draw:name="Frame1649" text:anchor-type="paragraph" svg:x="6.3283in" svg:y="4.9035in" svg:width="0.3898in" svg:height="0.1992in" draw:z-index="1669"><draw:text-box><text:p text:style-name="P6"><text:span text:style-name="T15">de</text:span></text:p></draw:text-box></draw:frame><draw:frame draw:style-name="fr2" draw:name="Frame1650" text:anchor-type="paragraph" svg:x="6.502in" svg:y="4.9035in" svg:width="0.2043in" svg:height="0.1992in" draw:z-index="1670"><draw:text-box><text:p text:style-name="P6"><text:span text:style-name="T19"><text:s/></text:span></text:p></draw:text-box></draw:frame><draw:frame draw:style-name="fr2" draw:name="Frame1651" text:anchor-type="paragraph" svg:x="6.5591in" svg:y="4.9035in" svg:width="0.7307in" svg:height="0.1992in" draw:z-index="1671"><draw:text-box><text:p text:style-name="P6"><text:span text:style-name="T20">publicar</text:span></text:p></draw:text-box></draw:frame><draw:frame draw:style-name="fr2" draw:name="Frame1652" text:anchor-type="paragraph" svg:x="7.0673in" svg:y="4.9035in" svg:width="0.2043in" svg:height="0.1992in" draw:z-index="1672"><draw:text-box><text:p text:style-name="P6"><text:span text:style-name="T19"><text:s/></text:span></text:p></draw:text-box></draw:frame><draw:frame draw:style-name="fr2" draw:name="Frame1653" text:anchor-type="paragraph" svg:x="7.1228in" svg:y="4.9035in" svg:width="0.3165in" svg:height="0.1992in" draw:z-index="1673"><draw:text-box><text:p text:style-name="P6"><text:span text:style-name="T19">la</text:span></text:p></draw:text-box></draw:frame><draw:frame draw:style-name="fr2" draw:name="Frame1654" text:anchor-type="paragraph" svg:x="1.0181in" svg:y="5.0673in" svg:width="7.2457in" svg:height="0.1992in" draw:z-index="1674"><draw:text-box><text:p text:style-name="P6"><text:span text:style-name="T25">información de publicidad activa a que estuvieran obligadas las entidades beneficiarias constituye</text:span></text:p></draw:text-box></draw:frame><draw:frame draw:style-name="fr2" draw:name="Frame1655" text:anchor-type="paragraph" svg:x="1.0181in" svg:y="5.2307in" svg:width="7.2457in" svg:height="0.1992in" draw:z-index="1675"><draw:text-box><text:p text:style-name="P6"><text:span text:style-name="T25">infracción administrativa que se calificará conforme a lo dispuesto en el art. 69 de la Ley 12/2014,</text:span></text:p></draw:text-box></draw:frame><draw:frame draw:style-name="fr2" draw:name="Frame1656" text:anchor-type="paragraph" svg:x="1.0181in" svg:y="5.3945in" svg:width="0.3917in" svg:height="0.1992in" draw:z-index="1676"><draw:text-box><text:p text:style-name="P6"><text:span text:style-name="T19">de</text:span></text:p></draw:text-box></draw:frame><draw:frame draw:style-name="fr2" draw:name="Frame1657" text:anchor-type="paragraph" svg:x="1.1992in" svg:y="5.3945in" svg:width="0.5319in" svg:height="0.1992in" draw:z-index="1677"><draw:text-box><text:p text:style-name="P6"><text:span text:style-name="T15"><text:s/>26 </text:span></text:p></draw:text-box></draw:frame><draw:frame draw:style-name="fr2" draw:name="Frame1658" text:anchor-type="paragraph" svg:x="1.5091in" svg:y="5.3945in" svg:width="0.3917in" svg:height="0.1992in" draw:z-index="1678"><draw:text-box><text:p text:style-name="P6"><text:span text:style-name="T19">de</text:span></text:p></draw:text-box></draw:frame><draw:frame draw:style-name="fr2" draw:name="Frame1659" text:anchor-type="paragraph" svg:x="1.6909in" svg:y="5.3945in" svg:width="0.2043in" svg:height="0.1992in" draw:z-index="1679"><draw:text-box><text:p text:style-name="P6"><text:span text:style-name="T19"><text:s/></text:span></text:p></draw:text-box></draw:frame><draw:frame draw:style-name="fr2" draw:name="Frame1660" text:anchor-type="paragraph" svg:x="1.7555in" svg:y="5.3945in" svg:width="0.8953in" svg:height="0.1992in" draw:z-index="1680"><draw:text-box><text:p text:style-name="P6"><text:span text:style-name="T20">diciembre,</text:span></text:p></draw:text-box></draw:frame><draw:frame draw:style-name="fr2" draw:name="Frame1661" text:anchor-type="paragraph" svg:x="2.4283in" svg:y="5.3945in" svg:width="0.2043in" svg:height="0.1992in" draw:z-index="1681"><draw:text-box><text:p text:style-name="P6"><text:span text:style-name="T19"><text:s/></text:span></text:p></draw:text-box></draw:frame><draw:frame draw:style-name="fr2" draw:name="Frame1662" text:anchor-type="paragraph" svg:x="2.4929in" svg:y="5.3945in" svg:width="0.3898in" svg:height="0.1992in" draw:z-index="1682"><draw:text-box><text:p text:style-name="P6"><text:span text:style-name="T15">de</text:span></text:p></draw:text-box></draw:frame><draw:frame draw:style-name="fr2" draw:name="Frame1663" text:anchor-type="paragraph" svg:x="2.6744in" svg:y="5.3945in" svg:width="0.2043in" svg:height="0.1992in" draw:z-index="1683"><draw:text-box><text:p text:style-name="P6"><text:span text:style-name="T19"><text:s/></text:span></text:p></draw:text-box></draw:frame><draw:frame draw:style-name="fr2" draw:name="Frame1664" text:anchor-type="paragraph" svg:x="2.7382in" svg:y="5.3945in" svg:width="1.0972in" svg:height="0.1992in" draw:z-index="1684"><draw:text-box><text:p text:style-name="P6"><text:span text:style-name="T20">transparencia</text:span></text:p></draw:text-box></draw:frame><draw:frame draw:style-name="fr2" draw:name="Frame1665" text:anchor-type="paragraph" svg:x="3.6138in" svg:y="5.3945in" svg:width="0.2043in" svg:height="0.1992in" draw:z-index="1685"><draw:text-box><text:p text:style-name="P6"><text:span text:style-name="T19"><text:s/></text:span></text:p></draw:text-box></draw:frame><draw:frame draw:style-name="fr2" draw:name="Frame1666" text:anchor-type="paragraph" svg:x="3.6783in" svg:y="5.3945in" svg:width="0.2535in" svg:height="0.1992in" draw:z-index="1686"><draw:text-box><text:p text:style-name="P6"><text:span text:style-name="T15">y</text:span></text:p></draw:text-box></draw:frame><draw:frame draw:style-name="fr2" draw:name="Frame1667" text:anchor-type="paragraph" svg:x="3.7744in" svg:y="5.3945in" svg:width="0.2043in" svg:height="0.1992in" draw:z-index="1687"><draw:text-box><text:p text:style-name="P6"><text:span text:style-name="T19"><text:s/></text:span></text:p></draw:text-box></draw:frame><draw:frame draw:style-name="fr2" draw:name="Frame1668" text:anchor-type="paragraph" svg:x="3.839in" svg:y="5.3945in" svg:width="0.3898in" svg:height="0.1992in" draw:z-index="1688"><draw:text-box><text:p text:style-name="P6"><text:span text:style-name="T15">de</text:span></text:p></draw:text-box></draw:frame><draw:frame draw:style-name="fr2" draw:name="Frame1669" text:anchor-type="paragraph" svg:x="4.0193in" svg:y="5.3945in" svg:width="0.2043in" svg:height="0.1992in" draw:z-index="1689"><draw:text-box><text:p text:style-name="P6"><text:span text:style-name="T19"><text:s/></text:span></text:p></draw:text-box></draw:frame><draw:frame draw:style-name="fr2" draw:name="Frame1670" text:anchor-type="paragraph" svg:x="4.0839in" svg:y="5.3945in" svg:width="0.6917in" svg:height="0.1992in" draw:z-index="1690"><draw:text-box><text:p text:style-name="P6"><text:span text:style-name="T20">acceso</text:span></text:p></draw:text-box></draw:frame><draw:frame draw:style-name="fr2" draw:name="Frame1671" text:anchor-type="paragraph" svg:x="4.5535in" svg:y="5.3945in" svg:width="0.2043in" svg:height="0.1992in" draw:z-index="1691"><draw:text-box><text:p text:style-name="P6"><text:span text:style-name="T19"><text:s/></text:span></text:p></draw:text-box></draw:frame><draw:frame draw:style-name="fr2" draw:name="Frame1672" text:anchor-type="paragraph" svg:x="4.6181in" svg:y="5.3945in" svg:width="0.2661in" svg:height="0.1992in" draw:z-index="1692"><draw:text-box><text:p text:style-name="P6"><text:span text:style-name="T19">a</text:span></text:p></draw:text-box></draw:frame><draw:frame draw:style-name="fr2" draw:name="Frame1673" text:anchor-type="paragraph" svg:x="4.7217in" svg:y="5.3945in" svg:width="0.2043in" svg:height="0.1992in" draw:z-index="1693"><draw:text-box><text:p text:style-name="P6"><text:span text:style-name="T19"><text:s/></text:span></text:p></draw:text-box></draw:frame><draw:frame draw:style-name="fr2" draw:name="Frame1674" text:anchor-type="paragraph" svg:x="4.7846in" svg:y="5.3945in" svg:width="0.3189in" svg:height="0.1992in" draw:z-index="1694"><draw:text-box><text:p text:style-name="P6"><text:span text:style-name="T3">la</text:span></text:p></draw:text-box></draw:frame><draw:frame draw:style-name="fr2" draw:name="Frame1675" text:anchor-type="paragraph" svg:x="4.9201in" svg:y="5.3945in" svg:width="0.2043in" svg:height="0.1992in" draw:z-index="1695"><draw:text-box><text:p text:style-name="P6"><text:span text:style-name="T19"><text:s/></text:span></text:p></draw:text-box></draw:frame><draw:frame draw:style-name="fr2" draw:name="Frame1676" text:anchor-type="paragraph" svg:x="4.9835in" svg:y="5.3945in" svg:width="0.9736in" svg:height="0.1992in" draw:z-index="1696"><draw:text-box><text:p text:style-name="P6"><text:span text:style-name="T20">información</text:span></text:p></draw:text-box></draw:frame><draw:frame draw:style-name="fr2" draw:name="Frame1677" text:anchor-type="paragraph" svg:x="5.7346in" svg:y="5.3945in" svg:width="0.2043in" svg:height="0.1992in" draw:z-index="1697"><draw:text-box><text:p text:style-name="P6"><text:span text:style-name="T19"><text:s/></text:span></text:p></draw:text-box></draw:frame><draw:frame draw:style-name="fr2" draw:name="Frame1678" text:anchor-type="paragraph" svg:x="5.7984in" svg:y="5.3945in" svg:width="0.7319in" svg:height="0.1992in" draw:z-index="1698"><draw:text-box><text:p text:style-name="P6"><text:span text:style-name="T20">pública,</text:span></text:p></draw:text-box></draw:frame><draw:frame draw:style-name="fr2" draw:name="Frame1679" text:anchor-type="paragraph" svg:x="6.3083in" svg:y="5.3945in" svg:width="0.2043in" svg:height="0.1992in" draw:z-index="1699"><draw:text-box><text:p text:style-name="P6"><text:span text:style-name="T19"><text:s/></text:span></text:p></draw:text-box></draw:frame><draw:frame draw:style-name="fr2" draw:name="Frame1680" text:anchor-type="paragraph" svg:x="6.3728in" svg:y="5.3945in" svg:width="0.8252in" svg:height="0.1992in" draw:z-index="1700"><draw:text-box><text:p text:style-name="P6"><text:span text:style-name="T20">pudiendo</text:span></text:p></draw:text-box></draw:frame><draw:frame draw:style-name="fr2" draw:name="Frame1681" text:anchor-type="paragraph" svg:x="6.9756in" svg:y="5.3945in" svg:width="0.2043in" svg:height="0.1992in" draw:z-index="1701"><draw:text-box><text:p text:style-name="P6"><text:span text:style-name="T19"><text:s/></text:span></text:p></draw:text-box></draw:frame><draw:frame draw:style-name="fr2" draw:name="Frame1682" text:anchor-type="paragraph" svg:x="7.0402in" svg:y="5.3945in" svg:width="0.4535in" svg:height="0.1992in" draw:z-index="1702"><draw:text-box><text:p text:style-name="P6"><text:span text:style-name="T20">ser</text:span></text:p></draw:text-box></draw:frame><draw:frame draw:style-name="fr2" draw:name="Frame1683" text:anchor-type="paragraph" svg:x="1.0181in" svg:y="5.5575in" svg:width="7.2457in" svg:height="0.1992in" draw:z-index="1703"><draw:text-box><text:p text:style-name="P6"><text:span text:style-name="T28">sancionado dicho incumplimiento con multa, y conllevar como sanción accesoria el reintegro total o</text:span></text:p></draw:text-box></draw:frame><draw:frame draw:style-name="fr2" draw:name="Frame1684" text:anchor-type="paragraph" svg:x="1.0181in" svg:y="5.7217in" svg:width="5.3398in" svg:height="0.1992in" draw:z-index="1704"><draw:text-box><text:p text:style-name="P6"><text:span text:style-name="T20">parcial de la ayuda o subvención pública concedida.</text:span></text:p></draw:text-box></draw:frame><draw:frame draw:style-name="fr2" draw:name="Frame1685" text:anchor-type="paragraph" svg:x="1.0181in" svg:y="6.0484in" svg:width="7.2457in" svg:height="0.1992in" draw:z-index="1705"><draw:text-box><text:p text:style-name="P6"><text:span text:style-name="T15">Notificar esta Resolución a la entidad interesada en el expediente, con la indicación de que contra</text:span></text:p></draw:text-box></draw:frame><draw:frame draw:style-name="fr2" draw:name="Frame1686" text:anchor-type="paragraph" svg:x="1.0181in" svg:y="6.2118in" svg:width="7.2457in" svg:height="0.1992in" draw:z-index="1706"><draw:text-box><text:p text:style-name="P6"><text:span text:style-name="T23">la misma, que no pondrá fin a la vía administrativa de conformidad con el artículo 18.4 de la Ley</text:span></text:p></draw:text-box></draw:frame><draw:frame draw:style-name="fr2" draw:name="Frame1687" text:anchor-type="paragraph" svg:x="1.0181in" svg:y="6.3756in" svg:width="7.2457in" svg:height="0.1992in" draw:z-index="1707"><draw:text-box><text:p text:style-name="P6"><text:span text:style-name="T26">12/2003, de 4 de abril, del SCE, podrá interponerse por la persona interesada recurso de alzada</text:span></text:p></draw:text-box></draw:frame><draw:frame draw:style-name="fr2" draw:name="Frame1688" text:anchor-type="paragraph" svg:x="1.0181in" svg:y="6.539in" svg:width="7.2457in" svg:height="0.1992in" draw:z-index="1708"><draw:text-box><text:p text:style-name="P6"><text:span text:style-name="T23">ante la Presidencia del Servicio Canario de Empleo, en el plazo de un mes, que se computará a</text:span></text:p></draw:text-box></draw:frame><draw:frame draw:style-name="fr2" draw:name="Frame1689" text:anchor-type="paragraph" svg:x="1.0181in" svg:y="6.7028in" svg:width="7.2457in" svg:height="0.1992in" draw:z-index="1709"><draw:text-box><text:p text:style-name="P6"><text:span text:style-name="T23">partir del día siguiente a aquél en que tenga lugar la notificación, conforme a lo dispuesto en los</text:span></text:p></draw:text-box></draw:frame><draw:frame draw:style-name="fr2" draw:name="Frame1690" text:anchor-type="paragraph" svg:x="1.0181in" svg:y="6.8661in" svg:width="0.7764in" svg:height="0.1992in" draw:z-index="1710"><draw:text-box><text:p text:style-name="P6"><text:span text:style-name="T20">artículos</text:span></text:p></draw:text-box></draw:frame><draw:frame draw:style-name="fr2" draw:name="Frame1691" text:anchor-type="paragraph" svg:x="1.572in" svg:y="6.8661in" svg:width="0.2043in" svg:height="0.1992in" draw:z-index="1711"><draw:text-box><text:p text:style-name="P6"><text:span text:style-name="T19"><text:s/></text:span></text:p></draw:text-box></draw:frame><draw:frame draw:style-name="fr2" draw:name="Frame1692" text:anchor-type="paragraph" svg:x="1.6339in" svg:y="6.8661in" svg:width="0.4409in" svg:height="0.1992in" draw:z-index="1712"><draw:text-box><text:p text:style-name="P6"><text:span text:style-name="T20">30,</text:span></text:p></draw:text-box></draw:frame><draw:frame draw:style-name="fr2" draw:name="Frame1693" text:anchor-type="paragraph" svg:x="1.8528in" svg:y="6.8661in" svg:width="0.6043in" svg:height="0.1992in" draw:z-index="1713"><draw:text-box><text:p text:style-name="P6"><text:span text:style-name="T15"><text:s/>121 </text:span></text:p></draw:text-box></draw:frame><draw:frame draw:style-name="fr2" draw:name="Frame1694" text:anchor-type="paragraph" svg:x="2.2346in" svg:y="6.8661in" svg:width="0.2535in" svg:height="0.1992in" draw:z-index="1714"><draw:text-box><text:p text:style-name="P6"><text:span text:style-name="T15">y</text:span></text:p></draw:text-box></draw:frame><draw:frame draw:style-name="fr2" draw:name="Frame1695" text:anchor-type="paragraph" svg:x="2.3283in" svg:y="6.8661in" svg:width="0.6055in" svg:height="0.1992in" draw:z-index="1715"><draw:text-box><text:p text:style-name="P6"><text:span text:style-name="T15"><text:s/>122 </text:span></text:p></draw:text-box></draw:frame><draw:frame draw:style-name="fr2" draw:name="Frame1696" text:anchor-type="paragraph" svg:x="2.7118in" svg:y="6.8661in" svg:width="0.3898in" svg:height="0.1992in" draw:z-index="1716"><draw:text-box><text:p text:style-name="P6"><text:span text:style-name="T15">de</text:span></text:p></draw:text-box></draw:frame><draw:frame draw:style-name="fr2" draw:name="Frame1697" text:anchor-type="paragraph" svg:x="2.8909in" svg:y="6.8661in" svg:width="0.2043in" svg:height="0.1992in" draw:z-index="1717"><draw:text-box><text:p text:style-name="P6"><text:span text:style-name="T19"><text:s/></text:span></text:p></draw:text-box></draw:frame><draw:frame draw:style-name="fr2" draw:name="Frame1698" text:anchor-type="paragraph" svg:x="2.9535in" svg:y="6.8661in" svg:width="0.3146in" svg:height="0.1992in" draw:z-index="1718"><draw:text-box><text:p text:style-name="P6"><text:span text:style-name="T15">la</text:span></text:p></draw:text-box></draw:frame><draw:frame draw:style-name="fr2" draw:name="Frame1699" text:anchor-type="paragraph" svg:x="3.0862in" svg:y="6.8661in" svg:width="0.2043in" svg:height="0.1992in" draw:z-index="1719"><draw:text-box><text:p text:style-name="P6"><text:span text:style-name="T19"><text:s/></text:span></text:p></draw:text-box></draw:frame><draw:frame draw:style-name="fr2" draw:name="Frame1700" text:anchor-type="paragraph" svg:x="3.148in" svg:y="6.8661in" svg:width="0.4717in" svg:height="0.1992in" draw:z-index="1720"><draw:text-box><text:p text:style-name="P6"><text:span text:style-name="T20">Ley</text:span></text:p></draw:text-box></draw:frame><draw:frame draw:style-name="fr2" draw:name="Frame1701" text:anchor-type="paragraph" svg:x="3.3972in" svg:y="6.8661in" svg:width="0.2043in" svg:height="0.1992in" draw:z-index="1721"><draw:text-box><text:p text:style-name="P6"><text:span text:style-name="T19"><text:s/></text:span></text:p></draw:text-box></draw:frame><draw:frame draw:style-name="fr2" draw:name="Frame1702" text:anchor-type="paragraph" svg:x="3.4591in" svg:y="6.8661in" svg:width="0.7929in" svg:height="0.1992in" draw:z-index="1722"><draw:text-box><text:p text:style-name="P6"><text:span text:style-name="T20">39/2015,</text:span></text:p></draw:text-box></draw:frame><draw:frame draw:style-name="fr2" draw:name="Frame1703" text:anchor-type="paragraph" svg:x="4.0299in" svg:y="6.8661in" svg:width="0.2043in" svg:height="0.1992in" draw:z-index="1723"><draw:text-box><text:p text:style-name="P6"><text:span text:style-name="T19"><text:s/></text:span></text:p></draw:text-box></draw:frame><draw:frame draw:style-name="fr2" draw:name="Frame1704" text:anchor-type="paragraph" svg:x="4.0917in" svg:y="6.8661in" svg:width="0.3917in" svg:height="0.1992in" draw:z-index="1724"><draw:text-box><text:p text:style-name="P6"><text:span text:style-name="T19">de</text:span></text:p></draw:text-box></draw:frame><draw:frame draw:style-name="fr2" draw:name="Frame1705" text:anchor-type="paragraph" svg:x="4.2717in" svg:y="6.8661in" svg:width="0.2043in" svg:height="0.1992in" draw:z-index="1725"><draw:text-box><text:p text:style-name="P6"><text:span text:style-name="T19"><text:s/></text:span></text:p></draw:text-box></draw:frame><draw:frame draw:style-name="fr2" draw:name="Frame1706" text:anchor-type="paragraph" svg:x="4.3335in" svg:y="6.8661in" svg:width="1.1445in" svg:height="0.1992in" draw:z-index="1726"><draw:text-box><text:p text:style-name="P6"><text:span text:style-name="T20">Procedimiento</text:span></text:p></draw:text-box></draw:frame><draw:frame draw:style-name="fr2" draw:name="Frame1707" text:anchor-type="paragraph" svg:x="5.2547in" svg:y="6.8661in" svg:width="0.2043in" svg:height="0.1992in" draw:z-index="1727"><draw:text-box><text:p text:style-name="P6"><text:span text:style-name="T19"><text:s/></text:span></text:p></draw:text-box></draw:frame><draw:frame draw:style-name="fr2" draw:name="Frame1708" text:anchor-type="paragraph" svg:x="5.3098in" svg:y="6.8661in" svg:width="1.1264in" svg:height="0.1992in" draw:z-index="1728"><draw:text-box><text:p text:style-name="P6"><text:span text:style-name="T20">Administrativo</text:span></text:p></draw:text-box></draw:frame><draw:frame draw:style-name="fr2" draw:name="Frame1709" text:anchor-type="paragraph" svg:x="6.2138in" svg:y="6.8661in" svg:width="0.2043in" svg:height="0.1992in" draw:z-index="1729"><draw:text-box><text:p text:style-name="P6"><text:span text:style-name="T19"><text:s/></text:span></text:p></draw:text-box></draw:frame><draw:frame draw:style-name="fr2" draw:name="Frame1710" text:anchor-type="paragraph" svg:x="6.2756in" svg:y="6.8661in" svg:width="0.6992in" svg:height="0.1992in" draw:z-index="1730"><draw:text-box><text:p text:style-name="P6"><text:span text:style-name="T20">Común</text:span></text:p></draw:text-box></draw:frame><draw:frame draw:style-name="fr2" draw:name="Frame1711" text:anchor-type="paragraph" svg:x="6.7528in" svg:y="6.8661in" svg:width="0.2043in" svg:height="0.1992in" draw:z-index="1731"><draw:text-box><text:p text:style-name="P6"><text:span text:style-name="T19"><text:s/></text:span></text:p></draw:text-box></draw:frame><draw:frame draw:style-name="fr2" draw:name="Frame1712" text:anchor-type="paragraph" svg:x="6.8146in" svg:y="6.8661in" svg:width="0.3917in" svg:height="0.1992in" draw:z-index="1732"><draw:text-box><text:p text:style-name="P6"><text:span text:style-name="T19">de</text:span></text:p></draw:text-box></draw:frame><draw:frame draw:style-name="fr2" draw:name="Frame1713" text:anchor-type="paragraph" svg:x="6.9937in" svg:y="6.8661in" svg:width="0.2043in" svg:height="0.1992in" draw:z-index="1733"><draw:text-box><text:p text:style-name="P6"><text:span text:style-name="T19"><text:s/></text:span></text:p></draw:text-box></draw:frame><draw:frame draw:style-name="fr2" draw:name="Frame1714" text:anchor-type="paragraph" svg:x="7.0547in" svg:y="6.8661in" svg:width="0.4299in" svg:height="0.1992in" draw:z-index="1734"><draw:text-box><text:p text:style-name="P6"><text:span text:style-name="T20">las</text:span></text:p></draw:text-box></draw:frame><draw:frame draw:style-name="fr2" draw:name="Frame1715" text:anchor-type="paragraph" svg:x="1.0181in" svg:y="7.0299in" svg:width="7.2457in" svg:height="0.1992in" draw:z-index="1735"><draw:text-box><text:p text:style-name="P6"><text:span text:style-name="T20">Administraciones Públicas, sin perjuicio de cualquier otro recurso que se estime procedente.</text:span></text:p></draw:text-box></draw:frame><draw:frame draw:style-name="fr2" draw:name="Frame1716" text:anchor-type="paragraph" svg:x="1.0181in" svg:y="7.3543in" svg:width="2.8201in" svg:height="0.1992in" draw:z-index="1736"><draw:text-box><text:p text:style-name="P4"><text:span text:style-name="T45">LA</text:span><text:span text:style-name="T3"> </text:span><text:span text:style-name="T45">DIRECTORA</text:span><text:span text:style-name="T3"> </text:span><text:span text:style-name="T45">DEL</text:span><text:span text:style-name="T3"> </text:span><text:span text:style-name="T45">SCE</text:span></text:p></draw:text-box></draw:frame><draw:frame draw:style-name="fr2" draw:name="Frame1717" text:anchor-type="paragraph" svg:x="1.0181in" svg:y="7.5173in" svg:width="2.9846in" svg:height="0.1811in" draw:z-index="1737"><draw:text-box><text:p text:style-name="P22"><text:span text:style-name="T46">María</text:span><text:span text:style-name="T47"> </text:span><text:span text:style-name="T46">Teresa</text:span><text:span text:style-name="T47"> </text:span><text:span text:style-name="T46">Ortega</text:span><text:span text:style-name="T47"> </text:span><text:span text:style-name="T46">Granados</text:span></text:p></draw:text-box></draw:frame><draw:frame draw:style-name="fr2" draw:name="Frame1718" text:anchor-type="paragraph" svg:x="1.0181in" svg:y="8.1055in" svg:width="6.8654in" svg:height="0.1992in" draw:z-index="1738"><draw:text-box><text:p text:style-name="P4"><text:span text:style-name="T15">Este acto administrativo ha sido </text:span><text:span text:style-name="T4">PROPUESTO </text:span><text:span text:style-name="T15">en Las Palmas por:</text:span></text:p></draw:text-box></draw:frame><draw:frame draw:style-name="fr2" draw:name="Frame1719" text:anchor-type="paragraph" svg:x="1.0181in" svg:y="8.4327in" svg:width="3.65in" svg:height="0.1992in" draw:z-index="1739"><draw:text-box><text:p text:style-name="P4"><text:span text:style-name="T45">LA</text:span><text:span text:style-name="T3"> </text:span><text:span text:style-name="T45">SUBDIRECTORA</text:span><text:span text:style-name="T3"> </text:span><text:span text:style-name="T45">DE</text:span><text:span text:style-name="T3"> </text:span><text:span text:style-name="T45">EMPLEO</text:span></text:p></draw:text-box></draw:frame><draw:frame draw:style-name="fr2" draw:name="Frame1720" text:anchor-type="paragraph" svg:x="1.0181in" svg:y="8.5965in" svg:width="3.0063in" svg:height="0.1992in" draw:z-index="1740"><draw:text-box><text:p text:style-name="P4"><text:span text:style-name="T3">Mª Carmen Armada Estévez</text:span></text:p></draw:text-box></draw:frame><draw:frame draw:style-name="fr2" draw:name="Frame1721" text:anchor-type="paragraph" svg:x="0.5in" svg:y="10.9571in" svg:width="5.0374in" svg:height="0.1165in" draw:z-index="1741"><draw:text-box><text:p text:style-name="P7"><text:span text:style-name="T22">En la dirección https://sede.gobiernodecanarias.org/sede/verifica_doc?codigo_nde=</text:span></text:p></draw:text-box></draw:frame><draw:frame draw:style-name="fr2" draw:name="Frame1722" text:anchor-type="paragraph" svg:x="0.5in" svg:y="11.0402in" svg:width="4.6189in" svg:height="0.1165in" draw:z-index="1742"><draw:text-box><text:p text:style-name="P7"><text:span text:style-name="T22">puede ser comprobada la autenticidad de esta copia, mediante el número de</text:span></text:p></draw:text-box></draw:frame><draw:frame draw:style-name="fr2" draw:name="Frame1723" text:anchor-type="paragraph" svg:x="0.5in" svg:y="11.1236in" svg:width="2.0327in" svg:height="0.1165in" draw:z-index="1743"><draw:text-box><text:p text:style-name="P7"><text:span text:style-name="T22">documento electrónico siguiente:</text:span></text:p></draw:text-box></draw:frame><draw:g text:anchor-type="char" draw:z-index="8" draw:name="Shapes18" draw:style-name="gr1"><draw:custom-shape draw:style-name="gr3" draw:text-style-name="P8" svg:width="8.2642in" svg:height="11.6949in" svg:x="0in" svg:y="0in"><text:p/><draw:enhanced-geometry draw:mirror-horizontal="false" draw:mirror-vertical="false" drawooo:sub-view-size="7556500 10693400" draw:text-areas="0 0 7556500 10693400" svg:viewBox="0 0 7556500 10693400" draw:type="ooxml-non-primitive" draw:enhanced-path="M 931164 800354 L 2415794 800354 N"/></draw:custom-shape><draw:custom-shape draw:style-name="gr3" draw:text-style-name="P8" svg:width="8.2642in" svg:height="11.6949in" svg:x="0in" svg:y="0in"><text:p/><draw:enhanced-geometry draw:mirror-horizontal="false" draw:mirror-vertical="false" drawooo:sub-view-size="7556500 10693400" draw:text-areas="0 0 7556500 10693400" svg:viewBox="0 0 7556500 10693400" draw:type="ooxml-non-primitive" draw:enhanced-path="M 3185414 800354 L 6627622 800354 N"/></draw:custom-shape><draw:custom-shape draw:style-name="gr3" draw:text-style-name="P8" svg:width="8.2642in" svg:height="11.6949in" svg:x="0in" svg:y="0in"><text:p/><draw:enhanced-geometry draw:mirror-horizontal="false" draw:mirror-vertical="false" drawooo:sub-view-size="7556500 10693400" draw:text-areas="0 0 7556500 10693400" svg:viewBox="0 0 7556500 10693400" draw:type="ooxml-non-primitive" draw:enhanced-path="M 931164 950468 L 2868549 950468 N"/></draw:custom-shape><draw:custom-shape draw:style-name="gr3" draw:text-style-name="P8" svg:width="8.2642in" svg:height="11.6949in" svg:x="0in" svg:y="0in"><text:p/><draw:enhanced-geometry draw:mirror-horizontal="false" draw:mirror-vertical="false" drawooo:sub-view-size="7556500 10693400" draw:text-areas="0 0 7556500 10693400" svg:viewBox="0 0 7556500 10693400" draw:type="ooxml-non-primitive" draw:enhanced-path="M 6346190 950468 L 6627622 950468 N"/></draw:custom-shape><draw:custom-shape draw:style-name="gr3" draw:text-style-name="P8" svg:width="8.2642in" svg:height="11.6949in" svg:x="0in" svg:y="0in"><text:p/><draw:enhanced-geometry draw:mirror-horizontal="false" draw:mirror-vertical="false" drawooo:sub-view-size="7556500 10693400" draw:text-areas="0 0 7556500 10693400" svg:viewBox="0 0 7556500 10693400" draw:type="ooxml-non-primitive" draw:enhanced-path="M 931164 1066292 L 6561328 1066292 N"/></draw:custom-shape><draw:custom-shape draw:style-name="gr3" draw:text-style-name="P8" svg:width="8.2642in" svg:height="11.6949in" svg:x="0in" svg:y="0in"><text:p/><draw:enhanced-geometry draw:mirror-horizontal="false" draw:mirror-vertical="false" drawooo:sub-view-size="7556500 10693400" draw:text-areas="0 0 7556500 10693400" svg:viewBox="0 0 7556500 10693400" draw:type="ooxml-non-primitive" draw:enhanced-path="M 931164 1175004 L 3561207 1175004 N"/></draw:custom-shape><draw:custom-shape draw:style-name="gr2" draw:text-style-name="P8" svg:width="8.2642in" svg:height="11.6949in" svg:x="0in" svg:y="0in"><text:p/><draw:enhanced-geometry draw:mirror-horizontal="false" draw:mirror-vertical="false" drawooo:sub-view-size="7556500 10693400" draw:text-areas="0 0 7556500 10693400" svg:viewBox="0 0 7556500 10693400" draw:type="ooxml-non-primitive" draw:enhanced-path="M 432054 10423398 L 432054 9930511 M 432054 10423398 L 3430778 10423398 M 432054 9930511 L 3430778 9930511 N"/></draw:custom-shape><draw:custom-shape draw:style-name="gr2" draw:text-style-name="P8" svg:width="8.2642in" svg:height="11.6949in" svg:x="0in" svg:y="0in"><text:p/><draw:enhanced-geometry draw:mirror-horizontal="false" draw:mirror-vertical="false" drawooo:sub-view-size="7556500 10693400" draw:text-areas="0 0 7556500 10693400" svg:viewBox="0 0 7556500 10693400" draw:type="ooxml-non-primitive" draw:enhanced-path="M 3430778 10423398 L 6685661 10423398 M 3430778 9930511 L 6685661 9930511 N"/></draw:custom-shape><draw:custom-shape draw:style-name="gr2" draw:text-style-name="P8" svg:width="8.2642in" svg:height="11.6949in" svg:x="0in" svg:y="0in"><text:p/><draw:enhanced-geometry draw:mirror-horizontal="false" draw:mirror-vertical="false" drawooo:sub-view-size="7556500 10693400" draw:text-areas="0 0 7556500 10693400" svg:viewBox="0 0 7556500 10693400" draw:type="ooxml-non-primitive" draw:enhanced-path="M 7124446 10423398 L 7124446 9930511 M 6685661 10423398 L 7124446 10423398 M 6685661 9930511 L 7124446 9930511 N"/></draw:custom-shape></draw:g></text:p>
      <text:p text:style-name="P1"/>
      <text:p text:style-name="P23"><text:span text:style-name="T48">ANEXO I</text:span></text:p>
      <text:p text:style-name="P24"><text:span text:style-name="T48">RELACIÓN DE TRABAJADORES SUBVENCIONADOS POR IMPORTE INFERIOR AL SOLICITADO POR LA ENTIDAD, CON EXPRESIÓN DE LOS</text:span></text:p>
      <text:p text:style-name="P25"><text:span text:style-name="T48">MOTIVOS QUE LO JUSTIFICAN *</text:span></text:p>
      <text:p text:style-name="P26"/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row table:style-name="Table1.1">
          <table:table-cell table:style-name="Table1.A1" office:value-type="string">
            <text:p text:style-name="P27"><text:span text:style-name="T49">NIF</text:span></text:p>
            <text:p text:style-name="P28"><text:span text:style-name="T49">trabajador</text:span></text:p>
            <text:p text:style-name="P29"><text:span text:style-name="T49">subvencion</text:span></text:p>
            <text:p text:style-name="P30"><text:span text:style-name="T49">ado</text:span></text:p>
          </table:table-cell>
          <table:table-cell table:style-name="Table1.A1" office:value-type="string">
            <text:p text:style-name="P31"><text:span text:style-name="T49">Apellidos y Nombre</text:span></text:p>
          </table:table-cell>
          <table:table-cell table:style-name="Table1.A1" office:value-type="string">
            <text:p text:style-name="P32"><text:span text:style-name="T49">Cuantía de</text:span></text:p>
            <text:p text:style-name="P33"><text:span text:style-name="T49">subvención</text:span></text:p>
            <text:p text:style-name="P34"><text:span text:style-name="T49">finalmente</text:span></text:p>
            <text:p text:style-name="P35"><text:span text:style-name="T49">otorgada</text:span></text:p>
          </table:table-cell>
          <table:table-cell table:style-name="Table1.A1" office:value-type="string">
            <text:p text:style-name="P36"><text:span text:style-name="T50">Motivos que justifican la concesión de subvención por importe inferior al solicitado por la entidad</text:span></text:p>
          </table:table-cell>
        </table:table-row>
        <table:table-row table:style-name="Table1.2">
          <table:table-cell table:style-name="Table1.A2" office:value-type="string">
            <text:p text:style-name="P37"><text:span text:style-name="T35">***0712**</text:span></text:p>
          </table:table-cell>
          <table:table-cell table:style-name="Table1.B2" office:value-type="string">
            <text:p text:style-name="P37"><text:span text:style-name="T35">González Sánchez, Ayose</text:span></text:p>
          </table:table-cell>
          <table:table-cell table:style-name="Table1.C2" office:value-type="string">
            <text:p text:style-name="P38"><text:span text:style-name="T35">368,32€</text:span></text:p>
          </table:table-cell>
          <table:table-cell table:style-name="Table1.D2" office:value-type="string">
            <text:p text:style-name="P39"><text:span text:style-name="T35">Al trabajador le corresponde una subvención inferior a la solicitada por el CEE</text:span></text:p>
            <text:p text:style-name="P37"><text:span text:style-name="T35">( 391,34€) en la solicitud del mes de enero 2025.</text:span></text:p>
          </table:table-cell>
        </table:table-row>
        <table:table-row table:style-name="Table1.3">
          <table:table-cell table:style-name="Table1.A3" office:value-type="string">
            <text:p text:style-name="P37"><text:span text:style-name="T35">***9350**</text:span></text:p>
          </table:table-cell>
          <table:table-cell table:style-name="Table1.B3" office:value-type="string">
            <text:p text:style-name="P37"><text:span text:style-name="T35">Ojeda Suárez, María Coraima</text:span></text:p>
          </table:table-cell>
          <table:table-cell table:style-name="Table1.C3" office:value-type="string">
            <text:p text:style-name="P38"><text:span text:style-name="T35">115,10€</text:span></text:p>
          </table:table-cell>
          <table:table-cell table:style-name="Table1.D3" office:value-type="string">
            <text:p text:style-name="P40"><text:span text:style-name="T35">A la trabajadora le corresponde una subvención inferior a la solicitada por el CEE <text:s/></text:span></text:p>
            <text:p text:style-name="P37"><text:span text:style-name="T35">(138,12€) en la solicitud del mes de enero 2025.</text:span></text:p>
          </table:table-cell>
        </table:table-row>
        <table:table-row table:style-name="Table1.2">
          <table:table-cell table:style-name="Table1.A4" office:value-type="string">
            <text:p text:style-name="P37"><text:span text:style-name="T35">***4695**</text:span></text:p>
          </table:table-cell>
          <table:table-cell table:style-name="Table1.B4" office:value-type="string">
            <text:p text:style-name="P37"><text:span text:style-name="T35">Rosello Orellano, Noelia Beatríz</text:span></text:p>
          </table:table-cell>
          <table:table-cell table:style-name="Table1.C4" office:value-type="string">
            <text:p text:style-name="P38"><text:span text:style-name="T35">23,02€</text:span></text:p>
          </table:table-cell>
          <table:table-cell table:style-name="Table1.D4" office:value-type="string">
            <text:p text:style-name="P39"><text:span text:style-name="T35">A la trabajadora le corresponde una subvención inferior a la solicitada por el CEE <text:s/></text:span></text:p>
            <text:p text:style-name="P37"><text:span text:style-name="T35">(69,06€) en la solicitud del mes de enero 2025.</text:span></text:p>
          </table:table-cell>
        </table:table-row>
        <table:table-row table:style-name="Table1.5">
          <table:table-cell table:style-name="Table1.A5" office:value-type="string">
            <text:p text:style-name="P37"><text:span text:style-name="T35">***1528**</text:span></text:p>
          </table:table-cell>
          <table:table-cell table:style-name="Table1.B5" office:value-type="string">
            <text:p text:style-name="P37"><text:span text:style-name="T35">Suárez Pérez, Rocío</text:span></text:p>
          </table:table-cell>
          <table:table-cell table:style-name="Table1.C5" office:value-type="string">
            <text:p text:style-name="P38"><text:span text:style-name="T35">0 €</text:span></text:p>
          </table:table-cell>
          <table:table-cell table:style-name="Table1.D5" office:value-type="string">
            <text:p text:style-name="P40"><text:span text:style-name="T35">La trabajadora tiene un contrato inferior a seis meses y no es subvencionable al ser</text:span></text:p>
            <text:p text:style-name="P39"><text:span text:style-name="T35">anterior a la fecha de entrada en vigor <text:s/>del la Orden <text:s/>de 24 de abríl de 2025 que</text:span></text:p>
            <text:p text:style-name="P37"><text:span text:style-name="T35">modifica la Orden de 30 de diciembre de 2022.</text:span></text:p>
          </table:table-cell>
        </table:table-row>
      </table:table>
      <text:p text:style-name="P41"><text:span text:style-name="T49">*</text:span><text:span text:style-name="T51">Los puestos de trabajo subvencionados se corresponden fielmente con los solicitados por la entidad, según queda reflejado en su solicitud de subvención, a excepción de los que se exponen en el presente Anexo, cuya subvención ha experimentado una disminución respecto de la solicitada.</text:span></text:p>
      <text:p text:style-name="P42"/>
      <table:table table:name="Table2" table:style-name="Table2">
        <table:table-column table:style-name="Table2.A"/>
        <table:table-column table:style-name="Table2.B"/>
        <table:table-row table:style-name="Table2.1">
          <table:table-cell table:style-name="Table2.A1" table:number-columns-spanned="2" office:value-type="string">
            <text:p text:style-name="P43"><text:span text:style-name="T22">Este documento ha sido firmado electrónicamente por:</text:span></text:p>
            <text:p text:style-name="P44"><text:span text:style-name="T22">MARIA TERESA ORTEGA GRANADOS - DIRECTOR/A</text:span><text:span text:style-name="T52"> </text:span><text:span text:style-name="T22">Fecha: 01/09/2025 - 13:54:53</text:span></text:p>
            <text:p text:style-name="P43"><text:span text:style-name="T22">MARIA DEL CARMEN ARMADA ESTEVEZ - SUBDIRECTOR/A <text:s/>DE EMPLEO</text:span><text:span text:style-name="T52"> </text:span><text:span text:style-name="T22">Fecha: 01/09/2025 - 10:58:00</text:span></text:p>
            <text:p text:style-name="P45"><text:span text:style-name="T22">Este documento ha sido registrado electrónicamente:</text:span></text:p>
          </table:table-cell>
          <table:covered-table-cell/>
        </table:table-row>
        <table:table-row table:style-name="Table2.2">
          <table:table-cell table:style-name="Table2.A2" office:value-type="string">
            <text:p text:style-name="P44"><text:span text:style-name="T22">SALIDA - N. General: 630971 / 2025 - N. Registro: SCEM / 23557 / 2025</text:span></text:p>
            <text:p text:style-name="P45"><text:span text:style-name="T22">RESOLUCION - Nº: 7185 / 2025 - Tomo: 1 - Libro: 604 - Fecha: 02/09/2025 08:07:28</text:span></text:p>
          </table:table-cell>
          <table:table-cell table:style-name="Table2.A1" office:value-type="string">
            <text:p text:style-name="P44"><text:span text:style-name="T22">Fecha: 02/09/2025 - 08:43:09</text:span></text:p>
            <text:p text:style-name="P45"><text:span text:style-name="T22">Fecha: 02/09/2025 - 08:07:28</text:span></text:p>
          </table:table-cell>
        </table:table-row>
        <table:table-row table:style-name="Table2.3">
          <table:table-cell table:style-name="Table2.A3" table:number-columns-spanned="2" office:value-type="string">
            <text:p text:style-name="Standard"><draw:frame draw:style-name="fr3" draw:name="Image19" text:anchor-type="as-char" svg:width="0.452in" svg:height="0.452in" draw:z-index="0"><draw:image xlink:href="Pictures/100000010000002D0000002DF455429C.png" xlink:type="simple" xlink:show="embed" xlink:actuate="onLoad" draw:mime-type="image/png"/></draw:frame></text:p>
          </table:table-cell>
          <table:covered-table-cell/>
        </table:table-row>
      </table:table>
      <text:p text:style-name="P46"><text:span text:style-name="T22">El presente documento ha sido descargado el 27/10/2025 - 14:45:44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Red_20_90_20_Degrees_20_Crossed_20_1" draw:display-name="Red 90 Degrees Crossed 1" draw:style="single" draw:color="#3465a4" draw:distance="0.0079in" draw:rotation="0"/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Arial" fo:font-size="11pt" fo:language="zxx" fo:country="none" style:letter-kerning="false" style:font-name-asian="Arial Unicode MS" style:font-size-asian="11pt" style:language-asian="zxx" style:country-asian="none" style:font-name-complex="Arial1" style:font-size-complex="11pt" style:language-complex="zxx" style:country-complex="none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0.5in" style:writing-mode="page"/>
      <style:text-properties style:use-window-font-color="true" loext:opacity="0%" style:font-name="Arial" fo:font-size="11pt" fo:language="zxx" fo:country="none" style:letter-kerning="false" style:font-name-asian="Arial Unicode MS" style:font-size-asian="11pt" style:language-asian="zxx" style:country-asian="none" style:font-name-complex="Arial1" style:font-size-complex="11pt" style:language-complex="zxx" style:country-complex="none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in" fo:margin-bottom="0in" style:contextual-spacing="false" fo:line-height="100%" fo:text-align="start" style:justify-single-word="false" fo:orphans="0" fo:widows="0" fo:hyphenation-ladder-count="no-limit" fo:hyphenation-keep="page" loext:hyphenation-keep-type="column" style:writing-mode="lr-tb"/>
      <style:text-properties fo:hyphenate="true" fo:hyphenation-remain-char-count="2" fo:hyphenation-push-char-count="2" loext:hyphenation-no-caps="false" loext:hyphenation-no-last-word="false" loext:hyphenation-word-char-count="5" loext:hyphenation-zone="425"/>
    </style:style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Arial Unicode MS" style:font-family-asian="'Arial Unicode MS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next-style-name="Standard" style:default-outline-level="1" style:list-style-name="" style:class="chapter">
      <style:paragraph-properties fo:margin-top="0.1665in" fo:margin-bottom="0.0417in" style:contextual-spacing="false" fo:keep-with-next="always"/>
      <style:text-properties fo:font-size="18pt" fo:font-weight="bold" style:font-size-asian="18pt" style:font-weight-asian="bold" style:font-size-complex="18pt"/>
    </style:style>
    <style:style style:name="Heading_20_2" style:display-name="Heading 2" style:family="paragraph" style:parent-style-name="Standard" style:next-style-name="Standard" style:default-outline-level="2" style:list-style-name="" style:class="chapter">
      <style:paragraph-properties fo:margin-top="0.1665in" fo:margin-bottom="0.0417in" style:contextual-spacing="false" fo:keep-with-next="always"/>
      <style:text-properties fo:font-size="16pt" fo:font-weight="bold" style:font-size-asian="16pt" style:font-weight-asian="bold" style:font-size-complex="16pt"/>
    </style:style>
    <style:style style:name="Heading_20_3" style:display-name="Heading 3" style:family="paragraph" style:parent-style-name="Standard" style:next-style-name="Standard" style:default-outline-level="3" style:list-style-name="" style:class="chapter">
      <style:paragraph-properties fo:margin-top="0.1665in" fo:margin-bottom="0.0417in" style:contextual-spacing="false" fo:keep-with-next="always"/>
      <style:text-properties fo:font-size="14pt" fo:font-weight="bold" style:font-size-asian="14pt" style:font-weight-asian="bold" style:font-size-complex="14pt"/>
    </style:style>
    <style:style style:name="Frame_20_contents" style:display-name="Frame contents" style:family="paragraph" style:parent-style-name="Standard" style:class="extra"/>
    <style:style style:name="Header_20_and_20_Footer" style:display-name="Header and Footer" style:family="paragraph" style:parent-style-name="Standard" style:class="extra"/>
    <style:style style:name="Header" style:family="paragraph" style:parent-style-name="Header_20_and_20_Footer" style:class="extra"/>
    <style:style style:name="Footer" style:family="paragraph" style:parent-style-name="Header_20_and_20_Footer" style:class="extra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 draw:fill="none"/>
    </style:style>
    <style:style style:name="Frame" style:family="graphic">
      <style:graphic-properties text:anchor-type="paragraph" svg:x="0in" svg:y="0in" fo:margin-left="0.0791in" fo:margin-right="0.0791in" fo:margin-top="0.0791in" fo:margin-bottom="0.0791in" style:wrap="parallel" style:number-wrapped-paragraphs="no-limit" style:wrap-contour="false" style:vertical-pos="top" style:vertical-rel="paragraph-content" style:horizontal-pos="center" style:horizontal-rel="paragraph-content" draw:fill="none" fo:padding="0.0591in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Standard">
      <style:paragraph-properties fo:margin-top="0in" fo:margin-bottom="0in" style:contextual-spacing="false" fo:line-height="0.0138in"/>
    </style:style>
    <style:style style:name="MP2" style:family="paragraph" style:parent-style-name="Standard">
      <style:paragraph-properties fo:margin-top="0in" fo:margin-bottom="0in" style:contextual-spacing="false" fo:line-height="100%"/>
    </style:style>
    <style:style style:name="MP3" style:family="paragraph" style:parent-style-name="Standard">
      <style:paragraph-properties fo:margin-left="0in" fo:margin-top="0in" fo:margin-bottom="0in" style:contextual-spacing="false" fo:line-height="100%" fo:text-indent="-0.5181in" style:auto-text-indent="false"/>
    </style:style>
    <style:style style:name="MT1" style:family="text">
      <style:text-properties fo:color="#000000" loext:opacity="100%" style:font-name="Arial" fo:font-size="6pt" style:font-name-asian="Arial1" style:font-size-asian="6pt" style:font-name-complex="Arial1" style:font-size-complex="6pt"/>
    </style:style>
    <style:style style:name="MT2" style:family="text">
      <style:text-properties fo:color="#000000" loext:opacity="100%" fo:font-family="'Courier New'" style:font-family-generic="swiss" style:font-pitch="variable" fo:font-size="8pt" style:font-family-asian="'Courier New'" style:font-family-generic-asian="system" style:font-pitch-asian="variable" style:font-size-asian="8pt" style:font-family-complex="'Courier New'" style:font-family-generic-complex="system" style:font-pitch-complex="variable" style:font-size-complex="8pt"/>
    </style:style>
    <style:style style:name="Mfr1" style:family="graphic" style:parent-style-name="Graphics">
      <style:graphic-properties fo:margin-left="0in" fo:margin-right="0in" fo:margin-top="0in" fo:margin-bottom="0in" style:run-through="background" style:wrap="run-through" style:number-wrapped-paragraphs="no-limit" style:vertical-pos="from-top" style:vertical-rel="page" style:horizontal-pos="from-left" style:horizontal-rel="page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  <style:page-layout style:name="Mpm1">
      <style:page-layout-properties fo:page-width="8.2681in" fo:page-height="11.6929in" style:num-format="1" style:print-orientation="portrait" fo:margin-top="0in" fo:margin-bottom="0in" fo:margin-left="0in" fo:margin-right="0in" style:writing-mode="lr-tb" style:layout-grid-color="#c0c0c0" style:layout-grid-lines="2970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0398in" fo:margin-left="0in" fo:margin-right="0in" fo:margin-bottom="0in" style:dynamic-spacing="true"/>
      </style:header-style>
      <style:footer-style>
        <style:header-footer-properties fo:min-height="0.0398in" fo:margin-left="0in" fo:margin-right="0in" fo:margin-top="0in" style:dynamic-spacing="true"/>
      </style:footer-style>
    </style:page-layout>
    <style:page-layout style:name="Mpm2">
      <style:page-layout-properties fo:page-width="8.2681in" fo:page-height="11.6929in" style:num-format="1" style:print-orientation="portrait" fo:margin-top="0in" fo:margin-bottom="0.4043in" fo:margin-left="1.0181in" fo:margin-right="1.0008in" style:writing-mode="lr-tb" style:layout-grid-color="#c0c0c0" style:layout-grid-lines="25035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7382in" fo:margin-left="0in" fo:margin-right="0in" fo:margin-bottom="0.6984in" style:dynamic-spacing="true"/>
      </style:header-style>
      <style:footer-style>
        <style:header-footer-properties fo:min-height="0.6937in" fo:margin-left="0in" fo:margin-right="0in" fo:margin-top="0.6547in" style:dynamic-spacing="true"/>
      </style:footer-style>
    </style:page-layout>
    <style:page-layout style:name="Mpm3">
      <style:page-layout-properties fo:page-width="11.6929in" fo:page-height="8.2681in" style:num-format="1" style:print-orientation="portrait" fo:margin-top="0in" fo:margin-bottom="0.4043in" fo:margin-left="1.9146in" fo:margin-right="1.9339in" style:writing-mode="lr-tb" style:layout-grid-color="#c0c0c0" style:layout-grid-lines="15014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1.2583in" fo:margin-left="0in" fo:margin-right="0in" fo:margin-bottom="1.2189in" style:dynamic-spacing="true"/>
      </style:header-style>
      <style:footer-style>
        <style:header-footer-properties fo:min-height="0.6937in" fo:margin-left="0in" fo:margin-right="0in" fo:margin-top="0.6547in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/>
      </style:header>
      <style:footer>
        <text:p text:style-name="MP1"/>
      </style:footer>
    </style:master-page>
    <style:master-page style:name="Converted1" style:page-layout-name="Mpm2" draw:style-name="Mdp1">
      <style:header>
        <text:p text:style-name="MP1"/>
      </style:header>
      <style:footer>
        <text:p text:style-name="MP2"><draw:frame draw:style-name="Mfr1" draw:name="HfImg1" text:anchor-type="char" svg:x="3.8075in" svg:y="10.8744in" svg:width="3.4484in" svg:height="0.511in" draw:z-index="3"><draw:image xlink:href="Pictures/100000000000018E0000003BEAE483B6.png" xlink:type="simple" xlink:show="embed" xlink:actuate="onLoad" draw:mime-type="image/png"/></draw:frame><draw:frame draw:style-name="Mfr1" draw:name="HfImg2" text:anchor-type="char" svg:x="7.3256in" svg:y="10.9035in" svg:width="0.452in" svg:height="0.452in" draw:z-index="2"><draw:image xlink:href="Pictures/100000000000002D0000002D1FF5E7DF.png" xlink:type="simple" xlink:show="embed" xlink:actuate="onLoad" draw:mime-type="image/png"/></draw:frame></text:p>
        <text:p text:style-name="MP3"><text:span text:style-name="MT1">En la dirección https://sede.gobiernodecanarias.org/sede/verifica_doc?codigo_nde=</text:span></text:p>
        <text:p text:style-name="MP3"><text:span text:style-name="MT1">puede ser comprobada la autenticidad de esta copia, mediante el número de</text:span></text:p>
        <text:p text:style-name="MP3"><text:span text:style-name="MT1">documento electrónico siguiente:</text:span></text:p>
        <text:p text:style-name="MP3"><text:span text:style-name="MT2">0LGtgn2B-frDNieNzP7Lsw0Rd81_AEQ2X</text:span></text:p>
      </style:footer>
    </style:master-page>
    <style:master-page style:name="Converted2" style:page-layout-name="Mpm1" draw:style-name="Mdp1">
      <style:header>
        <text:p text:style-name="MP1"/>
      </style:header>
      <style:footer>
        <text:p text:style-name="MP1"/>
      </style:footer>
    </style:master-page>
    <style:master-page style:name="Converted3" style:page-layout-name="Mpm3" draw:style-name="Mdp1">
      <style:header>
        <text:p text:style-name="MP1"/>
      </style:header>
      <style:footer>
        <text:p text:style-name="MP2"><draw:frame draw:style-name="Mfr1" draw:name="Image2" text:anchor-type="char" svg:x="3.8075in" svg:y="10.8744in" svg:width="3.4484in" svg:height="0.511in" draw:z-index="7"><draw:image xlink:href="Pictures/100000000000018E0000003BEAE483B6.png" xlink:type="simple" xlink:show="embed" xlink:actuate="onLoad" draw:mime-type="image/png"/></draw:frame><draw:frame draw:style-name="Mfr1" draw:name="Image3" text:anchor-type="char" svg:x="7.3256in" svg:y="10.9035in" svg:width="0.452in" svg:height="0.452in" draw:z-index="6"><draw:image xlink:href="Pictures/100000000000002D0000002D1FF5E7DF.png" xlink:type="simple" xlink:show="embed" xlink:actuate="onLoad" draw:mime-type="image/png"/></draw:frame></text:p>
        <text:p text:style-name="MP3"><text:span text:style-name="MT1">En la dirección https://sede.gobiernodecanarias.org/sede/verifica_doc?codigo_nde=</text:span></text:p>
        <text:p text:style-name="MP3"><text:span text:style-name="MT1">puede ser comprobada la autenticidad de esta copia, mediante el número de</text:span></text:p>
        <text:p text:style-name="MP3"><text:span text:style-name="MT1">documento electrónico siguiente:</text:span></text:p>
        <text:p text:style-name="MP3"><text:span text:style-name="MT2">0LGtgn2B-frDNieNzP7Lsw0Rd81_AEQ2X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2" meta:image-count="18" meta:object-count="0" meta:page-count="7" meta:paragraph-count="1786" meta:word-count="4145" meta:character-count="26653" meta:non-whitespace-character-count="22712"/>
    <meta:generator>LibreOffice/25.2.3.2$Linux_AARCH64 LibreOffice_project/520$Build-2</meta:generator>
  </office:meta>
</office:document-meta>
</file>